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13.jpg" manifest:media-type="image/jpeg"/>
  <manifest:file-entry manifest:full-path="media/image15.jpeg" manifest:media-type="image/jpeg"/>
  <manifest:file-entry manifest:full-path="media/image14.png" manifest:media-type="image/png"/>
  <manifest:file-entry manifest:full-path="media/image17.jpg" manifest:media-type="image/jpeg"/>
  <manifest:file-entry manifest:full-path="media/image18.png" manifest:media-type="image/png"/>
  <manifest:file-entry manifest:full-path="media/image19.png" manifest:media-type="image/png"/>
  <manifest:file-entry manifest:full-path="media/image16.png" manifest:media-type="image/png"/>
  <manifest:file-entry manifest:full-path="media/image11.jpg" manifest:media-type="image/jpeg"/>
  <manifest:file-entry manifest:full-path="media/image10.jp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jpeg" manifest:media-type="image/jpeg"/>
  <manifest:file-entry manifest:full-path="media/image7.jpeg" manifest:media-type="image/jpeg"/>
  <manifest:file-entry manifest:full-path="media/image8.png" manifest:media-type="image/png"/>
  <manifest:file-entry manifest:full-path="media/image9.png" manifest:media-type="image/png"/>
  <manifest:file-entry manifest:full-path="media/image1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5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5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5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5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5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style:page-number="1"/>
    </style:style>
    <style:style style:name="T13" style:parent-style-name="Fonteparág.padrão" style:family="text">
      <style:text-properties fo:language="pt" fo:country="BR" style:language-asian="pt" style:country-asian="BR"/>
    </style:style>
    <style:style style:name="T14" style:parent-style-name="Fonteparág.padrão" style:family="text">
      <style:text-properties fo:language="pt" fo:country="BR" style:language-asian="pt" style:country-asian="BR"/>
    </style:style>
    <style:style style:name="TableColumn16" style:family="table-column">
      <style:table-column-properties style:column-width="3.875in"/>
    </style:style>
    <style:style style:name="Table15" style:family="table">
      <style:table-properties style:width="3.875in" fo:margin-left="0in" table:align="left"/>
    </style:style>
    <style:style style:name="TableRow17" style:family="table-row">
      <style:table-row-properties style:min-row-height="1.3152in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T19" style:parent-style-name="Fonteparág.padrão" style:family="text">
      <style:text-properties fo:language="pt" fo:country="BR" style:language-asian="pt" style:country-asian="BR"/>
    </style:style>
    <style:style style:name="P20" style:parent-style-name="Título" style:family="paragraph">
      <style:paragraph-properties fo:text-align="center"/>
    </style:style>
    <style:style style:name="T21" style:parent-style-name="Fonteparág.padrão" style:family="text">
      <style:text-properties fo:font-size="28pt" style:font-size-asian="28pt" style:font-size-complex="28pt" fo:language="pt" fo:country="BR" style:language-complex="pt" style:country-complex="BR"/>
    </style:style>
    <style:style style:name="P22" style:parent-style-name="Título" style:family="paragraph">
      <style:paragraph-properties fo:text-align="center" fo:margin-bottom="0in"/>
    </style:style>
    <style:style style:name="T23" style:parent-style-name="Fonteparág.padrão" style:family="text">
      <style:text-properties fo:font-size="28pt" style:font-size-asian="28pt" style:font-size-complex="28pt" fo:language="pt" fo:country="BR" style:language-complex="pt" style:country-complex="BR"/>
    </style:style>
    <style:style style:name="T24" style:parent-style-name="Fonteparág.padrão" style:family="text">
      <style:text-properties fo:font-size="28pt" style:font-size-asian="28pt" style:font-size-complex="28pt" fo:language="pt" fo:country="BR" style:language-complex="pt" style:country-complex="BR"/>
    </style:style>
    <style:style style:name="T25" style:parent-style-name="Fonteparág.padrão" style:family="text">
      <style:text-properties fo:language="pt" fo:country="BR" style:language-asian="pt" style:country-asian="BR"/>
    </style:style>
    <style:style style:name="TableRow26" style:family="table-row">
      <style:table-row-properties style:min-row-height="4.9937in"/>
    </style:style>
    <style:style style:name="TableCell27" style:family="table-cell">
      <style:table-cell-properties fo:border="none" style:writing-mode="lr-tb" fo:padding-top="0in" fo:padding-left="0in" fo:padding-bottom="0in" fo:padding-right="0in"/>
    </style:style>
    <style:style style:name="P28" style:parent-style-name="Normal" style:family="paragraph">
      <style:text-properties fo:language="pt" fo:country="BR"/>
    </style:style>
    <style:style style:name="TableRow29" style:family="table-row">
      <style:table-row-properties style:min-row-height="1.693in"/>
    </style:style>
    <style:style style:name="TableCell30" style:family="table-cell">
      <style:table-cell-properties fo:border="none" style:writing-mode="lr-tb" fo:padding-top="0in" fo:padding-left="0in" fo:padding-bottom="0in" fo:padding-right="0in"/>
    </style:style>
    <style:style style:name="T31" style:parent-style-name="Fonteparág.padrão" style:family="text">
      <style:text-properties fo:language="pt" fo:country="BR"/>
    </style:style>
    <style:style style:name="T32" style:parent-style-name="Fonteparág.padrão" style:family="text">
      <style:text-properties fo:font-size="5pt" style:font-size-asian="5pt" style:font-size-complex="5pt" fo:language="pt" fo:country="BR" style:language-asian="pt" style:country-asian="BR"/>
    </style:style>
    <style:style style:name="P33" style:parent-style-name="Normal" style:family="paragraph">
      <style:text-properties fo:font-size="5pt" style:font-size-asian="5pt" style:font-size-complex="5pt" fo:language="pt" fo:country="BR"/>
    </style:style>
    <style:style style:name="P34" style:parent-style-name="Normal" style:family="paragraph">
      <style:text-properties fo:font-size="5pt" style:font-size-asian="5pt" style:font-size-complex="5pt" fo:language="pt" fo:country="BR"/>
    </style:style>
    <style:style style:name="T35" style:parent-style-name="Fonteparág.padrão" style:family="text">
      <style:text-properties fo:language="pt" fo:country="BR"/>
    </style:style>
    <style:style style:name="P36" style:parent-style-name="Normal" style:family="paragraph">
      <style:text-properties fo:font-size="5pt" style:font-size-asian="5pt" style:font-size-complex="5pt" fo:language="pt" fo:country="BR"/>
    </style:style>
    <style:style style:name="P37" style:parent-style-name="Normal" style:family="paragraph">
      <style:paragraph-properties fo:margin-bottom="0.1388in"/>
    </style:style>
    <style:style style:name="T38" style:parent-style-name="Fonteparág.padrão" style:family="text">
      <style:text-properties fo:language="pt" fo:country="BR" style:language-asian="pt" style:country-asian="BR"/>
    </style:style>
    <style:style style:name="T39" style:parent-style-name="Fonteparág.padrão" style:family="text">
      <style:text-properties fo:language="pt" fo:country="BR" style:language-asian="pt" style:country-asian="BR"/>
    </style:style>
    <style:style style:name="P40" style:parent-style-name="Título1" style:family="paragraph">
      <style:paragraph-properties fo:break-before="page" fo:text-align="justify"/>
      <style:text-properties fo:language="pt" fo:country="BR" style:language-complex="pt" style:country-complex="BR"/>
    </style:style>
    <style:style style:name="TableColumn42" style:family="table-column">
      <style:table-column-properties style:column-width="6.9576in"/>
    </style:style>
    <style:style style:name="Table41" style:family="table">
      <style:table-properties style:width="6.9576in" fo:margin-left="0.0277in" table:align="left"/>
    </style:style>
    <style:style style:name="TableRow43" style:family="table-row">
      <style:table-row-properties style:min-row-height="2.4625in"/>
    </style:style>
    <style:style style:name="TableCell44" style:family="table-cell">
      <style:table-cell-properties fo:border="none" style:writing-mode="lr-tb" fo:padding-top="0in" fo:padding-left="0in" fo:padding-bottom="0in" fo:padding-right="0in"/>
    </style:style>
    <style:style style:name="P45" style:parent-style-name="Normal" style:family="paragraph">
      <style:text-properties fo:language="pt" fo:country="BR"/>
    </style:style>
    <style:style style:name="P46" style:parent-style-name="Conteúdo" style:family="paragraph">
      <style:paragraph-properties fo:text-align="justify"/>
    </style:style>
    <style:style style:name="P47" style:parent-style-name="Normal" style:family="paragraph">
      <style:paragraph-properties fo:text-align="justify"/>
      <style:text-properties fo:language="pt" fo:country="BR"/>
    </style:style>
    <style:style style:name="P48" style:parent-style-name="Conteúdo" style:family="paragraph">
      <style:paragraph-properties fo:text-align="justify"/>
    </style:style>
    <style:style style:name="T49" style:parent-style-name="Fonteparág.padrão" style:family="text">
      <style:text-properties fo:language="pt" fo:country="BR"/>
    </style:style>
    <style:style style:name="T50" style:parent-style-name="Fonteparág.padrão" style:family="text">
      <style:text-properties fo:language="pt" fo:country="BR"/>
    </style:style>
    <style:style style:name="T51" style:parent-style-name="Fonteparág.padrão" style:family="text">
      <style:text-properties fo:language="pt" fo:country="BR"/>
    </style:style>
    <style:style style:name="T52" style:parent-style-name="Fonteparág.padrão" style:family="text">
      <style:text-properties fo:font-weight="bold" style:font-weight-asian="bold" style:font-weight-complex="bold" fo:language="pt" fo:country="BR"/>
    </style:style>
    <style:style style:name="T53" style:parent-style-name="Fonteparág.padrão" style:family="text">
      <style:text-properties fo:font-weight="bold" style:font-weight-asian="bold" style:font-weight-complex="bold" fo:language="pt" fo:country="BR"/>
    </style:style>
    <style:style style:name="T54" style:parent-style-name="Fonteparág.padrão" style:family="text">
      <style:text-properties fo:font-weight="bold" style:font-weight-asian="bold" style:font-weight-complex="bold" fo:language="pt" fo:country="BR"/>
    </style:style>
    <style:style style:name="T55" style:parent-style-name="Ref.denotaderodapé" style:family="text">
      <style:text-properties fo:font-weight="bold" style:font-weight-asian="bold" style:font-weight-complex="bold" fo:language="pt" fo:country="BR"/>
    </style:style>
    <style:style style:name="T56" style:parent-style-name="Fonteparág.padrão" style:family="text">
      <style:text-properties fo:font-weight="normal" style:font-weight-asian="normal" style:font-weight-complex="bold" fo:language="pt" fo:country="BR"/>
    </style:style>
    <style:style style:name="T57" style:parent-style-name="Fonteparág.padrão" style:family="text">
      <style:text-properties fo:font-weight="normal" style:font-weight-asian="normal" style:font-weight-complex="bold" fo:language="pt" fo:country="BR"/>
    </style:style>
    <style:style style:name="T58" style:parent-style-name="Fonteparág.padrão" style:family="text">
      <style:text-properties fo:language="pt" fo:country="BR"/>
    </style:style>
    <style:style style:name="T59" style:parent-style-name="Fonteparág.padrão" style:family="text">
      <style:text-properties fo:language="pt" fo:country="BR"/>
    </style:style>
    <style:style style:name="T60" style:parent-style-name="Fonteparág.padrão" style:family="text">
      <style:text-properties fo:font-weight="bold" style:font-weight-asian="bold" style:font-weight-complex="bold" fo:language="pt" fo:country="BR"/>
    </style:style>
    <style:style style:name="T61" style:parent-style-name="Fonteparág.padrão" style:family="text">
      <style:text-properties fo:font-weight="bold" style:font-weight-asian="bold" style:font-weight-complex="bold" fo:language="pt" fo:country="BR"/>
    </style:style>
    <style:style style:name="T62" style:parent-style-name="Fonteparág.padrão" style:family="text">
      <style:text-properties fo:font-weight="bold" style:font-weight-asian="bold" style:font-weight-complex="bold" fo:language="pt" fo:country="BR"/>
    </style:style>
    <style:style style:name="T63" style:parent-style-name="Fonteparág.padrão" style:family="text">
      <style:text-properties fo:font-weight="bold" style:font-weight-asian="bold" style:font-weight-complex="bold" fo:language="pt" fo:country="BR"/>
    </style:style>
    <style:style style:name="T64" style:parent-style-name="Fonteparág.padrão" style:family="text">
      <style:text-properties fo:font-weight="bold" style:font-weight-asian="bold" style:font-weight-complex="bold" fo:language="pt" fo:country="BR"/>
    </style:style>
    <style:style style:name="T65" style:parent-style-name="Fonteparág.padrão" style:family="text">
      <style:text-properties fo:language="pt" fo:country="BR"/>
    </style:style>
    <style:style style:name="T66" style:parent-style-name="Fonteparág.padrão" style:family="text">
      <style:text-properties fo:language="pt" fo:country="BR"/>
    </style:style>
    <style:style style:name="T67" style:parent-style-name="Fonteparág.padrão" style:family="text">
      <style:text-properties fo:language="pt" fo:country="BR"/>
    </style:style>
    <style:style style:name="T68" style:parent-style-name="Fonteparág.padrão" style:family="text">
      <style:text-properties fo:language="pt" fo:country="BR"/>
    </style:style>
    <style:style style:name="T69" style:parent-style-name="Fonteparág.padrão" style:family="text">
      <style:text-properties fo:language="pt" fo:country="BR"/>
    </style:style>
    <style:style style:name="T70" style:parent-style-name="Fonteparág.padrão" style:family="text">
      <style:text-properties fo:language="pt" fo:country="BR"/>
    </style:style>
    <style:style style:name="T71" style:parent-style-name="Fonteparág.padrão" style:family="text">
      <style:text-properties fo:language="pt" fo:country="BR"/>
    </style:style>
    <style:style style:name="T72" style:parent-style-name="Fonteparág.padrão" style:family="text">
      <style:text-properties fo:language="pt" fo:country="BR"/>
    </style:style>
    <style:style style:name="P73" style:parent-style-name="Conteúdo" style:family="paragraph">
      <style:paragraph-properties fo:text-align="justify"/>
    </style:style>
    <style:style style:name="T74" style:parent-style-name="Fonteparág.padrão" style:family="text">
      <style:text-properties fo:language="pt" fo:country="BR" style:language-asian="pt" style:country-asian="BR"/>
    </style:style>
    <style:style style:name="P75" style:parent-style-name="Normal" style:family="paragraph">
      <style:paragraph-properties fo:text-align="center"/>
    </style:style>
    <style:style style:name="T76" style:parent-style-name="Fonteparág.padrão" style:family="text">
      <style:text-properties fo:font-style="italic" style:font-style-asian="italic" style:font-size-complex="14pt" style:text-underline-type="single" style:text-underline-style="solid" style:text-underline-width="auto" style:text-underline-mode="continuous" fo:language="pt" fo:country="BR" style:language-complex="pt" style:country-complex="BR"/>
    </style:style>
    <style:style style:name="T77" style:parent-style-name="Fonteparág.padrão" style:family="text">
      <style:text-properties fo:font-weight="normal" style:font-weight-asian="normal" style:font-weight-complex="bold" fo:font-style="italic" style:font-style-asian="italic" style:font-size-complex="14pt" fo:language="pt" fo:country="BR" style:language-complex="pt" style:country-complex="BR"/>
    </style:style>
    <style:style style:name="P78" style:parent-style-name="Conteúdo" style:family="paragraph">
      <style:paragraph-properties fo:text-align="justify"/>
      <style:text-properties fo:language="pt" fo:country="BR"/>
    </style:style>
    <style:style style:name="P79" style:parent-style-name="Conteúdo" style:family="paragraph">
      <style:paragraph-properties fo:text-align="justify"/>
      <style:text-properties fo:language="pt" fo:country="BR"/>
    </style:style>
    <style:style style:name="P80" style:parent-style-name="Conteúdo" style:family="paragraph">
      <style:paragraph-properties fo:text-align="justify"/>
      <style:text-properties fo:language="pt" fo:country="BR"/>
    </style:style>
    <style:style style:name="P81" style:parent-style-name="Conteúdo" style:family="paragraph">
      <style:paragraph-properties fo:text-align="justify"/>
      <style:text-properties fo:language="pt" fo:country="BR"/>
    </style:style>
    <style:style style:name="P82" style:parent-style-name="Conteúdo" style:family="paragraph">
      <style:paragraph-properties fo:text-align="justify"/>
      <style:text-properties fo:language="pt" fo:country="BR"/>
    </style:style>
    <style:style style:name="P83" style:parent-style-name="Conteúdo" style:family="paragraph">
      <style:paragraph-properties fo:text-align="justify"/>
      <style:text-properties fo:language="pt" fo:country="BR"/>
    </style:style>
    <style:style style:name="P84" style:parent-style-name="Conteúdo" style:family="paragraph">
      <style:paragraph-properties fo:text-align="justify"/>
      <style:text-properties fo:language="pt" fo:country="BR"/>
    </style:style>
    <style:style style:name="P85" style:parent-style-name="Conteúdo" style:family="paragraph">
      <style:paragraph-properties fo:text-align="justify"/>
    </style:style>
    <style:style style:name="T86" style:parent-style-name="Fonteparág.padrão" style:family="text">
      <style:text-properties fo:language="pt" fo:country="BR" style:language-asian="pt" style:country-asian="BR"/>
    </style:style>
    <style:style style:name="P87" style:parent-style-name="Normal" style:family="paragraph">
      <style:paragraph-properties fo:text-align="center"/>
    </style:style>
    <style:style style:name="T88" style:parent-style-name="Fonteparág.padrão" style:family="text">
      <style:text-properties fo:font-style="italic" style:font-style-asian="italic" style:font-size-complex="14pt" style:text-underline-type="single" style:text-underline-style="solid" style:text-underline-width="auto" style:text-underline-mode="continuous" fo:language="pt" fo:country="BR" style:language-complex="pt" style:country-complex="BR"/>
    </style:style>
    <style:style style:name="T89" style:parent-style-name="Fonteparág.padrão" style:family="text">
      <style:text-properties fo:font-style="italic" style:font-style-asian="italic" style:font-size-complex="14pt" fo:language="pt" fo:country="BR" style:language-complex="pt" style:country-complex="BR"/>
    </style:style>
    <style:style style:name="T90" style:parent-style-name="Fonteparág.padrão" style:family="text">
      <style:text-properties fo:font-weight="normal" style:font-weight-asian="normal" style:font-weight-complex="bold" fo:font-style="italic" style:font-style-asian="italic" style:font-size-complex="14pt" style:language-complex="pt" style:country-complex="BR"/>
    </style:style>
    <style:style style:name="T91" style:parent-style-name="Fonteparág.padrão" style:family="text">
      <style:text-properties fo:font-weight="normal" style:font-weight-asian="normal" style:font-weight-complex="bold" fo:font-style="italic" style:font-style-asian="italic" style:font-size-complex="14pt" fo:language="pt" fo:country="BR" style:language-complex="pt" style:country-complex="BR"/>
    </style:style>
    <style:style style:name="P92" style:parent-style-name="Conteúdo" style:family="paragraph">
      <style:paragraph-properties fo:text-align="justify"/>
      <style:text-properties fo:language="pt" fo:country="BR"/>
    </style:style>
    <style:style style:name="P93" style:parent-style-name="Conteúdo" style:family="paragraph">
      <style:paragraph-properties fo:text-align="justify"/>
      <style:text-properties fo:language="pt" fo:country="BR"/>
    </style:style>
    <style:style style:name="P94" style:parent-style-name="Conteúdo" style:family="paragraph">
      <style:paragraph-properties fo:text-align="justify"/>
      <style:text-properties fo:language="pt" fo:country="BR"/>
    </style:style>
    <style:style style:name="P95" style:parent-style-name="Conteúdo" style:family="paragraph">
      <style:paragraph-properties fo:text-align="justify"/>
      <style:text-properties fo:language="pt" fo:country="BR"/>
    </style:style>
    <style:style style:name="TableRow96" style:family="table-row">
      <style:table-row-properties style:min-row-height="4.1187in"/>
    </style:style>
    <style:style style:name="TableCell97" style:family="table-cell">
      <style:table-cell-properties fo:border="none" style:writing-mode="lr-tb" fo:padding-top="0in" fo:padding-left="0in" fo:padding-bottom="0in" fo:padding-right="0in"/>
    </style:style>
    <style:style style:name="P98" style:parent-style-name="Conteúdo" style:family="paragraph">
      <style:paragraph-properties fo:text-align="justify"/>
      <style:text-properties fo:language="pt" fo:country="BR"/>
    </style:style>
    <style:style style:name="P99" style:parent-style-name="Conteúdo" style:family="paragraph">
      <style:text-properties fo:language="pt" fo:country="BR"/>
    </style:style>
    <style:style style:name="T100" style:parent-style-name="Fonteparág.padrão" style:family="text">
      <style:text-properties fo:language="pt" fo:country="BR" style:language-asian="pt" style:country-asian="BR"/>
    </style:style>
    <style:style style:name="P101" style:parent-style-name="Conteúdo" style:family="paragraph">
      <style:text-properties fo:language="pt" fo:country="BR"/>
    </style:style>
    <style:style style:name="P102" style:parent-style-name="Conteúdo" style:family="paragraph">
      <style:paragraph-properties fo:text-align="justify"/>
      <style:text-properties fo:language="pt" fo:country="BR"/>
    </style:style>
    <style:style style:name="T103" style:parent-style-name="Fonteparág.padrão" style:family="text">
      <style:text-properties fo:language="pt" fo:country="BR" style:language-asian="pt" style:country-asian="BR"/>
    </style:style>
    <style:style style:name="P104" style:parent-style-name="Conteúdo" style:family="paragraph">
      <style:text-properties fo:font-style="italic" style:font-style-asian="italic" fo:font-size="18pt" style:font-size-asian="18pt" fo:language="pt" fo:country="BR"/>
    </style:style>
    <style:style style:name="T105" style:parent-style-name="Fonteparág.padrão" style:family="text">
      <style:text-properties fo:language="pt" fo:country="BR" style:language-asian="pt" style:country-asian="BR"/>
    </style:style>
    <style:style style:name="P106" style:parent-style-name="Conteúdo" style:family="paragraph">
      <style:paragraph-properties fo:text-align="center"/>
    </style:style>
    <style:style style:name="T107" style:parent-style-name="Fonteparág.padrão" style:family="text">
      <style:text-properties fo:font-style="italic" style:font-style-asian="italic" style:font-style-complex="italic" fo:language="pt" fo:country="BR"/>
    </style:style>
    <style:style style:name="T108" style:parent-style-name="Fonteparág.padrão" style:family="text">
      <style:text-properties fo:font-weight="bold" style:font-weight-asian="bold" style:font-weight-complex="bold" fo:font-style="italic" style:font-style-asian="italic" style:font-style-complex="italic" fo:language="pt" fo:country="BR"/>
    </style:style>
    <style:style style:name="T109" style:parent-style-name="Fonteparág.padrão" style:family="text">
      <style:text-properties fo:font-style="italic" style:font-style-asian="italic" style:font-style-complex="italic" fo:language="pt" fo:country="BR"/>
    </style:style>
    <style:style style:name="T110" style:parent-style-name="Fonteparág.padrão" style:family="text">
      <style:text-properties fo:font-weight="bold" style:font-weight-asian="bold" style:font-weight-complex="bold" fo:font-style="italic" style:font-style-asian="italic" style:font-style-complex="italic" fo:language="pt" fo:country="BR"/>
    </style:style>
    <style:style style:name="T111" style:parent-style-name="Fonteparág.padrão" style:family="text">
      <style:text-properties fo:font-style="italic" style:font-style-asian="italic" style:font-style-complex="italic" fo:language="pt" fo:country="BR"/>
    </style:style>
    <style:style style:name="P112" style:parent-style-name="Normal" style:family="paragraph">
      <style:text-properties fo:language="pt" fo:country="BR"/>
    </style:style>
    <style:style style:name="P113" style:parent-style-name="Normal" style:family="paragraph">
      <style:paragraph-properties fo:margin-bottom="0.1388in"/>
      <style:text-properties fo:language="pt" fo:country="BR"/>
    </style:style>
    <style:style style:name="P114" style:parent-style-name="Normal" style:family="paragraph">
      <style:paragraph-properties fo:margin-bottom="0.1388in"/>
      <style:text-properties fo:language="pt" fo:country="BR"/>
    </style:style>
    <style:style style:name="P115" style:parent-style-name="Normal" style:family="paragraph">
      <style:paragraph-properties fo:margin-bottom="0.1388in"/>
      <style:text-properties fo:language="pt" fo:country="BR"/>
    </style:style>
    <style:style style:name="P116" style:parent-style-name="Normal" style:family="paragraph">
      <style:paragraph-properties fo:margin-bottom="0.1388in"/>
      <style:text-properties fo:language="pt" fo:country="BR"/>
    </style:style>
    <style:style style:name="P117" style:parent-style-name="Normal" style:family="paragraph">
      <style:paragraph-properties fo:margin-bottom="0.1388in"/>
      <style:text-properties fo:language="pt" fo:country="BR"/>
    </style:style>
    <style:style style:name="P118" style:parent-style-name="Normal" style:family="paragraph">
      <style:paragraph-properties fo:margin-bottom="0.1388in"/>
      <style:text-properties fo:language="pt" fo:country="BR"/>
    </style:style>
    <style:style style:name="P119" style:parent-style-name="Título1" style:family="paragraph">
      <style:paragraph-properties fo:text-align="justify"/>
    </style:style>
    <style:style style:name="T120" style:parent-style-name="Fonteparág.padrão" style:family="text">
      <style:text-properties fo:language="pt" fo:country="BR" style:language-complex="pt" style:country-complex="BR"/>
    </style:style>
    <style:style style:name="TableColumn122" style:family="table-column">
      <style:table-column-properties style:column-width="6.9576in"/>
    </style:style>
    <style:style style:name="Table121" style:family="table">
      <style:table-properties style:width="6.9576in" fo:margin-left="0.0277in" table:align="left"/>
    </style:style>
    <style:style style:name="TableRow123" style:family="table-row">
      <style:table-row-properties style:min-row-height="2.4625in"/>
    </style:style>
    <style:style style:name="TableCell124" style:family="table-cell">
      <style:table-cell-properties fo:border="none" style:writing-mode="lr-tb" fo:padding-top="0in" fo:padding-left="0in" fo:padding-bottom="0in" fo:padding-right="0in"/>
    </style:style>
    <style:style style:name="P125" style:parent-style-name="Conteúdo" style:family="paragraph">
      <style:paragraph-properties fo:text-align="justify"/>
    </style:style>
    <style:style style:name="P126" style:parent-style-name="Conteúdo" style:family="paragraph">
      <style:paragraph-properties fo:text-align="justify"/>
    </style:style>
    <style:style style:name="T127" style:parent-style-name="Ref.denotaderodapé" style:family="text">
      <style:text-properties fo:font-weight="bold" style:font-weight-asian="bold" style:font-weight-complex="bold" fo:language="pt" fo:country="BR"/>
    </style:style>
    <style:style style:name="T128" style:parent-style-name="Fonteparág.padrão" style:family="text">
      <style:text-properties fo:font-weight="normal" style:font-weight-asian="normal" style:font-weight-complex="bold" fo:language="pt" fo:country="BR"/>
    </style:style>
    <style:style style:name="T129" style:parent-style-name="Fonteparág.padrão" style:family="text">
      <style:text-properties fo:font-weight="normal" style:font-weight-asian="normal" style:font-weight-complex="bold" fo:language="pt" fo:country="BR"/>
    </style:style>
    <style:style style:name="T130" style:parent-style-name="Hyperlink" style:family="text">
      <style:text-properties fo:font-weight="normal" style:font-weight-asian="normal" style:font-weight-complex="bold" fo:color="#082A75" style:text-underline-type="none" fo:language="pt" fo:country="BR"/>
    </style:style>
    <style:style style:name="P131" style:parent-style-name="Textodenotaderodapé" style:family="paragraph">
      <style:text-properties fo:language="pt" fo:country="BR"/>
    </style:style>
    <style:style style:name="P132" style:parent-style-name="Conteúdo" style:family="paragraph">
      <style:paragraph-properties fo:text-align="justify"/>
    </style:style>
    <style:style style:name="P133" style:parent-style-name="Conteúdo" style:family="paragraph">
      <style:paragraph-properties fo:text-align="justify"/>
    </style:style>
    <style:style style:name="P134" style:parent-style-name="Conteúdo" style:family="paragraph">
      <style:paragraph-properties fo:text-align="justify"/>
    </style:style>
    <style:style style:name="T135" style:parent-style-name="Ref.denotaderodapé" style:family="text">
      <style:text-properties fo:font-weight="bold" style:font-weight-asian="bold" style:font-weight-complex="bold" fo:language="pt" fo:country="BR"/>
    </style:style>
    <style:style style:name="T136" style:parent-style-name="Fonteparág.padrão" style:family="text">
      <style:text-properties fo:font-weight="normal" style:font-weight-asian="normal" style:font-weight-complex="bold" fo:language="pt" fo:country="BR"/>
    </style:style>
    <style:style style:name="P137" style:parent-style-name="Textodenotaderodapé" style:family="paragraph">
      <style:text-properties fo:language="pt" fo:country="BR"/>
    </style:style>
    <style:style style:name="P138" style:parent-style-name="Conteúdo" style:family="paragraph">
      <style:paragraph-properties fo:text-align="justify"/>
    </style:style>
    <style:style style:name="P139" style:parent-style-name="Conteúdo" style:family="paragraph">
      <style:paragraph-properties fo:text-align="justify"/>
    </style:style>
    <style:style style:name="T140" style:parent-style-name="Fonteparág.padrão" style:family="text">
      <style:text-properties fo:font-weight="bold" style:font-weight-asian="bold" style:font-weight-complex="bold" style:font-size-complex="14pt"/>
    </style:style>
    <style:style style:name="T141" style:parent-style-name="Fonteparág.padrão" style:family="text">
      <style:text-properties style:font-size-complex="14pt"/>
    </style:style>
    <style:style style:name="TableColumn143" style:family="table-column">
      <style:table-column-properties style:column-width="1.1166in"/>
    </style:style>
    <style:style style:name="TableColumn144" style:family="table-column">
      <style:table-column-properties style:column-width="5.1486in"/>
    </style:style>
    <style:style style:name="TableColumn145" style:family="table-column">
      <style:table-column-properties style:column-width="0.6854in"/>
    </style:style>
    <style:style style:name="Table142" style:family="table">
      <style:table-properties style:width="6.9506in" fo:margin-left="0in" table:align="left"/>
    </style:style>
    <style:style style:name="TableRow146" style:family="table-row">
      <style:table-row-properties/>
    </style:style>
    <style:style style:name="TableCell147" style:family="table-cell">
      <style:table-cell-properties fo:border-top="0.0069in solid #34ABA2" fo:border-left="0.0069in solid #34ABA2" fo:border-bottom="0.0069in solid #34ABA2" fo:border-right="none" fo:background-color="#34ABA2" style:writing-mode="lr-tb" style:vertical-align="middle" fo:padding-top="0in" fo:padding-left="0.075in" fo:padding-bottom="0in" fo:padding-right="0.075in"/>
    </style:style>
    <style:style style:name="P148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49" style:family="table-cell">
      <style:table-cell-properties fo:border-top="0.0069in solid #34ABA2" fo:border-left="none" fo:border-bottom="0.0069in solid #34ABA2" fo:border-right="none" fo:background-color="#34ABA2" style:writing-mode="lr-tb" style:vertical-align="middle" fo:padding-top="0in" fo:padding-left="0.075in" fo:padding-bottom="0in" fo:padding-right="0.075in"/>
    </style:style>
    <style:style style:name="P15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51" style:family="table-cell">
      <style:table-cell-properties fo:border-top="0.0069in solid #34ABA2" fo:border-left="none" fo:border-bottom="0.0069in solid #34ABA2" fo:border-right="0.0069in solid #34ABA2" fo:background-color="#34ABA2" style:writing-mode="lr-tb" style:vertical-align="middle" fo:padding-top="0in" fo:padding-left="0.075in" fo:padding-bottom="0in" fo:padding-right="0.075in"/>
    </style:style>
    <style:style style:name="P15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55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56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157" style:parent-style-name="Conteúdo" style:family="paragraph">
      <style:paragraph-properties fo:text-align="justify" fo:line-height="100%"/>
    </style:style>
    <style:style style:name="T158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59" style:parent-style-name="Fonteparág.padrão" style:family="text">
      <style:text-properties style:font-weight-complex="bold" fo:font-size="12pt" style:font-size-asian="12pt" style:font-size-complex="12pt"/>
    </style:style>
    <style:style style:name="TableCell160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6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164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65" style:family="table-cell">
      <style:table-cell-properties fo:border="0.0069in solid #7AD6CF" style:writing-mode="lr-tb" fo:padding-top="0in" fo:padding-left="0.075in" fo:padding-bottom="0in" fo:padding-right="0.075in"/>
    </style:style>
    <style:style style:name="P166" style:parent-style-name="Conteúdo" style:family="paragraph">
      <style:paragraph-properties fo:text-align="justify" fo:line-height="100%"/>
    </style:style>
    <style:style style:name="T167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68" style:parent-style-name="Fonteparág.padrão" style:family="text">
      <style:text-properties style:font-weight-complex="bold" fo:font-size="12pt" style:font-size-asian="12pt" style:font-size-complex="12pt"/>
    </style:style>
    <style:style style:name="TableCell169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17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73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74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175" style:parent-style-name="Conteúdo" style:family="paragraph">
      <style:paragraph-properties fo:text-align="justify" fo:line-height="100%"/>
    </style:style>
    <style:style style:name="T176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77" style:parent-style-name="Fonteparág.padrão" style:family="text">
      <style:text-properties style:font-weight-complex="bold" fo:font-size="12pt" style:font-size-asian="12pt" style:font-size-complex="12pt"/>
    </style:style>
    <style:style style:name="TableCell178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79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182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83" style:family="table-cell">
      <style:table-cell-properties fo:border="0.0069in solid #7AD6CF" style:writing-mode="lr-tb" fo:padding-top="0in" fo:padding-left="0.075in" fo:padding-bottom="0in" fo:padding-right="0.075in"/>
    </style:style>
    <style:style style:name="P184" style:parent-style-name="Conteúdo" style:family="paragraph">
      <style:paragraph-properties fo:text-align="justify" fo:line-height="100%"/>
    </style:style>
    <style:style style:name="T185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86" style:parent-style-name="Fonteparág.padrão" style:family="text">
      <style:text-properties style:font-weight-complex="bold" fo:font-size="12pt" style:font-size-asian="12pt" style:font-size-complex="12pt"/>
    </style:style>
    <style:style style:name="T187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88" style:parent-style-name="Fonteparág.padrão" style:family="text">
      <style:text-properties style:font-weight-complex="bold" fo:font-size="12pt" style:font-size-asian="12pt" style:font-size-complex="12pt"/>
    </style:style>
    <style:style style:name="TableCell189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19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93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94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195" style:parent-style-name="Conteúdo" style:family="paragraph">
      <style:paragraph-properties fo:text-align="justify" fo:line-height="100%"/>
    </style:style>
    <style:style style:name="T196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97" style:parent-style-name="Fonteparág.padrão" style:family="text">
      <style:text-properties style:font-weight-complex="bold" fo:font-size="12pt" style:font-size-asian="12pt" style:font-size-complex="12pt"/>
    </style:style>
    <style:style style:name="TableCell198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199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200" style:parent-style-name="Conteúdo" style:family="paragraph">
      <style:paragraph-properties fo:text-align="justify"/>
      <style:text-properties fo:font-size="10pt" style:font-size-asian="10pt" style:font-size-complex="10pt"/>
    </style:style>
    <style:style style:name="P201" style:parent-style-name="Conteúdo" style:family="paragraph">
      <style:paragraph-properties fo:text-align="justify"/>
    </style:style>
    <style:style style:name="P202" style:parent-style-name="Conteúdo" style:family="paragraph">
      <style:paragraph-properties fo:text-align="justify"/>
    </style:style>
    <style:style style:name="P203" style:parent-style-name="Conteúdo" style:family="paragraph">
      <style:paragraph-properties fo:text-align="justify"/>
    </style:style>
    <style:style style:name="P204" style:parent-style-name="Conteúdo" style:family="paragraph">
      <style:paragraph-properties fo:text-align="justify"/>
    </style:style>
    <style:style style:name="P205" style:parent-style-name="Conteúdo" style:family="paragraph">
      <style:paragraph-properties fo:text-align="justify"/>
    </style:style>
    <style:style style:name="T206" style:parent-style-name="Fonteparág.padrão" style:family="text">
      <style:text-properties fo:font-weight="bold" style:font-weight-asian="bold" style:font-weight-complex="bold" style:font-size-complex="14pt"/>
    </style:style>
    <style:style style:name="T207" style:parent-style-name="Fonteparág.padrão" style:family="text">
      <style:text-properties style:font-size-complex="14pt"/>
    </style:style>
    <style:style style:name="TableColumn209" style:family="table-column">
      <style:table-column-properties style:column-width="1.1166in"/>
    </style:style>
    <style:style style:name="TableColumn210" style:family="table-column">
      <style:table-column-properties style:column-width="5.1486in"/>
    </style:style>
    <style:style style:name="TableColumn211" style:family="table-column">
      <style:table-column-properties style:column-width="0.6854in"/>
    </style:style>
    <style:style style:name="Table208" style:family="table">
      <style:table-properties style:width="6.9506in" fo:margin-left="0in" table:align="left"/>
    </style:style>
    <style:style style:name="TableRow212" style:family="table-row">
      <style:table-row-properties/>
    </style:style>
    <style:style style:name="TableCell213" style:family="table-cell">
      <style:table-cell-properties fo:border-top="0.0069in solid #34ABA2" fo:border-left="0.0069in solid #34ABA2" fo:border-bottom="0.0069in solid #34ABA2" fo:border-right="none" fo:background-color="#34ABA2" style:writing-mode="lr-tb" style:vertical-align="middle" fo:padding-top="0in" fo:padding-left="0.075in" fo:padding-bottom="0in" fo:padding-right="0.075in"/>
    </style:style>
    <style:style style:name="P21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15" style:family="table-cell">
      <style:table-cell-properties fo:border-top="0.0069in solid #34ABA2" fo:border-left="none" fo:border-bottom="0.0069in solid #34ABA2" fo:border-right="none" fo:background-color="#34ABA2" style:writing-mode="lr-tb" style:vertical-align="middle" fo:padding-top="0in" fo:padding-left="0.075in" fo:padding-bottom="0in" fo:padding-right="0.075in"/>
    </style:style>
    <style:style style:name="P21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17" style:family="table-cell">
      <style:table-cell-properties fo:border-top="0.0069in solid #34ABA2" fo:border-left="none" fo:border-bottom="0.0069in solid #34ABA2" fo:border-right="0.0069in solid #34ABA2" fo:background-color="#34ABA2" style:writing-mode="lr-tb" style:vertical-align="middle" fo:padding-top="0in" fo:padding-left="0.075in" fo:padding-bottom="0in" fo:padding-right="0.075in"/>
    </style:style>
    <style:style style:name="P218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219" style:family="table-row">
      <style:table-row-properties/>
    </style:style>
    <style:style style:name="TableCell220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21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22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223" style:parent-style-name="Conteúdo" style:family="paragraph">
      <style:paragraph-properties fo:text-align="justify" fo:line-height="100%"/>
    </style:style>
    <style:style style:name="T224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25" style:parent-style-name="Fonteparág.padrão" style:family="text">
      <style:text-properties fo:font-size="12pt" style:font-size-asian="12pt" style:font-size-complex="12pt"/>
    </style:style>
    <style:style style:name="TableCell226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27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230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31" style:family="table-cell">
      <style:table-cell-properties fo:border="0.0069in solid #7AD6CF" style:writing-mode="lr-tb" fo:padding-top="0in" fo:padding-left="0.075in" fo:padding-bottom="0in" fo:padding-right="0.075in"/>
    </style:style>
    <style:style style:name="P232" style:parent-style-name="Conteúdo" style:family="paragraph">
      <style:paragraph-properties fo:text-align="justify" fo:line-height="100%"/>
    </style:style>
    <style:style style:name="T233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234" style:parent-style-name="Fonteparág.padrão" style:family="text">
      <style:text-properties style:font-weight-complex="bold" fo:font-size="12pt" style:font-size-asian="12pt" style:font-size-complex="12pt"/>
    </style:style>
    <style:style style:name="TableCell235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236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39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40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241" style:parent-style-name="Conteúdo" style:family="paragraph">
      <style:paragraph-properties fo:text-align="justify" fo:line-height="100%"/>
    </style:style>
    <style:style style:name="T242" style:parent-style-name="Fonteparág.padrão" style:family="text">
      <style:text-properties fo:font-weight="bold" style:font-weight-asian="bold" style:font-weight-complex="bold" fo:font-size="12pt" style:font-size-asian="12pt" style:font-size-complex="12pt"/>
    </style:style>
    <style:style style:name="T243" style:parent-style-name="Fonteparág.padrão" style:family="text">
      <style:text-properties fo:font-size="12pt" style:font-size-asian="12pt" style:font-size-complex="12pt"/>
    </style:style>
    <style:style style:name="TableCell244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45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246" style:family="table-row">
      <style:table-row-properties/>
    </style:style>
    <style:style style:name="TableCell247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248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49" style:family="table-cell">
      <style:table-cell-properties fo:border="0.0069in solid #7AD6CF" style:writing-mode="lr-tb" fo:padding-top="0in" fo:padding-left="0.075in" fo:padding-bottom="0in" fo:padding-right="0.075in"/>
    </style:style>
    <style:style style:name="P250" style:parent-style-name="Conteúdo" style:family="paragraph">
      <style:paragraph-properties fo:text-align="justify" fo:line-height="100%"/>
    </style:style>
    <style:style style:name="T251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252" style:parent-style-name="Fonteparág.padrão" style:family="text">
      <style:text-properties style:font-weight-complex="bold" fo:font-size="12pt" style:font-size-asian="12pt" style:font-size-complex="12pt"/>
    </style:style>
    <style:style style:name="TableCell253" style:family="table-cell">
      <style:table-cell-properties fo:border="0.0069in solid #7AD6CF" style:writing-mode="lr-tb" style:vertical-align="middle" fo:padding-top="0in" fo:padding-left="0.075in" fo:padding-bottom="0in" fo:padding-right="0.075in"/>
    </style:style>
    <style:style style:name="P254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57" style:parent-style-name="Conteúdo" style:family="paragraph">
      <style:paragraph-properties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58" style:family="table-cell">
      <style:table-cell-properties fo:border="0.0069in solid #7AD6CF" fo:background-color="#D2F1EF" style:writing-mode="lr-tb" fo:padding-top="0in" fo:padding-left="0.075in" fo:padding-bottom="0in" fo:padding-right="0.075in"/>
    </style:style>
    <style:style style:name="P259" style:parent-style-name="Conteúdo" style:family="paragraph">
      <style:paragraph-properties fo:text-align="justify" fo:line-height="100%"/>
    </style:style>
    <style:style style:name="T260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261" style:parent-style-name="Fonteparág.padrão" style:family="text">
      <style:text-properties style:font-weight-complex="bold" fo:font-size="12pt" style:font-size-asian="12pt" style:font-size-complex="12pt"/>
    </style:style>
    <style:style style:name="TableCell262" style:family="table-cell">
      <style:table-cell-properties fo:border="0.0069in solid #7AD6CF" fo:background-color="#D2F1EF" style:writing-mode="lr-tb" style:vertical-align="middle" fo:padding-top="0in" fo:padding-left="0.075in" fo:padding-bottom="0in" fo:padding-right="0.075in"/>
    </style:style>
    <style:style style:name="P263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264" style:parent-style-name="Conteúdo" style:family="paragraph">
      <style:paragraph-properties fo:text-align="justify"/>
      <style:text-properties fo:font-size="10pt" style:font-size-asian="10pt" style:font-size-complex="10pt"/>
    </style:style>
    <style:style style:name="P265" style:parent-style-name="Conteúdo" style:family="paragraph">
      <style:paragraph-properties fo:text-align="justify"/>
    </style:style>
    <style:style style:name="P266" style:parent-style-name="Conteúdo" style:family="paragraph">
      <style:paragraph-properties fo:text-align="justify"/>
    </style:style>
    <style:style style:name="P267" style:parent-style-name="Conteúdo" style:family="paragraph">
      <style:paragraph-properties fo:text-align="justify"/>
    </style:style>
    <style:style style:name="P268" style:parent-style-name="Conteúdo" style:family="paragraph">
      <style:paragraph-properties fo:text-align="justify"/>
    </style:style>
    <style:style style:name="T269" style:parent-style-name="Fonteparág.padrão" style:family="text">
      <style:text-properties fo:font-weight="bold" style:font-weight-asian="bold" style:font-weight-complex="bold" style:font-size-complex="14pt"/>
    </style:style>
    <style:style style:name="T270" style:parent-style-name="Fonteparág.padrão" style:family="text">
      <style:text-properties style:font-size-complex="14pt"/>
    </style:style>
    <style:style style:name="TableColumn272" style:family="table-column">
      <style:table-column-properties style:column-width="1.7375in"/>
    </style:style>
    <style:style style:name="TableColumn273" style:family="table-column">
      <style:table-column-properties style:column-width="1.7375in"/>
    </style:style>
    <style:style style:name="TableColumn274" style:family="table-column">
      <style:table-column-properties style:column-width="1.7375in"/>
    </style:style>
    <style:style style:name="TableColumn275" style:family="table-column">
      <style:table-column-properties style:column-width="1.7381in"/>
    </style:style>
    <style:style style:name="Table271" style:family="table">
      <style:table-properties style:width="6.9506in" fo:margin-left="0in" table:align="left"/>
    </style:style>
    <style:style style:name="TableRow276" style:family="table-row">
      <style:table-row-properties/>
    </style:style>
    <style:style style:name="TableCell277" style:family="table-cell">
      <style:table-cell-properties fo:border-top="0.0069in solid #A6E4DF" fo:border-left="0.0069in solid #A6E4DF" fo:border-bottom="0.0208in solid #7AD6CF" fo:border-right="0.0069in solid #A6E4DF" fo:background-color="#00B050" style:writing-mode="lr-tb" fo:padding-top="0in" fo:padding-left="0.075in" fo:padding-bottom="0in" fo:padding-right="0.075in"/>
    </style:style>
    <style:style style:name="P278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79" style:family="table-cell">
      <style:table-cell-properties fo:border-top="0.0069in solid #A6E4DF" fo:border-left="0.0069in solid #A6E4DF" fo:border-bottom="0.0208in solid #7AD6CF" fo:border-right="0.0069in solid #A6E4DF" fo:background-color="#FFFF00" style:writing-mode="lr-tb" fo:padding-top="0in" fo:padding-left="0.075in" fo:padding-bottom="0in" fo:padding-right="0.075in"/>
    </style:style>
    <style:style style:name="P28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81" style:family="table-cell">
      <style:table-cell-properties fo:border-top="0.0069in solid #A6E4DF" fo:border-left="0.0069in solid #A6E4DF" fo:border-bottom="0.0208in solid #7AD6CF" fo:border-right="0.0069in solid #A6E4DF" fo:background-color="#FFC000" style:writing-mode="lr-tb" fo:padding-top="0in" fo:padding-left="0.075in" fo:padding-bottom="0in" fo:padding-right="0.075in"/>
    </style:style>
    <style:style style:name="P28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83" style:family="table-cell">
      <style:table-cell-properties fo:border-top="0.0069in solid #A6E4DF" fo:border-left="0.0069in solid #A6E4DF" fo:border-bottom="0.0208in solid #7AD6CF" fo:border-right="0.0069in solid #A6E4DF" fo:background-color="#EE0000" style:writing-mode="lr-tb" fo:padding-top="0in" fo:padding-left="0.075in" fo:padding-bottom="0in" fo:padding-right="0.075in"/>
    </style:style>
    <style:style style:name="P28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285" style:family="table-row">
      <style:table-row-properties/>
    </style:style>
    <style:style style:name="TableCell286" style:family="table-cell">
      <style:table-cell-properties fo:border="0.0069in solid #A6E4DF" style:writing-mode="lr-tb" fo:padding-top="0in" fo:padding-left="0.075in" fo:padding-bottom="0in" fo:padding-right="0.075in"/>
    </style:style>
    <style:style style:name="P287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88" style:family="table-cell">
      <style:table-cell-properties fo:border="0.0069in solid #A6E4DF" style:writing-mode="lr-tb" fo:padding-top="0in" fo:padding-left="0.075in" fo:padding-bottom="0in" fo:padding-right="0.075in"/>
    </style:style>
    <style:style style:name="P28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90" style:family="table-cell">
      <style:table-cell-properties fo:border="0.0069in solid #A6E4DF" style:writing-mode="lr-tb" fo:padding-top="0in" fo:padding-left="0.075in" fo:padding-bottom="0in" fo:padding-right="0.075in"/>
    </style:style>
    <style:style style:name="P291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92" style:family="table-cell">
      <style:table-cell-properties fo:border="0.0069in solid #A6E4DF" style:writing-mode="lr-tb" fo:padding-top="0in" fo:padding-left="0.075in" fo:padding-bottom="0in" fo:padding-right="0.075in"/>
    </style:style>
    <style:style style:name="P29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294" style:parent-style-name="Conteúdo" style:family="paragraph">
      <style:paragraph-properties fo:text-align="justify"/>
      <style:text-properties fo:font-size="10pt" style:font-size-asian="10pt" style:font-size-complex="10pt"/>
    </style:style>
    <style:style style:name="P295" style:parent-style-name="Conteúdo" style:family="paragraph">
      <style:paragraph-properties fo:text-align="justify"/>
    </style:style>
    <style:style style:name="P296" style:parent-style-name="Conteúdo" style:family="paragraph">
      <style:paragraph-properties fo:text-align="justify"/>
    </style:style>
    <style:style style:name="T297" style:parent-style-name="Fonteparág.padrão" style:family="text">
      <style:text-properties fo:font-weight="bold" style:font-weight-asian="bold" style:font-weight-complex="bold" style:font-size-complex="14pt"/>
    </style:style>
    <style:style style:name="T298" style:parent-style-name="Fonteparág.padrão" style:family="text">
      <style:text-properties style:font-size-complex="14pt"/>
    </style:style>
    <style:style style:name="TableColumn300" style:family="table-column">
      <style:table-column-properties style:column-width="0.3979in"/>
    </style:style>
    <style:style style:name="TableColumn301" style:family="table-column">
      <style:table-column-properties style:column-width="0.927in"/>
    </style:style>
    <style:style style:name="TableColumn302" style:family="table-column">
      <style:table-column-properties style:column-width="1.1222in"/>
    </style:style>
    <style:style style:name="TableColumn303" style:family="table-column">
      <style:table-column-properties style:column-width="1.1222in"/>
    </style:style>
    <style:style style:name="TableColumn304" style:family="table-column">
      <style:table-column-properties style:column-width="1.1222in"/>
    </style:style>
    <style:style style:name="TableColumn305" style:family="table-column">
      <style:table-column-properties style:column-width="1.1222in"/>
    </style:style>
    <style:style style:name="TableColumn306" style:family="table-column">
      <style:table-column-properties style:column-width="1.1222in"/>
    </style:style>
    <style:style style:name="Table299" style:family="table">
      <style:table-properties style:width="6.9361in" fo:margin-left="0in" table:align="left"/>
    </style:style>
    <style:style style:name="TableRow307" style:family="table-row">
      <style:table-row-properties style:min-row-height="0.5513in" fo:keep-together="always"/>
    </style:style>
    <style:style style:name="TableCell308" style:family="table-cell">
      <style:table-cell-properties fo:border="0.0069in solid #A6E4DF" fo:background-color="#7AD6CF" style:glyph-orientation-vertical="0" style:vertical-align="middle" fo:padding-top="0in" fo:padding-left="0.075in" fo:padding-bottom="0in" fo:padding-right="0.075in"/>
    </style:style>
    <style:style style:name="P309" style:parent-style-name="Conteúdo" style:family="paragraph">
      <style:paragraph-properties fo:text-align="center" fo:line-height="100%" fo:margin-left="0.0784in" fo:margin-right="0.0784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310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31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312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1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1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15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1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17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18" style:family="table-cell">
      <style:table-cell-properties fo:border="0.0069in solid #A6E4DF" fo:background-color="#FFC000" style:writing-mode="lr-tb" style:vertical-align="middle" fo:padding-top="0in" fo:padding-left="0.075in" fo:padding-bottom="0in" fo:padding-right="0.075in"/>
    </style:style>
    <style:style style:name="P31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2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21" style:family="table-cell">
      <style:table-cell-properties fo:border="0.0069in solid #A6E4DF" fo:background-color="#EE0000" style:writing-mode="lr-tb" style:vertical-align="middle" fo:padding-top="0in" fo:padding-left="0.075in" fo:padding-bottom="0in" fo:padding-right="0.075in"/>
    </style:style>
    <style:style style:name="P32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2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24" style:family="table-cell">
      <style:table-cell-properties fo:border="0.0069in solid #A6E4DF" fo:background-color="#EE0000" style:writing-mode="lr-tb" style:vertical-align="middle" fo:padding-top="0in" fo:padding-left="0.075in" fo:padding-bottom="0in" fo:padding-right="0.075in"/>
    </style:style>
    <style:style style:name="P32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2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327" style:family="table-row">
      <style:table-row-properties style:min-row-height="0.5513in" fo:keep-together="always"/>
    </style:style>
    <style:style style:name="P328" style:parent-style-name="Conteúdo" style:family="paragraph">
      <style:paragraph-properties fo:text-align="justify" fo:line-height="100%"/>
      <style:text-properties fo:font-size="12pt" style:font-size-asian="12pt" style:font-size-complex="12pt"/>
    </style:style>
    <style:style style:name="TableCell329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33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33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332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3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3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35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3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37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38" style:family="table-cell">
      <style:table-cell-properties fo:border="0.0069in solid #A6E4DF" fo:background-color="#FFC000" style:writing-mode="lr-tb" style:vertical-align="middle" fo:padding-top="0in" fo:padding-left="0.075in" fo:padding-bottom="0in" fo:padding-right="0.075in"/>
    </style:style>
    <style:style style:name="P33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4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41" style:family="table-cell">
      <style:table-cell-properties fo:border="0.0069in solid #A6E4DF" fo:background-color="#FFC000" style:writing-mode="lr-tb" style:vertical-align="middle" fo:padding-top="0in" fo:padding-left="0.075in" fo:padding-bottom="0in" fo:padding-right="0.075in"/>
    </style:style>
    <style:style style:name="P34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4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44" style:family="table-cell">
      <style:table-cell-properties fo:border="0.0069in solid #A6E4DF" fo:background-color="#EE0000" style:writing-mode="lr-tb" style:vertical-align="middle" fo:padding-top="0in" fo:padding-left="0.075in" fo:padding-bottom="0in" fo:padding-right="0.075in"/>
    </style:style>
    <style:style style:name="P34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4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347" style:family="table-row">
      <style:table-row-properties style:min-row-height="0.5513in" fo:keep-together="always"/>
    </style:style>
    <style:style style:name="P348" style:parent-style-name="Conteúdo" style:family="paragraph">
      <style:paragraph-properties fo:text-align="justify" fo:line-height="100%"/>
      <style:text-properties fo:font-size="12pt" style:font-size-asian="12pt" style:font-size-complex="12pt"/>
    </style:style>
    <style:style style:name="TableCell349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35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35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352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5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5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55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5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57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58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5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6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61" style:family="table-cell">
      <style:table-cell-properties fo:border="0.0069in solid #A6E4DF" fo:background-color="#FFC000" style:writing-mode="lr-tb" style:vertical-align="middle" fo:padding-top="0in" fo:padding-left="0.075in" fo:padding-bottom="0in" fo:padding-right="0.075in"/>
    </style:style>
    <style:style style:name="P36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6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64" style:family="table-cell">
      <style:table-cell-properties fo:border="0.0069in solid #A6E4DF" fo:background-color="#FFC000" style:writing-mode="lr-tb" style:vertical-align="middle" fo:padding-top="0in" fo:padding-left="0.075in" fo:padding-bottom="0in" fo:padding-right="0.075in"/>
    </style:style>
    <style:style style:name="P36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6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367" style:family="table-row">
      <style:table-row-properties style:min-row-height="0.5513in" fo:keep-together="always"/>
    </style:style>
    <style:style style:name="P368" style:parent-style-name="Conteúdo" style:family="paragraph">
      <style:paragraph-properties fo:text-align="justify" fo:line-height="100%"/>
      <style:text-properties fo:font-size="12pt" style:font-size-asian="12pt" style:font-size-complex="12pt"/>
    </style:style>
    <style:style style:name="TableCell369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37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37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372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7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7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75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7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77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78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7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80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81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8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8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84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38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8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387" style:family="table-row">
      <style:table-row-properties style:min-row-height="0.5513in" fo:keep-together="always"/>
    </style:style>
    <style:style style:name="P388" style:parent-style-name="Conteúdo" style:family="paragraph">
      <style:paragraph-properties fo:text-align="justify" fo:line-height="100%"/>
      <style:text-properties fo:font-size="12pt" style:font-size-asian="12pt" style:font-size-complex="12pt"/>
    </style:style>
    <style:style style:name="TableCell389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39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391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9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93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94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9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9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397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398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399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400" style:family="table-cell">
      <style:table-cell-properties fo:border="0.0069in solid #A6E4DF" fo:background-color="#00B050" style:writing-mode="lr-tb" style:vertical-align="middle" fo:padding-top="0in" fo:padding-left="0.075in" fo:padding-bottom="0in" fo:padding-right="0.075in"/>
    </style:style>
    <style:style style:name="P401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402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403" style:family="table-cell">
      <style:table-cell-properties fo:border="0.0069in solid #A6E4DF" fo:background-color="#FFFF00" style:writing-mode="lr-tb" style:vertical-align="middle" fo:padding-top="0in" fo:padding-left="0.075in" fo:padding-bottom="0in" fo:padding-right="0.075in"/>
    </style:style>
    <style:style style:name="P404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405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TableRow406" style:family="table-row">
      <style:table-row-properties/>
    </style:style>
    <style:style style:name="TableCell407" style:family="table-cell">
      <style:table-cell-properties fo:border="0.0069in solid #A6E4DF" style:writing-mode="lr-tb" fo:padding-top="0in" fo:padding-left="0.075in" fo:padding-bottom="0in" fo:padding-right="0.075in"/>
    </style:style>
    <style:style style:name="P408" style:parent-style-name="Conteúdo" style:family="paragraph">
      <style:paragraph-properties fo:text-align="justify" fo:line-height="100%"/>
      <style:text-properties fo:font-size="12pt" style:font-size-asian="12pt" style:font-size-complex="12pt"/>
    </style:style>
    <style:style style:name="TableCell409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410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411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412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413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414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415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416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417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418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419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Cell420" style:family="table-cell">
      <style:table-cell-properties fo:border="0.0069in solid #A6E4DF" style:writing-mode="lr-tb" style:vertical-align="middle" fo:padding-top="0in" fo:padding-left="0.075in" fo:padding-bottom="0in" fo:padding-right="0.075in"/>
    </style:style>
    <style:style style:name="P421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P422" style:parent-style-name="Conteúdo" style:family="paragraph">
      <style:paragraph-properties fo:text-align="center" fo:line-height="100%"/>
      <style:text-properties fo:font-size="12pt" style:font-size-asian="12pt" style:font-size-complex="12pt"/>
    </style:style>
    <style:style style:name="TableRow423" style:family="table-row">
      <style:table-row-properties style:min-row-height="0.2833in"/>
    </style:style>
    <style:style style:name="P424" style:parent-style-name="Conteúdo" style:family="paragraph">
      <style:paragraph-properties fo:text-align="justify" fo:line-height="100%"/>
    </style:style>
    <style:style style:name="TableCell425" style:family="table-cell">
      <style:table-cell-properties fo:border="0.0069in solid #A6E4DF" fo:background-color="#7AD6CF" style:writing-mode="lr-tb" style:vertical-align="middle" fo:padding-top="0in" fo:padding-left="0.075in" fo:padding-bottom="0in" fo:padding-right="0.075in"/>
    </style:style>
    <style:style style:name="P426" style:parent-style-name="Conteúdo" style:family="paragraph">
      <style:paragraph-properties fo:text-align="center" fo:line-height="100%"/>
      <style:text-properties fo:font-weight="bold" style:font-weight-asian="bold" style:font-weight-complex="bold" fo:font-size="12pt" style:font-size-asian="12pt" style:font-size-complex="12pt"/>
    </style:style>
    <style:style style:name="P427" style:parent-style-name="Conteúdo" style:family="paragraph">
      <style:paragraph-properties fo:text-align="justify"/>
    </style:style>
    <style:style style:name="T428" style:parent-style-name="Fonteparág.padrão" style:family="text">
      <style:text-properties fo:font-size="10pt" style:font-size-asian="10pt" style:font-size-complex="10pt"/>
    </style:style>
    <style:style style:name="P429" style:parent-style-name="Conteúdo" style:family="paragraph">
      <style:paragraph-properties fo:text-align="justify"/>
    </style:style>
    <style:style style:name="P430" style:parent-style-name="Conteúdo" style:family="paragraph">
      <style:paragraph-properties fo:text-align="justify"/>
    </style:style>
    <style:style style:name="P431" style:parent-style-name="Conteúdo" style:family="paragraph">
      <style:paragraph-properties fo:text-align="justify"/>
    </style:style>
    <style:style style:name="P432" style:parent-style-name="Conteúdo" style:family="paragraph">
      <style:paragraph-properties fo:text-align="justify"/>
    </style:style>
    <style:style style:name="P433" style:parent-style-name="Conteúdo" style:family="paragraph">
      <style:paragraph-properties fo:text-align="justify"/>
    </style:style>
    <style:style style:name="P434" style:parent-style-name="Conteúdo" style:family="paragraph">
      <style:paragraph-properties fo:text-align="justify"/>
    </style:style>
    <style:style style:name="P435" style:parent-style-name="Conteúdo" style:family="paragraph">
      <style:paragraph-properties fo:text-align="justify"/>
    </style:style>
    <style:style style:name="P436" style:parent-style-name="Conteúdo" style:family="paragraph">
      <style:paragraph-properties fo:text-align="justify"/>
    </style:style>
    <style:style style:name="P437" style:parent-style-name="Conteúdo" style:family="paragraph">
      <style:paragraph-properties fo:text-align="justify"/>
    </style:style>
    <style:style style:name="P438" style:parent-style-name="Conteúdo" style:family="paragraph">
      <style:paragraph-properties fo:text-align="justify"/>
    </style:style>
    <style:style style:name="P439" style:parent-style-name="Conteúdo" style:family="paragraph">
      <style:paragraph-properties fo:text-align="justify"/>
    </style:style>
    <style:style style:name="P440" style:parent-style-name="Conteúdo" style:family="paragraph">
      <style:paragraph-properties fo:text-align="justify"/>
    </style:style>
    <style:style style:name="P441" style:parent-style-name="Conteúdo" style:family="paragraph">
      <style:paragraph-properties fo:text-align="justify"/>
    </style:style>
    <style:style style:name="P442" style:parent-style-name="Conteúdo" style:family="paragraph">
      <style:paragraph-properties fo:text-align="justify"/>
    </style:style>
    <style:style style:name="P443" style:parent-style-name="Conteúdo" style:family="paragraph">
      <style:paragraph-properties fo:text-align="justify"/>
    </style:style>
    <style:style style:name="T444" style:parent-style-name="Fonteparág.padrão" style:family="text">
      <style:text-properties fo:language="pt" fo:country="BR" style:language-asian="pt" style:country-asian="BR"/>
    </style:style>
    <style:style style:name="P445" style:parent-style-name="Conteúdo" style:family="paragraph">
      <style:paragraph-properties fo:text-align="center"/>
    </style:style>
    <style:style style:name="T446" style:parent-style-name="Fonteparág.padrão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fo:language="pt" fo:country="BR"/>
    </style:style>
    <style:style style:name="T447" style:parent-style-name="Fonteparág.padrão" style:family="text">
      <style:text-properties fo:font-style="italic" style:font-style-asian="italic" style:font-style-complex="italic" fo:language="pt" fo:country="BR"/>
    </style:style>
    <style:style style:name="T448" style:parent-style-name="Fonteparág.padrão" style:family="text">
      <style:text-properties fo:font-weight="bold" style:font-weight-asian="bold" style:font-weight-complex="bold"/>
    </style:style>
    <style:style style:name="T449" style:parent-style-name="Fonteparág.padrão" style:family="text">
      <style:text-properties fo:font-weight="bold" style:font-weight-asian="bold" style:font-weight-complex="bold"/>
    </style:style>
    <style:style style:name="P450" style:parent-style-name="Conteúdo" style:family="paragraph">
      <style:paragraph-properties fo:text-align="justify"/>
    </style:style>
    <style:style style:name="T451" style:parent-style-name="Fonteparág.padrão" style:family="text">
      <style:text-properties fo:language="pt" fo:country="BR" style:language-asian="pt" style:country-asian="BR"/>
    </style:style>
    <style:style style:name="P452" style:parent-style-name="Conteúdo" style:family="paragraph">
      <style:paragraph-properties fo:text-align="center"/>
    </style:style>
    <style:style style:name="T453" style:parent-style-name="Fonteparág.padrão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fo:language="pt" fo:country="BR"/>
    </style:style>
    <style:style style:name="T454" style:parent-style-name="Fonteparág.padrão" style:family="text">
      <style:text-properties fo:font-style="italic" style:font-style-asian="italic" style:font-style-complex="italic" fo:language="pt" fo:country="BR"/>
    </style:style>
    <style:style style:name="P455" style:parent-style-name="Conteúdo" style:family="paragraph">
      <style:paragraph-properties fo:text-align="justify"/>
    </style:style>
    <style:style style:name="P456" style:parent-style-name="Conteúdo" style:family="paragraph">
      <style:paragraph-properties fo:text-align="justify"/>
    </style:style>
    <style:style style:name="P457" style:parent-style-name="Conteúdo" style:family="paragraph">
      <style:paragraph-properties fo:text-align="justify"/>
    </style:style>
    <style:style style:name="P458" style:parent-style-name="Conteúdo" style:family="paragraph">
      <style:paragraph-properties fo:text-align="justify"/>
    </style:style>
    <style:style style:name="P459" style:parent-style-name="Conteúdo" style:family="paragraph">
      <style:paragraph-properties fo:text-align="justify"/>
    </style:style>
    <style:style style:name="P460" style:parent-style-name="Conteúdo" style:family="paragraph">
      <style:paragraph-properties fo:text-align="justify"/>
    </style:style>
    <style:style style:name="P461" style:parent-style-name="Conteúdo" style:family="paragraph">
      <style:paragraph-properties fo:text-align="justify"/>
    </style:style>
    <style:style style:name="P462" style:parent-style-name="Conteúdo" style:family="paragraph">
      <style:paragraph-properties fo:text-align="justify"/>
    </style:style>
    <style:style style:name="P463" style:parent-style-name="Conteúdo" style:family="paragraph">
      <style:paragraph-properties fo:text-align="justify"/>
    </style:style>
    <style:style style:name="P464" style:parent-style-name="Conteúdo" style:family="paragraph">
      <style:paragraph-properties fo:text-align="justify"/>
    </style:style>
    <style:style style:name="P465" style:parent-style-name="Conteúdo" style:family="paragraph">
      <style:paragraph-properties fo:text-align="justify"/>
    </style:style>
    <style:style style:name="P466" style:parent-style-name="Conteúdo" style:family="paragraph">
      <style:paragraph-properties fo:text-align="justify"/>
    </style:style>
    <style:style style:name="P467" style:parent-style-name="Conteúdo" style:family="paragraph">
      <style:paragraph-properties fo:text-align="justify"/>
    </style:style>
    <style:style style:name="P468" style:parent-style-name="Conteúdo" style:family="paragraph">
      <style:paragraph-properties fo:text-align="justify"/>
    </style:style>
    <style:style style:name="P469" style:parent-style-name="Conteúdo" style:family="paragraph">
      <style:paragraph-properties fo:text-align="justify"/>
    </style:style>
    <style:style style:name="P470" style:parent-style-name="Conteúdo" style:family="paragraph">
      <style:paragraph-properties fo:text-align="justify"/>
    </style:style>
    <style:style style:name="P471" style:parent-style-name="Conteúdo" style:family="paragraph">
      <style:paragraph-properties fo:text-align="justify"/>
    </style:style>
    <style:style style:name="P472" style:parent-style-name="Conteúdo" style:family="paragraph">
      <style:paragraph-properties fo:text-align="justify"/>
    </style:style>
    <style:style style:name="P473" style:parent-style-name="Conteúdo" style:family="paragraph">
      <style:paragraph-properties fo:text-align="justify"/>
      <style:text-properties fo:language="pt" fo:country="BR"/>
    </style:style>
    <style:style style:name="P474" style:parent-style-name="Título1" style:family="paragraph">
      <style:paragraph-properties fo:text-align="justify"/>
    </style:style>
    <style:style style:name="T475" style:parent-style-name="Fonteparág.padrão" style:family="text">
      <style:text-properties fo:language="pt" fo:country="BR" style:language-complex="pt" style:country-complex="BR"/>
    </style:style>
    <style:style style:name="T476" style:parent-style-name="Fonteparág.padrão" style:family="text">
      <style:text-properties fo:language="pt" fo:country="BR" style:language-complex="pt" style:country-complex="BR"/>
    </style:style>
    <style:style style:name="T477" style:parent-style-name="Fonteparág.padrão" style:family="text">
      <style:text-properties fo:language="pt" fo:country="BR" style:language-complex="pt" style:country-complex="BR"/>
    </style:style>
    <style:style style:name="T478" style:parent-style-name="Fonteparág.padrão" style:family="text">
      <style:text-properties fo:language="pt" fo:country="BR" style:language-complex="pt" style:country-complex="BR"/>
    </style:style>
    <style:style style:name="T479" style:parent-style-name="Fonteparág.padrão" style:family="text">
      <style:text-properties fo:language="pt" fo:country="BR" style:language-complex="pt" style:country-complex="BR"/>
    </style:style>
    <style:style style:name="TableColumn481" style:family="table-column">
      <style:table-column-properties style:column-width="6.9576in"/>
    </style:style>
    <style:style style:name="Table480" style:family="table">
      <style:table-properties style:width="6.9576in" fo:margin-left="0.0277in" table:align="left"/>
    </style:style>
    <style:style style:name="TableRow482" style:family="table-row">
      <style:table-row-properties style:min-row-height="2.4625in"/>
    </style:style>
    <style:style style:name="TableCell483" style:family="table-cell">
      <style:table-cell-properties fo:border="none" style:writing-mode="lr-tb" fo:padding-top="0in" fo:padding-left="0in" fo:padding-bottom="0in" fo:padding-right="0in"/>
    </style:style>
    <style:style style:name="P484" style:parent-style-name="Conteúdo" style:family="paragraph">
      <style:paragraph-properties fo:text-align="justify"/>
    </style:style>
    <style:style style:name="P485" style:parent-style-name="Conteúdo" style:family="paragraph">
      <style:paragraph-properties fo:text-align="justify"/>
    </style:style>
    <style:style style:name="P486" style:parent-style-name="Conteúdo" style:family="paragraph">
      <style:paragraph-properties fo:text-align="justify"/>
    </style:style>
    <style:style style:name="P487" style:parent-style-name="Conteúdo" style:family="paragraph">
      <style:paragraph-properties fo:text-align="justify"/>
    </style:style>
    <style:style style:name="T488" style:parent-style-name="Fonteparág.padrão" style:family="text">
      <style:text-properties fo:font-weight="bold" style:font-weight-asian="bold" style:font-weight-complex="bold"/>
    </style:style>
    <style:style style:name="P489" style:parent-style-name="Conteúdo" style:family="paragraph">
      <style:paragraph-properties fo:text-align="justify"/>
    </style:style>
    <style:style style:name="T490" style:parent-style-name="Fonteparág.padrão" style:family="text">
      <style:text-properties fo:language="pt" fo:country="BR" style:language-asian="pt" style:country-asian="BR"/>
    </style:style>
    <style:style style:name="P491" style:parent-style-name="Conteúdo" style:family="paragraph">
      <style:paragraph-properties fo:text-align="justify"/>
    </style:style>
    <style:style style:name="T492" style:parent-style-name="Fonteparág.padrão" style:family="text">
      <style:text-properties fo:font-size="12pt" style:font-size-asian="12pt" style:font-size-complex="12pt"/>
    </style:style>
    <style:style style:name="T493" style:parent-style-name="Fonteparág.padrão" style:family="text">
      <style:text-properties fo:font-size="12pt" style:font-size-asian="12pt" style:font-size-complex="12pt"/>
    </style:style>
    <style:style style:name="T494" style:parent-style-name="Fonteparág.padrão" style:family="text">
      <style:text-properties fo:font-size="12pt" style:font-size-asian="12pt" style:font-size-complex="12pt"/>
    </style:style>
    <style:style style:name="T495" style:parent-style-name="Fonteparág.padrão" style:family="text">
      <style:text-properties fo:font-size="12pt" style:font-size-asian="12pt" style:font-size-complex="12pt"/>
    </style:style>
    <style:style style:name="T496" style:parent-style-name="Ref.denotaderodapé" style:family="text">
      <style:text-properties fo:language="pt" fo:country="BR"/>
    </style:style>
    <style:style style:name="T497" style:parent-style-name="Fonteparág.padrão" style:family="text">
      <style:text-properties fo:font-weight="normal" style:font-weight-asian="normal" style:font-weight-complex="bold"/>
    </style:style>
    <style:style style:name="T498" style:parent-style-name="Fonteparág.padrão" style:family="text">
      <style:text-properties fo:font-weight="normal" style:font-weight-asian="normal" style:font-weight-complex="bold"/>
    </style:style>
    <style:style style:name="T499" style:parent-style-name="Fonteparág.padrão" style:family="text">
      <style:text-properties fo:font-weight="normal" style:font-weight-asian="normal" style:font-weight-complex="bold"/>
    </style:style>
    <style:style style:name="T500" style:parent-style-name="Fonteparág.padrão" style:family="text">
      <style:text-properties fo:font-weight="normal" style:font-weight-asian="normal" style:font-weight-complex="bold"/>
    </style:style>
    <style:style style:name="T501" style:parent-style-name="Fonteparág.padrão" style:family="text">
      <style:text-properties fo:font-weight="normal" style:font-weight-asian="normal" style:font-weight-complex="bold"/>
    </style:style>
    <style:style style:name="T502" style:parent-style-name="Fonteparág.padrão" style:family="text">
      <style:text-properties fo:font-weight="normal" style:font-weight-asian="normal" style:font-weight-complex="bold" fo:language="pt" fo:country="BR"/>
    </style:style>
    <style:style style:name="T503" style:parent-style-name="Fonteparág.padrão" style:family="text">
      <style:text-properties fo:font-weight="normal" style:font-weight-asian="normal" style:font-weight-complex="bold" fo:language="pt" fo:country="BR"/>
    </style:style>
    <style:style style:name="P504" style:parent-style-name="Textodenotaderodapé" style:family="paragraph">
      <style:text-properties fo:language="pt" fo:country="BR"/>
    </style:style>
    <style:style style:name="T505" style:parent-style-name="Fonteparág.padrão" style:family="text">
      <style:text-properties fo:font-size="12pt" style:font-size-asian="12pt" style:font-size-complex="12pt"/>
    </style:style>
    <style:style style:name="T506" style:parent-style-name="Fonteparág.padrão" style:family="text">
      <style:text-properties fo:font-size="12pt" style:font-size-asian="12pt" style:font-size-complex="12pt"/>
    </style:style>
    <style:style style:name="P507" style:parent-style-name="Conteúdo" style:family="paragraph">
      <style:paragraph-properties fo:text-align="justify"/>
    </style:style>
    <style:style style:name="P508" style:parent-style-name="Conteúdo" style:family="paragraph">
      <style:paragraph-properties fo:text-align="justify"/>
    </style:style>
    <style:style style:name="P509" style:parent-style-name="Conteúdo" style:family="paragraph">
      <style:paragraph-properties fo:text-align="justify"/>
    </style:style>
    <style:style style:name="P510" style:parent-style-name="Conteúdo" style:family="paragraph">
      <style:paragraph-properties fo:text-align="justify"/>
      <style:text-properties fo:language="pt" fo:country="BR"/>
    </style:style>
    <style:style style:name="P511" style:parent-style-name="Normal" style:family="paragraph">
      <style:paragraph-properties fo:margin-bottom="0.1388in"/>
      <style:text-properties fo:language="pt" fo:country="BR"/>
    </style:style>
    <style:style style:name="P512" style:parent-style-name="Título1" style:family="paragraph">
      <style:paragraph-properties fo:text-align="justify"/>
    </style:style>
    <style:style style:name="T513" style:parent-style-name="Fonteparág.padrão" style:family="text">
      <style:text-properties fo:language="pt" fo:country="BR" style:language-complex="pt" style:country-complex="BR"/>
    </style:style>
    <style:style style:name="TableColumn515" style:family="table-column">
      <style:table-column-properties style:column-width="6.9576in"/>
    </style:style>
    <style:style style:name="Table514" style:family="table">
      <style:table-properties style:width="6.9576in" fo:margin-left="0.0277in" table:align="left"/>
    </style:style>
    <style:style style:name="TableRow516" style:family="table-row">
      <style:table-row-properties style:min-row-height="2.4625in"/>
    </style:style>
    <style:style style:name="TableCell517" style:family="table-cell">
      <style:table-cell-properties fo:border="none" style:writing-mode="lr-tb" fo:padding-top="0in" fo:padding-left="0in" fo:padding-bottom="0in" fo:padding-right="0in"/>
    </style:style>
    <style:style style:name="P518" style:parent-style-name="Conteúdo" style:family="paragraph">
      <style:paragraph-properties fo:text-align="justify"/>
    </style:style>
    <style:style style:name="P519" style:parent-style-name="Conteúdo" style:family="paragraph">
      <style:paragraph-properties fo:text-align="justify"/>
    </style:style>
    <style:style style:name="P520" style:parent-style-name="Conteúdo" style:family="paragraph">
      <style:paragraph-properties fo:text-align="justify"/>
    </style:style>
    <style:style style:name="T521" style:parent-style-name="Fonteparág.padrão" style:family="text">
      <style:text-properties style:font-weight-complex="bold" fo:language="pt" fo:country="BR" style:language-asian="pt" style:country-asian="BR"/>
    </style:style>
    <style:style style:name="P522" style:parent-style-name="Normal" style:family="paragraph">
      <style:paragraph-properties fo:text-align="center" fo:line-height="100%"/>
      <style:text-properties fo:font-size="12pt" style:font-size-asian="12pt" style:font-size-complex="12pt" fo:language="pt" fo:country="BR"/>
    </style:style>
    <style:style style:name="P523" style:parent-style-name="Normal" style:family="paragraph">
      <style:paragraph-properties fo:text-align="center" fo:line-height="100%"/>
      <style:text-properties fo:font-size="12pt" style:font-size-asian="12pt" style:font-size-complex="12pt" fo:language="pt" fo:country="BR"/>
    </style:style>
    <style:style style:name="P524" style:parent-style-name="Normal" style:family="paragraph">
      <style:paragraph-properties fo:text-align="center" fo:line-height="100%"/>
      <style:text-properties fo:font-size="12pt" style:font-size-asian="12pt" style:font-size-complex="12pt" fo:language="pt" fo:country="BR"/>
    </style:style>
    <style:style style:name="P525" style:parent-style-name="Normal" style:family="paragraph">
      <style:paragraph-properties fo:text-align="center"/>
    </style:style>
    <style:style style:name="T526" style:parent-style-name="Fonteparág.padrão" style:family="text">
      <style:text-properties style:font-weight-complex="bold" fo:language="pt" fo:country="BR" style:language-asian="pt" style:country-asian="BR"/>
    </style:style>
    <style:style style:name="P527" style:parent-style-name="Conteúdo" style:family="paragraph">
      <style:paragraph-properties fo:text-align="justify"/>
      <style:text-properties style:font-weight-complex="bold" fo:language="pt" fo:country="BR"/>
    </style:style>
    <style:style style:name="P528" style:parent-style-name="Conteúdo" style:family="paragraph">
      <style:paragraph-properties fo:text-align="justify"/>
    </style:style>
    <style:style style:name="T529" style:parent-style-name="Fonteparág.padrão" style:family="text">
      <style:text-properties style:font-weight-complex="bold" fo:language="pt" fo:country="BR"/>
    </style:style>
    <style:style style:name="T530" style:parent-style-name="Fonteparág.padrão" style:family="text">
      <style:text-properties style:font-weight-complex="bold" fo:language="pt" fo:country="BR" style:language-asian="pt" style:country-asian="BR"/>
    </style:style>
    <style:style style:name="T531" style:parent-style-name="Fonteparág.padrão" style:family="text">
      <style:text-properties style:font-weight-complex="bold" fo:language="pt" fo:country="BR"/>
    </style:style>
    <style:style style:name="P532" style:parent-style-name="Conteúdo" style:family="paragraph">
      <style:paragraph-properties fo:text-align="justify"/>
    </style:style>
    <style:style style:name="T533" style:parent-style-name="Fonteparág.padrão" style:family="text">
      <style:text-properties style:font-weight-complex="bold" fo:language="pt" fo:country="BR" style:language-asian="pt" style:country-asian="BR"/>
    </style:style>
    <style:style style:name="P534" style:parent-style-name="Normal" style:family="paragraph">
      <style:paragraph-properties fo:text-align="center"/>
      <style:text-properties fo:font-size="12pt" style:font-size-asian="12pt" style:font-size-complex="12pt" fo:language="pt" fo:country="BR"/>
    </style:style>
    <style:style style:name="T535" style:parent-style-name="Fonteparág.padrão" style:family="text">
      <style:text-properties style:font-weight-complex="bold" fo:language="pt" fo:country="BR"/>
    </style:style>
    <style:style style:name="T536" style:parent-style-name="Fonteparág.padrão" style:family="text">
      <style:text-properties style:font-weight-complex="bold" fo:language="pt" fo:country="BR" style:language-asian="pt" style:country-asian="BR"/>
    </style:style>
    <style:style style:name="P537" style:parent-style-name="Conteúdo" style:family="paragraph">
      <style:paragraph-properties fo:text-align="justify"/>
      <style:text-properties style:font-weight-complex="bold" fo:language="pt" fo:country="BR"/>
    </style:style>
    <style:style style:name="P538" style:parent-style-name="Conteúdo" style:family="paragraph">
      <style:paragraph-properties fo:text-align="justify"/>
      <style:text-properties style:font-weight-complex="bold" fo:language="pt" fo:country="BR"/>
    </style:style>
    <style:style style:name="P539" style:parent-style-name="Conteúdo" style:family="paragraph">
      <style:paragraph-properties fo:text-align="justify"/>
      <style:text-properties style:font-weight-complex="bold" fo:language="pt" fo:country="BR"/>
    </style:style>
    <style:style style:name="P540" style:parent-style-name="Conteúdo" style:family="paragraph">
      <style:paragraph-properties fo:text-align="justify"/>
      <style:text-properties style:font-weight-complex="bold" fo:language="pt" fo:country="BR"/>
    </style:style>
    <style:style style:name="P541" style:parent-style-name="Conteúdo" style:family="paragraph">
      <style:paragraph-properties fo:text-align="justify"/>
      <style:text-properties style:font-weight-complex="bold" fo:language="pt" fo:country="BR"/>
    </style:style>
    <style:style style:name="P542" style:parent-style-name="Conteúdo" style:family="paragraph">
      <style:paragraph-properties fo:text-align="justify"/>
      <style:text-properties style:font-weight-complex="bold" fo:language="pt" fo:country="BR"/>
    </style:style>
    <style:style style:name="P543" style:parent-style-name="Conteúdo" style:family="paragraph">
      <style:paragraph-properties fo:text-align="justify"/>
      <style:text-properties style:font-weight-complex="bold" fo:language="pt" fo:country="BR"/>
    </style:style>
    <style:style style:name="P544" style:parent-style-name="Conteúdo" style:family="paragraph">
      <style:paragraph-properties fo:text-align="justify"/>
      <style:text-properties fo:language="pt" fo:country="BR"/>
    </style:style>
    <style:style style:name="P545" style:parent-style-name="Conteúdo" style:family="paragraph">
      <style:paragraph-properties fo:text-align="justify"/>
      <style:text-properties fo:language="pt" fo:country="BR"/>
    </style:style>
    <style:style style:name="P546" style:parent-style-name="Conteúdo" style:family="paragraph">
      <style:paragraph-properties fo:text-align="justify"/>
      <style:text-properties fo:language="pt" fo:country="BR"/>
    </style:style>
    <style:style style:name="P547" style:parent-style-name="Conteúdo" style:family="paragraph">
      <style:paragraph-properties fo:text-align="justify"/>
      <style:text-properties fo:language="pt" fo:country="BR"/>
    </style:style>
    <style:style style:name="P548" style:parent-style-name="Conteúdo" style:family="paragraph">
      <style:paragraph-properties fo:text-align="justify"/>
      <style:text-properties fo:language="pt" fo:country="BR"/>
    </style:style>
    <style:style style:name="P549" style:parent-style-name="Conteúdo" style:family="paragraph">
      <style:paragraph-properties fo:text-align="justify"/>
      <style:text-properties fo:language="pt" fo:country="BR"/>
    </style:style>
    <style:style style:name="P550" style:parent-style-name="Conteúdo" style:family="paragraph">
      <style:paragraph-properties fo:text-align="justify"/>
      <style:text-properties fo:language="pt" fo:country="BR"/>
    </style:style>
    <style:style style:name="P551" style:parent-style-name="Conteúdo" style:family="paragraph">
      <style:paragraph-properties fo:text-align="justify"/>
      <style:text-properties fo:language="pt" fo:country="BR"/>
    </style:style>
    <style:style style:name="P552" style:parent-style-name="Conteúdo" style:family="paragraph">
      <style:paragraph-properties fo:text-align="justify"/>
      <style:text-properties fo:language="pt" fo:country="BR"/>
    </style:style>
    <style:style style:name="P553" style:parent-style-name="Conteúdo" style:family="paragraph">
      <style:paragraph-properties fo:text-align="justify"/>
      <style:text-properties fo:language="pt" fo:country="BR"/>
    </style:style>
    <style:style style:name="P554" style:parent-style-name="Conteúdo" style:family="paragraph">
      <style:paragraph-properties fo:text-align="justify"/>
      <style:text-properties fo:language="pt" fo:country="BR"/>
    </style:style>
    <style:style style:name="P555" style:parent-style-name="Conteúdo" style:family="paragraph">
      <style:paragraph-properties fo:text-align="justify"/>
      <style:text-properties fo:language="pt" fo:country="BR"/>
    </style:style>
    <style:style style:name="P556" style:parent-style-name="Título1" style:family="paragraph">
      <style:paragraph-properties fo:text-align="justify"/>
    </style:style>
    <style:style style:name="T557" style:parent-style-name="Fonteparág.padrão" style:family="text">
      <style:text-properties fo:language="pt" fo:country="BR" style:language-complex="pt" style:country-complex="BR"/>
    </style:style>
    <style:style style:name="T558" style:parent-style-name="Fonteparág.padrão" style:family="text">
      <style:text-properties fo:language="pt" fo:country="BR" style:language-complex="pt" style:country-complex="BR"/>
    </style:style>
    <style:style style:name="T559" style:parent-style-name="Fonteparág.padrão" style:family="text">
      <style:text-properties fo:language="pt" fo:country="BR" style:language-complex="pt" style:country-complex="BR"/>
    </style:style>
    <style:style style:name="T560" style:parent-style-name="Fonteparág.padrão" style:family="text">
      <style:text-properties fo:language="pt" fo:country="BR" style:language-complex="pt" style:country-complex="BR"/>
    </style:style>
    <style:style style:name="TableColumn562" style:family="table-column">
      <style:table-column-properties style:column-width="6.9576in"/>
    </style:style>
    <style:style style:name="Table561" style:family="table">
      <style:table-properties style:width="6.9576in" fo:margin-left="0.0277in" table:align="left"/>
    </style:style>
    <style:style style:name="TableRow563" style:family="table-row">
      <style:table-row-properties style:min-row-height="2.4625in"/>
    </style:style>
    <style:style style:name="TableCell564" style:family="table-cell">
      <style:table-cell-properties fo:border="none" style:writing-mode="lr-tb" fo:padding-top="0in" fo:padding-left="0in" fo:padding-bottom="0in" fo:padding-right="0in"/>
    </style:style>
    <style:style style:name="P565" style:parent-style-name="Conteúdo" style:family="paragraph">
      <style:paragraph-properties fo:text-align="justify"/>
    </style:style>
    <style:style style:name="P566" style:parent-style-name="Conteúdo" style:family="paragraph">
      <style:paragraph-properties fo:text-align="justify"/>
    </style:style>
    <style:style style:name="T567" style:parent-style-name="Fonteparág.padrão" style:family="text">
      <style:text-properties fo:language="pt" fo:country="BR" style:language-asian="pt" style:country-asian="BR"/>
    </style:style>
    <style:style style:name="P568" style:parent-style-name="Conteúdo" style:family="paragraph">
      <style:paragraph-properties fo:text-align="center"/>
    </style:style>
    <style:style style:name="T569" style:parent-style-name="Fonteparág.padrão" style:family="text">
      <style:text-properties fo:font-weight="bold" style:font-weight-asian="bold" fo:font-style="italic" style:font-style-asian="italic" style:font-style-complex="italic" style:text-underline-type="single" style:text-underline-style="solid" style:text-underline-width="auto" style:text-underline-mode="continuous" fo:language="pt" fo:country="BR"/>
    </style:style>
    <style:style style:name="T570" style:parent-style-name="Fonteparág.padrão" style:family="text">
      <style:text-properties style:font-weight-complex="bold" fo:font-style="italic" style:font-style-asian="italic" style:font-style-complex="italic" fo:language="pt" fo:country="BR"/>
    </style:style>
    <style:style style:name="P571" style:parent-style-name="Conteúdo" style:family="paragraph">
      <style:paragraph-properties fo:text-align="center"/>
      <style:text-properties style:font-weight-complex="bold" fo:font-style="italic" style:font-style-asian="italic" style:font-style-complex="italic" fo:language="pt" fo:country="BR"/>
    </style:style>
    <style:style style:name="T572" style:parent-style-name="Fonteparág.padrão" style:family="text">
      <style:text-properties fo:language="pt" fo:country="BR" style:language-asian="pt" style:country-asian="BR"/>
    </style:style>
    <style:style style:name="P573" style:parent-style-name="Conteúdo" style:family="paragraph">
      <style:paragraph-properties fo:text-align="center"/>
    </style:style>
    <style:style style:name="T574" style:parent-style-name="Fonteparág.padrão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fo:language="pt" fo:country="BR"/>
    </style:style>
    <style:style style:name="T575" style:parent-style-name="Fonteparág.padrão" style:family="text">
      <style:text-properties fo:font-style="italic" style:font-style-asian="italic" style:font-style-complex="italic" fo:language="pt" fo:country="BR"/>
    </style:style>
    <style:style style:name="T576" style:parent-style-name="Fonteparág.padrão" style:family="text">
      <style:text-properties fo:font-style="italic" style:font-style-asian="italic" style:font-style-complex="italic" fo:language="pt" fo:country="BR"/>
    </style:style>
    <style:style style:name="P577" style:parent-style-name="Conteúdo" style:family="paragraph">
      <style:paragraph-properties fo:text-align="center"/>
      <style:text-properties fo:font-style="italic" style:font-style-asian="italic" style:font-style-complex="italic" fo:language="pt" fo:country="BR"/>
    </style:style>
    <style:style style:name="P578" style:parent-style-name="Conteúdo" style:family="paragraph">
      <style:paragraph-properties fo:text-align="center"/>
      <style:text-properties fo:font-style="italic" style:font-style-asian="italic" style:font-style-complex="italic" fo:language="pt" fo:country="BR"/>
    </style:style>
    <style:style style:name="T579" style:parent-style-name="Fonteparág.padrão" style:family="text">
      <style:text-properties fo:language="pt" fo:country="BR"/>
    </style:style>
    <style:style style:name="T580" style:parent-style-name="Fonteparág.padrão" style:family="text">
      <style:text-properties fo:language="pt" fo:country="BR"/>
    </style:style>
    <style:style style:name="T581" style:parent-style-name="Fonteparág.padrão" style:family="text">
      <style:text-properties style:font-weight-complex="bold" fo:language="pt" fo:country="BR"/>
    </style:style>
    <style:style style:name="T582" style:parent-style-name="Fonteparág.padrão" style:family="text">
      <style:text-properties style:font-weight-complex="bold" fo:language="pt" fo:country="BR"/>
    </style:style>
    <style:style style:name="T583" style:parent-style-name="Fonteparág.padrão" style:family="text">
      <style:text-properties style:font-weight-complex="bold" fo:language="pt" fo:country="BR"/>
    </style:style>
    <style:style style:name="T584" style:parent-style-name="Fonteparág.padrão" style:family="text">
      <style:text-properties style:font-weight-complex="bold" fo:language="pt" fo:country="BR"/>
    </style:style>
    <style:style style:name="T585" style:parent-style-name="Fonteparág.padrão" style:family="text">
      <style:text-properties style:font-weight-complex="bold" fo:language="pt" fo:country="BR"/>
    </style:style>
    <style:style style:name="T586" style:parent-style-name="Fonteparág.padrão" style:family="text">
      <style:text-properties style:font-weight-complex="bold" fo:language="pt" fo:country="BR"/>
    </style:style>
    <style:style style:name="T587" style:parent-style-name="Fonteparág.padrão" style:family="text">
      <style:text-properties style:font-weight-complex="bold" fo:language="pt" fo:country="BR"/>
    </style:style>
    <style:style style:name="T588" style:parent-style-name="Fonteparág.padrão" style:family="text">
      <style:text-properties style:font-weight-complex="bold" fo:language="pt" fo:country="BR"/>
    </style:style>
    <style:style style:name="T589" style:parent-style-name="Fonteparág.padrão" style:family="text">
      <style:text-properties style:font-weight-complex="bold" fo:language="pt" fo:country="BR"/>
    </style:style>
    <style:style style:name="T590" style:parent-style-name="Fonteparág.padrão" style:family="text">
      <style:text-properties style:font-weight-complex="bold" fo:language="pt" fo:country="BR"/>
    </style:style>
    <style:style style:name="T591" style:parent-style-name="Fonteparág.padrão" style:family="text">
      <style:text-properties fo:font-weight="bold" style:font-weight-asian="bold" fo:language="pt" fo:country="BR"/>
    </style:style>
    <style:style style:name="T592" style:parent-style-name="Fonteparág.padrão" style:family="text">
      <style:text-properties style:font-weight-complex="bold" fo:language="pt" fo:country="BR"/>
    </style:style>
    <style:style style:name="T593" style:parent-style-name="Fonteparág.padrão" style:family="text">
      <style:text-properties fo:font-weight="bold" style:font-weight-asian="bold" fo:language="pt" fo:country="BR"/>
    </style:style>
    <style:style style:name="T594" style:parent-style-name="Fonteparág.padrão" style:family="text">
      <style:text-properties style:font-weight-complex="bold" fo:language="pt" fo:country="BR"/>
    </style:style>
    <style:style style:name="T595" style:parent-style-name="Fonteparág.padrão" style:family="text">
      <style:text-properties style:font-weight-complex="bold" fo:language="pt" fo:country="BR"/>
    </style:style>
    <style:style style:name="T596" style:parent-style-name="Fonteparág.padrão" style:family="text">
      <style:text-properties style:font-weight-complex="bold" fo:language="pt" fo:country="BR"/>
    </style:style>
    <style:style style:name="T597" style:parent-style-name="Fonteparág.padrão" style:family="text">
      <style:text-properties style:font-weight-complex="bold" fo:language="pt" fo:country="BR"/>
    </style:style>
    <style:style style:name="P598" style:parent-style-name="Conteúdo" style:family="paragraph">
      <style:paragraph-properties fo:text-align="justify"/>
      <style:text-properties style:font-weight-complex="bold" fo:language="pt" fo:country="BR"/>
    </style:style>
    <style:style style:name="P599" style:parent-style-name="Conteúdo" style:family="paragraph">
      <style:paragraph-properties fo:text-align="justify"/>
      <style:text-properties style:font-weight-complex="bold" fo:language="pt" fo:country="BR"/>
    </style:style>
    <style:style style:name="P600" style:parent-style-name="Conteúdo" style:family="paragraph">
      <style:paragraph-properties fo:text-align="justify"/>
      <style:text-properties style:font-weight-complex="bold" fo:language="pt" fo:country="BR"/>
    </style:style>
    <style:style style:name="P601" style:parent-style-name="Conteúdo" style:family="paragraph">
      <style:paragraph-properties fo:text-align="justify"/>
      <style:text-properties style:font-weight-complex="bold" fo:language="pt" fo:country="BR"/>
    </style:style>
    <style:style style:name="P602" style:parent-style-name="Conteúdo" style:family="paragraph">
      <style:paragraph-properties fo:text-align="justify"/>
      <style:text-properties style:font-weight-complex="bold" fo:language="pt" fo:country="BR"/>
    </style:style>
    <style:style style:name="P603" style:parent-style-name="Conteúdo" style:family="paragraph">
      <style:paragraph-properties fo:text-align="justify"/>
      <style:text-properties style:font-weight-complex="bold" fo:language="pt" fo:country="BR"/>
    </style:style>
    <style:style style:name="P604" style:parent-style-name="Conteúdo" style:family="paragraph">
      <style:paragraph-properties fo:text-align="justify"/>
      <style:text-properties style:font-weight-complex="bold" fo:language="pt" fo:country="BR"/>
    </style:style>
    <style:style style:name="P605" style:parent-style-name="Conteúdo" style:family="paragraph">
      <style:paragraph-properties fo:text-align="justify"/>
    </style:style>
    <style:style style:name="T606" style:parent-style-name="Fonteparág.padrão" style:family="text">
      <style:text-properties style:font-weight-complex="bold" fo:language="pt" fo:country="BR"/>
    </style:style>
    <style:style style:name="T607" style:parent-style-name="Fonteparág.padrão" style:family="text">
      <style:text-properties style:font-weight-complex="bold" fo:language="pt" fo:country="BR"/>
    </style:style>
    <style:style style:name="T608" style:parent-style-name="Fonteparág.padrão" style:family="text">
      <style:text-properties style:font-weight-complex="bold" fo:language="pt" fo:country="BR"/>
    </style:style>
    <style:style style:name="T609" style:parent-style-name="Fonteparág.padrão" style:family="text">
      <style:text-properties style:font-weight-complex="bold" fo:language="pt" fo:country="BR"/>
    </style:style>
    <style:style style:name="T610" style:parent-style-name="Fonteparág.padrão" style:family="text">
      <style:text-properties style:font-weight-complex="bold" fo:language="pt" fo:country="BR"/>
    </style:style>
    <style:style style:name="T611" style:parent-style-name="Fonteparág.padrão" style:family="text">
      <style:text-properties style:font-weight-complex="bold" fo:language="pt" fo:country="BR"/>
    </style:style>
    <style:style style:name="T612" style:parent-style-name="Fonteparág.padrão" style:family="text">
      <style:text-properties style:font-weight-complex="bold" style:text-position="super 64.2%" fo:language="pt" fo:country="BR"/>
    </style:style>
    <style:style style:name="T613" style:parent-style-name="Fonteparág.padrão" style:family="text">
      <style:text-properties style:font-weight-complex="bold" fo:language="pt" fo:country="BR"/>
    </style:style>
    <style:style style:name="T614" style:parent-style-name="Fonteparág.padrão" style:family="text">
      <style:text-properties style:font-weight-complex="bold" fo:language="pt" fo:country="BR"/>
    </style:style>
    <style:style style:name="T615" style:parent-style-name="Fonteparág.padrão" style:family="text">
      <style:text-properties style:font-weight-complex="bold" fo:language="pt" fo:country="BR"/>
    </style:style>
    <style:style style:name="T616" style:parent-style-name="Fonteparág.padrão" style:family="text">
      <style:text-properties style:font-weight-complex="bold" fo:language="pt" fo:country="BR"/>
    </style:style>
    <style:style style:name="P617" style:parent-style-name="Conteúdo" style:family="paragraph">
      <style:paragraph-properties fo:text-align="justify"/>
      <style:text-properties style:font-weight-complex="bold" fo:language="pt" fo:country="BR"/>
    </style:style>
    <style:style style:name="P618" style:parent-style-name="Conteúdo" style:family="paragraph">
      <style:paragraph-properties fo:text-align="justify"/>
    </style:style>
    <style:style style:name="T619" style:parent-style-name="Fonteparág.padrão" style:family="text">
      <style:text-properties style:font-weight-complex="bold" fo:language="pt" fo:country="BR" style:language-asian="pt" style:country-asian="BR"/>
    </style:style>
    <style:style style:name="P620" style:parent-style-name="Normal" style:family="paragraph">
      <style:paragraph-properties fo:line-height="100%"/>
      <style:text-properties fo:text-shadow="0in 0.025in 0.0416in #000000" fo:color="#DDDBF3" fo:font-size="41pt" style:font-size-asian="41pt" style:font-size-complex="41pt"/>
    </style:style>
    <style:style style:name="T621" style:parent-style-name="Fonteparág.padrão" style:family="text">
      <style:text-properties style:font-weight-complex="bold" fo:language="pt" fo:country="BR" style:language-asian="pt" style:country-asian="BR"/>
    </style:style>
    <style:style style:name="P622" style:parent-style-name="Conteúdo" style:family="paragraph">
      <style:paragraph-properties fo:text-align="justify"/>
      <style:text-properties style:font-weight-complex="bold" fo:language="pt" fo:country="BR"/>
    </style:style>
    <style:style style:name="P623" style:parent-style-name="Conteúdo" style:family="paragraph">
      <style:paragraph-properties fo:text-align="justify"/>
      <style:text-properties style:font-weight-complex="bold" fo:language="pt" fo:country="BR"/>
    </style:style>
    <style:style style:name="P624" style:parent-style-name="Conteúdo" style:family="paragraph">
      <style:paragraph-properties fo:text-align="justify"/>
    </style:style>
    <style:style style:name="T625" style:parent-style-name="Fonteparág.padrão" style:family="text">
      <style:text-properties style:font-weight-complex="bold" fo:language="pt" fo:country="BR" style:language-asian="pt" style:country-asian="BR"/>
    </style:style>
    <style:style style:name="P626" style:parent-style-name="Conteúdo" style:family="paragraph">
      <style:paragraph-properties fo:text-align="justify"/>
      <style:text-properties style:font-weight-complex="bold" fo:language="pt" fo:country="BR"/>
    </style:style>
    <style:style style:name="P627" style:parent-style-name="Conteúdo" style:family="paragraph">
      <style:paragraph-properties fo:text-align="justify"/>
      <style:text-properties style:font-weight-complex="bold" fo:language="pt" fo:country="BR"/>
    </style:style>
    <style:style style:name="P628" style:parent-style-name="Conteúdo" style:family="paragraph">
      <style:paragraph-properties fo:text-align="justify"/>
      <style:text-properties style:font-weight-complex="bold" fo:language="pt" fo:country="BR"/>
    </style:style>
    <style:style style:name="P629" style:parent-style-name="Conteúdo" style:family="paragraph">
      <style:paragraph-properties fo:text-align="justify"/>
      <style:text-properties style:font-weight-complex="bold" fo:language="pt" fo:country="BR"/>
    </style:style>
    <style:style style:name="P630" style:parent-style-name="Conteúdo" style:family="paragraph">
      <style:paragraph-properties fo:text-align="justify"/>
      <style:text-properties style:font-weight-complex="bold" fo:language="pt" fo:country="BR"/>
    </style:style>
    <style:style style:name="P631" style:parent-style-name="Conteúdo" style:family="paragraph">
      <style:paragraph-properties fo:text-align="justify"/>
      <style:text-properties style:font-weight-complex="bold" fo:language="pt" fo:country="BR"/>
    </style:style>
    <style:style style:name="P632" style:parent-style-name="Conteúdo" style:family="paragraph">
      <style:paragraph-properties fo:text-align="justify"/>
      <style:text-properties style:font-weight-complex="bold" fo:language="pt" fo:country="BR"/>
    </style:style>
    <style:style style:name="P633" style:parent-style-name="Conteúdo" style:family="paragraph">
      <style:paragraph-properties fo:text-align="justify"/>
      <style:text-properties style:font-weight-complex="bold" fo:language="pt" fo:country="BR"/>
    </style:style>
    <style:style style:name="P634" style:parent-style-name="Conteúdo" style:family="paragraph">
      <style:paragraph-properties fo:text-align="justify"/>
      <style:text-properties style:font-weight-complex="bold" fo:language="pt" fo:country="BR"/>
    </style:style>
    <style:style style:name="P635" style:parent-style-name="Conteúdo" style:family="paragraph">
      <style:paragraph-properties fo:text-align="justify"/>
      <style:text-properties style:font-weight-complex="bold" fo:language="pt" fo:country="BR"/>
    </style:style>
    <style:style style:name="P636" style:parent-style-name="Conteúdo" style:family="paragraph">
      <style:paragraph-properties fo:text-align="justify"/>
      <style:text-properties style:font-weight-complex="bold" fo:language="pt" fo:country="BR"/>
    </style:style>
    <style:style style:name="P637" style:parent-style-name="Conteúdo" style:family="paragraph">
      <style:paragraph-properties fo:text-align="justify"/>
      <style:text-properties style:font-weight-complex="bold" fo:language="pt" fo:country="BR"/>
    </style:style>
    <style:style style:name="P638" style:parent-style-name="Conteúdo" style:family="paragraph">
      <style:paragraph-properties fo:text-align="justify"/>
      <style:text-properties style:font-weight-complex="bold" fo:language="pt" fo:country="BR"/>
    </style:style>
    <style:style style:name="P639" style:parent-style-name="Conteúdo" style:family="paragraph">
      <style:paragraph-properties fo:text-align="justify"/>
      <style:text-properties fo:language="pt" fo:country="BR"/>
    </style:style>
    <style:style style:name="P640" style:parent-style-name="Título1" style:family="paragraph">
      <style:paragraph-properties fo:text-align="justify"/>
    </style:style>
    <style:style style:name="T641" style:parent-style-name="Fonteparág.padrão" style:family="text">
      <style:text-properties fo:language="pt" fo:country="BR" style:language-complex="pt" style:country-complex="BR"/>
    </style:style>
    <style:style style:name="T642" style:parent-style-name="Fonteparág.padrão" style:family="text">
      <style:text-properties fo:language="pt" fo:country="BR" style:language-complex="pt" style:country-complex="BR"/>
    </style:style>
    <style:style style:name="T643" style:parent-style-name="Fonteparág.padrão" style:family="text">
      <style:text-properties fo:language="pt" fo:country="BR" style:language-complex="pt" style:country-complex="BR"/>
    </style:style>
    <style:style style:name="T644" style:parent-style-name="Fonteparág.padrão" style:family="text">
      <style:text-properties fo:language="pt" fo:country="BR" style:language-complex="pt" style:country-complex="BR"/>
    </style:style>
    <style:style style:name="T645" style:parent-style-name="Fonteparág.padrão" style:family="text">
      <style:text-properties fo:language="pt" fo:country="BR" style:language-complex="pt" style:country-complex="BR"/>
    </style:style>
    <style:style style:name="T646" style:parent-style-name="Fonteparág.padrão" style:family="text">
      <style:text-properties fo:language="pt" fo:country="BR" style:language-complex="pt" style:country-complex="BR"/>
    </style:style>
    <style:style style:name="TableColumn648" style:family="table-column">
      <style:table-column-properties style:column-width="6.9576in"/>
    </style:style>
    <style:style style:name="Table647" style:family="table">
      <style:table-properties style:width="6.9576in" fo:margin-left="0.0277in" table:align="left"/>
    </style:style>
    <style:style style:name="TableRow649" style:family="table-row">
      <style:table-row-properties style:min-row-height="2.4625in"/>
    </style:style>
    <style:style style:name="TableCell650" style:family="table-cell">
      <style:table-cell-properties fo:border="none" style:writing-mode="lr-tb" fo:padding-top="0in" fo:padding-left="0in" fo:padding-bottom="0in" fo:padding-right="0in"/>
    </style:style>
    <style:style style:name="P651" style:parent-style-name="Conteúdo" style:family="paragraph">
      <style:paragraph-properties fo:text-align="justify"/>
    </style:style>
    <style:style style:name="P652" style:parent-style-name="Conteúdo" style:family="paragraph">
      <style:paragraph-properties fo:text-align="justify"/>
    </style:style>
    <style:style style:name="T653" style:parent-style-name="Ref.denotaderodapé" style:family="text">
      <style:text-properties fo:language="pt" fo:country="BR"/>
    </style:style>
    <style:style style:name="P654" style:parent-style-name="Textodenotaderodapé" style:family="paragraph">
      <style:paragraph-properties fo:text-align="justify"/>
    </style:style>
    <style:style style:name="T655" style:parent-style-name="Fonteparág.padrão" style:family="text">
      <style:text-properties fo:font-weight="normal" style:font-weight-asian="normal" style:font-weight-complex="bold"/>
    </style:style>
    <style:style style:name="T656" style:parent-style-name="Fonteparág.padrão" style:family="text">
      <style:text-properties fo:font-weight="normal" style:font-weight-asian="normal" style:font-weight-complex="bold"/>
    </style:style>
    <style:style style:name="T657" style:parent-style-name="Fonteparág.padrão" style:family="text">
      <style:text-properties fo:font-weight="normal" style:font-weight-asian="normal" style:font-weight-complex="bold"/>
    </style:style>
    <style:style style:name="T658" style:parent-style-name="Fonteparág.padrão" style:family="text">
      <style:text-properties fo:font-weight="normal" style:font-weight-asian="normal" style:font-weight-complex="bold"/>
    </style:style>
    <style:style style:name="T659" style:parent-style-name="Fonteparág.padrão" style:family="text">
      <style:text-properties fo:font-weight="normal" style:font-weight-asian="normal" style:font-weight-complex="bold"/>
    </style:style>
    <style:style style:name="T660" style:parent-style-name="Fonteparág.padrão" style:family="text">
      <style:text-properties fo:font-weight="normal" style:font-weight-asian="normal" style:font-weight-complex="bold"/>
    </style:style>
    <style:style style:name="T661" style:parent-style-name="Fonteparág.padrão" style:family="text">
      <style:text-properties fo:font-weight="normal" style:font-weight-asian="normal" style:font-weight-complex="bold"/>
    </style:style>
    <style:style style:name="T662" style:parent-style-name="Fonteparág.padrão" style:family="text">
      <style:text-properties fo:font-weight="normal" style:font-weight-asian="normal" style:font-weight-complex="bold"/>
    </style:style>
    <style:style style:name="T663" style:parent-style-name="Fonteparág.padrão" style:family="text">
      <style:text-properties fo:font-weight="normal" style:font-weight-asian="normal" style:font-weight-complex="bold"/>
    </style:style>
    <style:style style:name="T664" style:parent-style-name="Fonteparág.padrão" style:family="text">
      <style:text-properties fo:language="pt" fo:country="BR"/>
    </style:style>
    <style:style style:name="P665" style:parent-style-name="Conteúdo" style:family="paragraph">
      <style:paragraph-properties fo:text-align="justify"/>
    </style:style>
    <style:style style:name="P666" style:parent-style-name="Conteúdo" style:family="paragraph">
      <style:paragraph-properties fo:text-align="justify"/>
    </style:style>
    <style:style style:name="T667" style:parent-style-name="Fonteparág.padrão" style:family="text">
      <style:text-properties fo:language="pt" fo:country="BR" style:language-asian="pt" style:country-asian="BR"/>
    </style:style>
    <style:style style:name="P668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669" style:parent-style-name="Normal" style:family="paragraph">
      <style:paragraph-properties fo:text-align="justify"/>
    </style:style>
    <style:style style:name="T670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T671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672" style:parent-style-name="Normal" style:family="paragraph">
      <style:paragraph-properties fo:text-align="justify"/>
    </style:style>
    <style:style style:name="T673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674" style:parent-style-name="Conteúdo" style:family="paragraph">
      <style:paragraph-properties fo:text-align="justify"/>
    </style:style>
    <style:style style:name="P675" style:parent-style-name="Conteúdo" style:family="paragraph">
      <style:paragraph-properties fo:text-align="justify"/>
    </style:style>
    <style:style style:name="T676" style:parent-style-name="Fonteparág.padrão" style:family="text">
      <style:text-properties fo:language="pt" fo:country="BR" style:language-asian="pt" style:country-asian="BR"/>
    </style:style>
    <style:style style:name="P677" style:parent-style-name="Conteúdo" style:family="paragraph">
      <style:paragraph-properties fo:text-align="justify"/>
    </style:style>
    <style:style style:name="P678" style:parent-style-name="Conteúdo" style:family="paragraph">
      <style:paragraph-properties fo:text-align="justify"/>
    </style:style>
    <style:style style:name="P679" style:parent-style-name="Conteúdo" style:family="paragraph">
      <style:paragraph-properties fo:text-align="justify"/>
    </style:style>
    <style:style style:name="P680" style:parent-style-name="Conteúdo" style:family="paragraph">
      <style:paragraph-properties fo:text-align="justify"/>
    </style:style>
    <style:style style:name="P681" style:parent-style-name="Conteúdo" style:family="paragraph">
      <style:paragraph-properties fo:text-align="justify"/>
    </style:style>
    <style:style style:name="P682" style:parent-style-name="Conteúdo" style:family="paragraph">
      <style:paragraph-properties fo:text-align="justify"/>
    </style:style>
    <style:style style:name="P683" style:parent-style-name="Conteúdo" style:family="paragraph">
      <style:paragraph-properties fo:text-align="justify"/>
    </style:style>
    <style:style style:name="P684" style:parent-style-name="Conteúdo" style:family="paragraph">
      <style:paragraph-properties fo:text-align="justify"/>
    </style:style>
    <style:style style:name="T685" style:parent-style-name="Fonteparág.padrão" style:family="text">
      <style:text-properties fo:language="pt" fo:country="BR" style:language-asian="pt" style:country-asian="BR"/>
    </style:style>
    <style:style style:name="P686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687" style:parent-style-name="Fonteparág.padrão" style:family="text">
      <style:text-properties fo:language="pt" fo:country="BR" style:language-asian="pt" style:country-asian="BR"/>
    </style:style>
    <style:style style:name="P688" style:parent-style-name="Conteúdo" style:family="paragraph">
      <style:paragraph-properties fo:text-align="justify"/>
    </style:style>
    <style:style style:name="P689" style:parent-style-name="Conteúdo" style:family="paragraph">
      <style:paragraph-properties fo:text-align="justify"/>
    </style:style>
    <style:style style:name="T690" style:parent-style-name="Fonteparág.padrão" style:family="text">
      <style:text-properties fo:language="pt" fo:country="BR" style:language-asian="pt" style:country-asian="BR"/>
    </style:style>
    <style:style style:name="P691" style:parent-style-name="Normal" style:family="paragraph">
      <style:paragraph-properties fo:text-align="justify"/>
      <style:text-properties fo:language="pt" fo:country="BR"/>
    </style:style>
    <style:style style:name="P69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69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69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69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69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697" style:parent-style-name="Conteúdo" style:family="paragraph">
      <style:paragraph-properties fo:text-align="justify"/>
    </style:style>
    <style:style style:name="P698" style:parent-style-name="Conteúdo" style:family="paragraph">
      <style:paragraph-properties fo:text-align="justify"/>
    </style:style>
    <style:style style:name="P699" style:parent-style-name="Conteúdo" style:family="paragraph">
      <style:paragraph-properties fo:text-align="justify"/>
    </style:style>
    <style:style style:name="P700" style:parent-style-name="Conteúdo" style:family="paragraph">
      <style:paragraph-properties fo:text-align="justify"/>
    </style:style>
    <style:style style:name="P701" style:parent-style-name="Conteúdo" style:family="paragraph">
      <style:paragraph-properties fo:text-align="justify"/>
    </style:style>
    <style:style style:name="P702" style:parent-style-name="Conteúdo" style:family="paragraph">
      <style:paragraph-properties fo:text-align="justify"/>
    </style:style>
    <style:style style:name="P703" style:parent-style-name="Conteúdo" style:family="paragraph">
      <style:paragraph-properties fo:text-align="justify"/>
    </style:style>
    <style:style style:name="P704" style:parent-style-name="Conteúdo" style:family="paragraph">
      <style:paragraph-properties fo:text-align="justify"/>
    </style:style>
    <style:style style:name="P705" style:parent-style-name="Conteúdo" style:family="paragraph">
      <style:paragraph-properties fo:text-align="justify"/>
    </style:style>
    <style:style style:name="P706" style:parent-style-name="Conteúdo" style:family="paragraph">
      <style:paragraph-properties fo:text-align="justify"/>
    </style:style>
    <style:style style:name="T707" style:parent-style-name="Fonteparág.padrão" style:family="text">
      <style:text-properties fo:language="pt" fo:country="BR" style:language-asian="pt" style:country-asian="BR"/>
    </style:style>
    <style:style style:name="P708" style:parent-style-name="Normal" style:family="paragraph">
      <style:paragraph-properties fo:text-align="justify"/>
      <style:text-properties fo:language="pt" fo:country="BR"/>
    </style:style>
    <style:style style:name="P70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710" style:parent-style-name="ParágrafodaLista" style:family="paragraph">
      <style:paragraph-properties fo:text-align="justify"/>
      <style:text-properties style:font-weight-complex="bold"/>
    </style:style>
    <style:style style:name="P711" style:parent-style-name="ParágrafodaLista" style:family="paragraph">
      <style:paragraph-properties fo:text-align="justify"/>
      <style:text-properties style:font-weight-complex="bold"/>
    </style:style>
    <style:style style:name="P712" style:parent-style-name="ParágrafodaLista" style:family="paragraph">
      <style:paragraph-properties fo:text-align="justify"/>
    </style:style>
    <style:style style:name="T713" style:parent-style-name="Fonteparág.padrão" style:family="text">
      <style:text-properties style:font-weight-complex="bold"/>
    </style:style>
    <style:style style:name="T714" style:parent-style-name="Fonteparág.padrão" style:family="text">
      <style:text-properties style:font-weight-complex="bold"/>
    </style:style>
    <style:style style:name="T715" style:parent-style-name="Fonteparág.padrão" style:family="text">
      <style:text-properties style:font-weight-complex="bold"/>
    </style:style>
    <style:style style:name="P71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71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71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719" style:parent-style-name="Conteúdo" style:family="paragraph">
      <style:paragraph-properties fo:text-align="justify"/>
    </style:style>
    <style:style style:name="P720" style:parent-style-name="Conteúdo" style:family="paragraph">
      <style:paragraph-properties fo:text-align="justify"/>
    </style:style>
    <style:style style:name="P721" style:parent-style-name="Conteúdo" style:family="paragraph">
      <style:paragraph-properties fo:text-align="justify"/>
    </style:style>
    <style:style style:name="P722" style:parent-style-name="Conteúdo" style:family="paragraph">
      <style:paragraph-properties fo:text-align="justify"/>
    </style:style>
    <style:style style:name="P723" style:parent-style-name="Conteúdo" style:family="paragraph">
      <style:paragraph-properties fo:text-align="justify"/>
    </style:style>
    <style:style style:name="P724" style:parent-style-name="Conteúdo" style:family="paragraph">
      <style:paragraph-properties fo:text-align="justify"/>
    </style:style>
    <style:style style:name="P725" style:parent-style-name="Conteúdo" style:family="paragraph">
      <style:paragraph-properties fo:text-align="justify"/>
    </style:style>
    <style:style style:name="P726" style:parent-style-name="Conteúdo" style:family="paragraph">
      <style:paragraph-properties fo:text-align="justify"/>
    </style:style>
    <style:style style:name="P727" style:parent-style-name="Conteúdo" style:family="paragraph">
      <style:paragraph-properties fo:text-align="justify"/>
    </style:style>
    <style:style style:name="P728" style:parent-style-name="Conteúdo" style:family="paragraph">
      <style:paragraph-properties fo:text-align="justify"/>
    </style:style>
    <style:style style:name="P729" style:parent-style-name="Conteúdo" style:family="paragraph">
      <style:paragraph-properties fo:text-align="justify"/>
    </style:style>
    <style:style style:name="P730" style:parent-style-name="Conteúdo" style:family="paragraph">
      <style:paragraph-properties fo:text-align="justify"/>
    </style:style>
    <style:style style:name="P731" style:parent-style-name="Conteúdo" style:family="paragraph">
      <style:paragraph-properties fo:text-align="justify"/>
    </style:style>
    <style:style style:name="P732" style:parent-style-name="Conteúdo" style:family="paragraph">
      <style:paragraph-properties fo:text-align="justify"/>
    </style:style>
    <style:style style:name="P733" style:parent-style-name="Conteúdo" style:family="paragraph">
      <style:paragraph-properties fo:text-align="justify"/>
    </style:style>
    <style:style style:name="P734" style:parent-style-name="Conteúdo" style:family="paragraph">
      <style:paragraph-properties fo:text-align="justify"/>
    </style:style>
    <style:style style:name="P735" style:parent-style-name="Conteúdo" style:family="paragraph">
      <style:paragraph-properties fo:text-align="justify"/>
    </style:style>
    <style:style style:name="P736" style:parent-style-name="Conteúdo" style:family="paragraph">
      <style:paragraph-properties fo:text-align="justify"/>
    </style:style>
    <style:style style:name="P737" style:parent-style-name="Conteúdo" style:family="paragraph">
      <style:paragraph-properties fo:text-align="justify"/>
    </style:style>
    <style:style style:name="P738" style:parent-style-name="Conteúdo" style:family="paragraph">
      <style:paragraph-properties fo:text-align="justify"/>
    </style:style>
    <style:style style:name="P739" style:parent-style-name="Conteúdo" style:family="paragraph">
      <style:paragraph-properties fo:text-align="justify"/>
      <style:text-properties fo:language="pt" fo:country="BR"/>
    </style:style>
    <style:style style:name="P740" style:parent-style-name="Normal" style:family="paragraph">
      <style:paragraph-properties fo:margin-bottom="0.1388in"/>
      <style:text-properties fo:language="pt" fo:country="BR"/>
    </style:style>
    <style:style style:name="P741" style:parent-style-name="Normal" style:family="paragraph">
      <style:paragraph-properties fo:margin-bottom="0.1388in"/>
      <style:text-properties fo:language="pt" fo:country="BR"/>
    </style:style>
    <style:style style:name="P742" style:parent-style-name="Normal" style:family="paragraph">
      <style:paragraph-properties fo:margin-bottom="0.1388in"/>
      <style:text-properties fo:language="pt" fo:country="BR"/>
    </style:style>
    <style:style style:name="P743" style:parent-style-name="Título1" style:family="paragraph">
      <style:paragraph-properties fo:text-align="justify"/>
    </style:style>
    <style:style style:name="T744" style:parent-style-name="Fonteparág.padrão" style:family="text">
      <style:text-properties fo:language="pt" fo:country="BR" style:language-complex="pt" style:country-complex="BR"/>
    </style:style>
    <style:style style:name="T745" style:parent-style-name="Fonteparág.padrão" style:family="text">
      <style:text-properties fo:language="pt" fo:country="BR" style:language-complex="pt" style:country-complex="BR"/>
    </style:style>
    <style:style style:name="T746" style:parent-style-name="Fonteparág.padrão" style:family="text">
      <style:text-properties fo:language="pt" fo:country="BR" style:language-complex="pt" style:country-complex="BR"/>
    </style:style>
    <style:style style:name="T747" style:parent-style-name="Fonteparág.padrão" style:family="text">
      <style:text-properties fo:language="pt" fo:country="BR" style:language-complex="pt" style:country-complex="BR"/>
    </style:style>
    <style:style style:name="T748" style:parent-style-name="Fonteparág.padrão" style:family="text">
      <style:text-properties fo:language="pt" fo:country="BR" style:language-complex="pt" style:country-complex="BR"/>
    </style:style>
    <style:style style:name="T749" style:parent-style-name="Fonteparág.padrão" style:family="text">
      <style:text-properties fo:language="pt" fo:country="BR" style:language-complex="pt" style:country-complex="BR"/>
    </style:style>
    <style:style style:name="T750" style:parent-style-name="Fonteparág.padrão" style:family="text">
      <style:text-properties fo:language="pt" fo:country="BR" style:language-complex="pt" style:country-complex="BR"/>
    </style:style>
    <style:style style:name="T751" style:parent-style-name="Fonteparág.padrão" style:family="text">
      <style:text-properties fo:language="pt" fo:country="BR" style:language-complex="pt" style:country-complex="BR"/>
    </style:style>
    <style:style style:name="T752" style:parent-style-name="Fonteparág.padrão" style:family="text">
      <style:text-properties fo:language="pt" fo:country="BR" style:language-complex="pt" style:country-complex="BR"/>
    </style:style>
    <style:style style:name="T753" style:parent-style-name="Fonteparág.padrão" style:family="text">
      <style:text-properties fo:language="pt" fo:country="BR" style:language-complex="pt" style:country-complex="BR"/>
    </style:style>
    <style:style style:name="T754" style:parent-style-name="Fonteparág.padrão" style:family="text">
      <style:text-properties fo:language="pt" fo:country="BR" style:language-complex="pt" style:country-complex="BR"/>
    </style:style>
    <style:style style:name="TableColumn756" style:family="table-column">
      <style:table-column-properties style:column-width="6.9576in"/>
    </style:style>
    <style:style style:name="Table755" style:family="table">
      <style:table-properties style:width="6.9576in" fo:margin-left="0.0277in" table:align="left"/>
    </style:style>
    <style:style style:name="TableRow757" style:family="table-row">
      <style:table-row-properties style:min-row-height="2.4625in"/>
    </style:style>
    <style:style style:name="TableCell758" style:family="table-cell">
      <style:table-cell-properties fo:border="none" style:writing-mode="lr-tb" fo:padding-top="0in" fo:padding-left="0in" fo:padding-bottom="0in" fo:padding-right="0in"/>
    </style:style>
    <style:style style:name="P759" style:parent-style-name="Conteúdo" style:family="paragraph">
      <style:paragraph-properties fo:text-align="justify"/>
    </style:style>
    <style:style style:name="P760" style:parent-style-name="Conteúdo" style:family="paragraph">
      <style:paragraph-properties fo:text-align="justify"/>
    </style:style>
    <style:style style:name="T761" style:parent-style-name="Ref.denotaderodapé" style:family="text">
      <style:text-properties fo:language="pt" fo:country="BR"/>
    </style:style>
    <style:style style:name="T762" style:parent-style-name="Fonteparág.padrão" style:family="text">
      <style:text-properties fo:font-weight="normal" style:font-weight-asian="normal" style:font-weight-complex="bold" fo:language="pt" fo:country="BR"/>
    </style:style>
    <style:style style:name="T763" style:parent-style-name="Fonteparág.padrão" style:family="text">
      <style:text-properties fo:font-weight="normal" style:font-weight-asian="normal" style:font-weight-complex="bold" fo:language="pt" fo:country="BR"/>
    </style:style>
    <style:style style:name="T764" style:parent-style-name="Fonteparág.padrão" style:family="text">
      <style:text-properties fo:font-weight="normal" style:font-weight-asian="normal" style:font-weight-complex="bold" fo:language="pt" fo:country="BR"/>
    </style:style>
    <style:style style:name="P765" style:parent-style-name="Textodenotaderodapé" style:family="paragraph">
      <style:text-properties fo:language="pt" fo:country="BR"/>
    </style:style>
    <style:style style:name="T766" style:parent-style-name="Ref.denotaderodapé" style:family="text">
      <style:text-properties fo:language="pt" fo:country="BR"/>
    </style:style>
    <style:style style:name="T767" style:parent-style-name="Fonteparág.padrão" style:family="text">
      <style:text-properties fo:font-weight="normal" style:font-weight-asian="normal" style:font-weight-complex="bold"/>
    </style:style>
    <style:style style:name="T768" style:parent-style-name="Fonteparág.padrão" style:family="text">
      <style:text-properties fo:font-weight="normal" style:font-weight-asian="normal" style:font-weight-complex="bold"/>
    </style:style>
    <style:style style:name="T769" style:parent-style-name="Fonteparág.padrão" style:family="text">
      <style:text-properties fo:font-weight="normal" style:font-weight-asian="normal" style:font-weight-complex="bold"/>
    </style:style>
    <style:style style:name="T770" style:parent-style-name="Fonteparág.padrão" style:family="text">
      <style:text-properties fo:font-weight="normal" style:font-weight-asian="normal" style:font-weight-complex="bold"/>
    </style:style>
    <style:style style:name="T771" style:parent-style-name="Fonteparág.padrão" style:family="text">
      <style:text-properties fo:font-weight="normal" style:font-weight-asian="normal" style:font-weight-complex="bold" fo:language="pt" fo:country="BR"/>
    </style:style>
    <style:style style:name="P772" style:parent-style-name="Textodenotaderodapé" style:family="paragraph">
      <style:text-properties fo:language="pt" fo:country="BR"/>
    </style:style>
    <style:style style:name="P773" style:parent-style-name="Conteúdo" style:family="paragraph">
      <style:paragraph-properties fo:text-align="justify"/>
    </style:style>
    <style:style style:name="T774" style:parent-style-name="Fonteparág.padrão" style:family="text">
      <style:text-properties fo:language="pt" fo:country="BR" style:language-asian="pt" style:country-asian="BR"/>
    </style:style>
    <style:style style:name="P775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776" style:parent-style-name="Normal" style:family="paragraph">
      <style:paragraph-properties fo:text-align="justify"/>
    </style:style>
    <style:style style:name="T777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T778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779" style:parent-style-name="Normal" style:family="paragraph">
      <style:paragraph-properties fo:text-align="justify"/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780" style:parent-style-name="Normal" style:family="paragraph">
      <style:paragraph-properties fo:text-align="justify"/>
    </style:style>
    <style:style style:name="T781" style:parent-style-name="Fonteparág.padrão" style:family="text"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782" style:parent-style-name="Conteúdo" style:family="paragraph">
      <style:paragraph-properties fo:text-align="justify"/>
    </style:style>
    <style:style style:name="P783" style:parent-style-name="Conteúdo" style:family="paragraph">
      <style:paragraph-properties fo:text-align="justify"/>
    </style:style>
    <style:style style:name="T784" style:parent-style-name="Fonteparág.padrão" style:family="text">
      <style:text-properties fo:language="pt" fo:country="BR" style:language-asian="pt" style:country-asian="BR"/>
    </style:style>
    <style:style style:name="P785" style:parent-style-name="Conteúdo" style:family="paragraph">
      <style:paragraph-properties fo:text-align="justify"/>
    </style:style>
    <style:style style:name="P786" style:parent-style-name="Conteúdo" style:family="paragraph">
      <style:paragraph-properties fo:text-align="justify"/>
    </style:style>
    <style:style style:name="P787" style:parent-style-name="Conteúdo" style:family="paragraph">
      <style:paragraph-properties fo:text-align="justify"/>
    </style:style>
    <style:style style:name="P788" style:parent-style-name="Conteúdo" style:family="paragraph">
      <style:paragraph-properties fo:text-align="justify"/>
    </style:style>
    <style:style style:name="P789" style:parent-style-name="Conteúdo" style:family="paragraph">
      <style:paragraph-properties fo:text-align="justify"/>
    </style:style>
    <style:style style:name="P790" style:parent-style-name="Conteúdo" style:family="paragraph">
      <style:paragraph-properties fo:text-align="justify"/>
    </style:style>
    <style:style style:name="P791" style:parent-style-name="Conteúdo" style:family="paragraph">
      <style:paragraph-properties fo:text-align="justify"/>
    </style:style>
    <style:style style:name="P792" style:parent-style-name="Conteúdo" style:family="paragraph">
      <style:paragraph-properties fo:text-align="justify"/>
    </style:style>
    <style:style style:name="P793" style:parent-style-name="Conteúdo" style:family="paragraph">
      <style:paragraph-properties fo:text-align="justify"/>
    </style:style>
    <style:style style:name="P794" style:parent-style-name="Conteúdo" style:family="paragraph">
      <style:paragraph-properties fo:text-align="justify"/>
    </style:style>
    <style:style style:name="P795" style:parent-style-name="Conteúdo" style:family="paragraph">
      <style:paragraph-properties fo:text-align="justify"/>
    </style:style>
    <style:style style:name="P796" style:parent-style-name="Conteúdo" style:family="paragraph">
      <style:paragraph-properties fo:text-align="justify"/>
    </style:style>
    <style:style style:name="P797" style:parent-style-name="Conteúdo" style:family="paragraph">
      <style:paragraph-properties fo:text-align="justify"/>
    </style:style>
    <style:style style:name="T798" style:parent-style-name="Fonteparág.padrão" style:family="text">
      <style:text-properties fo:language="pt" fo:country="BR" style:language-asian="pt" style:country-asian="BR"/>
    </style:style>
    <style:style style:name="P799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800" style:parent-style-name="Fonteparág.padrão" style:family="text">
      <style:text-properties fo:language="pt" fo:country="BR" style:language-asian="pt" style:country-asian="BR"/>
    </style:style>
    <style:style style:name="P801" style:parent-style-name="Normal" style:family="paragraph">
      <style:paragraph-properties fo:margin-bottom="0.1388in"/>
    </style:style>
    <style:style style:name="T802" style:parent-style-name="Fonteparág.padrão" style:family="text">
      <style:text-properties fo:language="pt" fo:country="BR" style:language-asian="pt" style:country-asian="BR"/>
    </style:style>
    <style:style style:name="P803" style:parent-style-name="Normal" style:family="paragraph">
      <style:paragraph-properties fo:text-align="justify"/>
      <style:text-properties fo:language="pt" fo:country="BR"/>
    </style:style>
    <style:style style:name="P80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05" style:parent-style-name="ParágrafodaLista" style:family="paragraph">
      <style:text-properties style:font-weight-complex="bold"/>
    </style:style>
    <style:style style:name="P806" style:parent-style-name="ParágrafodaLista" style:family="paragraph">
      <style:text-properties style:font-weight-complex="bold"/>
    </style:style>
    <style:style style:name="P807" style:parent-style-name="ParágrafodaLista" style:family="paragraph">
      <style:text-properties style:font-weight-complex="bold"/>
    </style:style>
    <style:style style:name="P808" style:parent-style-name="ParágrafodaLista" style:family="paragraph">
      <style:text-properties style:font-weight-complex="bold"/>
    </style:style>
    <style:style style:name="P809" style:parent-style-name="ParágrafodaLista" style:family="paragraph">
      <style:text-properties style:font-weight-complex="bold"/>
    </style:style>
    <style:style style:name="P810" style:parent-style-name="ParágrafodaLista" style:family="paragraph">
      <style:text-properties style:font-weight-complex="bold"/>
    </style:style>
    <style:style style:name="P811" style:parent-style-name="ParágrafodaLista" style:family="paragraph">
      <style:text-properties style:font-weight-complex="bold"/>
    </style:style>
    <style:style style:name="P812" style:parent-style-name="ParágrafodaLista" style:family="paragraph">
      <style:text-properties style:font-weight-complex="bold"/>
    </style:style>
    <style:style style:name="P81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1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15" style:parent-style-name="Normal" style:family="paragraph">
      <style:paragraph-properties fo:margin-bottom="0.1388in"/>
      <style:text-properties fo:language="pt" fo:country="BR"/>
    </style:style>
    <style:style style:name="P816" style:parent-style-name="Normal" style:family="paragraph">
      <style:paragraph-properties fo:margin-bottom="0.1388in"/>
      <style:text-properties fo:language="pt" fo:country="BR"/>
    </style:style>
    <style:style style:name="P817" style:parent-style-name="Normal" style:family="paragraph">
      <style:paragraph-properties fo:margin-bottom="0.1388in"/>
      <style:text-properties fo:language="pt" fo:country="BR"/>
    </style:style>
    <style:style style:name="P818" style:parent-style-name="Normal" style:family="paragraph">
      <style:paragraph-properties fo:margin-bottom="0.1388in"/>
      <style:text-properties fo:language="pt" fo:country="BR"/>
    </style:style>
    <style:style style:name="P819" style:parent-style-name="Normal" style:family="paragraph">
      <style:paragraph-properties fo:margin-bottom="0.1388in"/>
      <style:text-properties fo:language="pt" fo:country="BR"/>
    </style:style>
    <style:style style:name="P820" style:parent-style-name="Normal" style:family="paragraph">
      <style:paragraph-properties fo:margin-bottom="0.1388in"/>
      <style:text-properties fo:language="pt" fo:country="BR"/>
    </style:style>
    <style:style style:name="P821" style:parent-style-name="Normal" style:family="paragraph">
      <style:paragraph-properties fo:margin-bottom="0.1388in"/>
      <style:text-properties fo:language="pt" fo:country="BR"/>
    </style:style>
    <style:style style:name="P822" style:parent-style-name="Normal" style:family="paragraph">
      <style:paragraph-properties fo:margin-bottom="0.1388in"/>
      <style:text-properties fo:language="pt" fo:country="BR"/>
    </style:style>
    <style:style style:name="P823" style:parent-style-name="Normal" style:family="paragraph">
      <style:paragraph-properties fo:margin-bottom="0.1388in"/>
      <style:text-properties fo:language="pt" fo:country="BR"/>
    </style:style>
    <style:style style:name="P824" style:parent-style-name="Normal" style:family="paragraph">
      <style:paragraph-properties fo:margin-bottom="0.1388in"/>
    </style:style>
    <style:style style:name="T825" style:parent-style-name="Fonteparág.padrão" style:family="text">
      <style:text-properties fo:language="pt" fo:country="BR" style:language-asian="pt" style:country-asian="BR"/>
    </style:style>
    <style:style style:name="P826" style:parent-style-name="Normal" style:family="paragraph">
      <style:paragraph-properties fo:text-align="justify"/>
      <style:text-properties fo:language="pt" fo:country="BR"/>
    </style:style>
    <style:style style:name="P82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2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29" style:parent-style-name="Normal" style:family="paragraph">
      <style:paragraph-properties fo:margin-bottom="0.1388in"/>
      <style:text-properties fo:language="pt" fo:country="BR"/>
    </style:style>
    <style:style style:name="P830" style:parent-style-name="Normal" style:family="paragraph">
      <style:paragraph-properties fo:margin-bottom="0.1388in"/>
      <style:text-properties fo:language="pt" fo:country="BR"/>
    </style:style>
    <style:style style:name="P831" style:parent-style-name="Normal" style:family="paragraph">
      <style:paragraph-properties fo:margin-bottom="0.1388in"/>
      <style:text-properties fo:language="pt" fo:country="BR"/>
    </style:style>
    <style:style style:name="P832" style:parent-style-name="Normal" style:family="paragraph">
      <style:paragraph-properties fo:margin-bottom="0.1388in"/>
    </style:style>
    <style:style style:name="T833" style:parent-style-name="Fonteparág.padrão" style:family="text">
      <style:text-properties fo:language="pt" fo:country="BR" style:language-asian="pt" style:country-asian="BR"/>
    </style:style>
    <style:style style:name="P834" style:parent-style-name="Normal" style:family="paragraph">
      <style:paragraph-properties fo:text-align="justify"/>
      <style:text-properties fo:language="pt" fo:country="BR"/>
    </style:style>
    <style:style style:name="P83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3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37" style:parent-style-name="Normal" style:family="paragraph">
      <style:paragraph-properties fo:margin-bottom="0.1388in"/>
      <style:text-properties fo:language="pt" fo:country="BR"/>
    </style:style>
    <style:style style:name="P838" style:parent-style-name="Normal" style:family="paragraph">
      <style:paragraph-properties fo:margin-bottom="0.1388in"/>
      <style:text-properties fo:language="pt" fo:country="BR"/>
    </style:style>
    <style:style style:name="P839" style:parent-style-name="Normal" style:family="paragraph">
      <style:paragraph-properties fo:margin-bottom="0.1388in"/>
      <style:text-properties fo:language="pt" fo:country="BR"/>
    </style:style>
    <style:style style:name="P840" style:parent-style-name="Normal" style:family="paragraph">
      <style:paragraph-properties fo:margin-bottom="0.1388in"/>
      <style:text-properties fo:language="pt" fo:country="BR"/>
    </style:style>
    <style:style style:name="P841" style:parent-style-name="Normal" style:family="paragraph">
      <style:paragraph-properties fo:margin-bottom="0.1388in"/>
      <style:text-properties fo:language="pt" fo:country="BR"/>
    </style:style>
    <style:style style:name="P842" style:parent-style-name="Título1" style:family="paragraph">
      <style:paragraph-properties fo:text-align="justify"/>
    </style:style>
    <style:style style:name="T843" style:parent-style-name="Fonteparág.padrão" style:family="text">
      <style:text-properties fo:language="pt" fo:country="BR" style:language-complex="pt" style:country-complex="BR"/>
    </style:style>
    <style:style style:name="T844" style:parent-style-name="Fonteparág.padrão" style:family="text">
      <style:text-properties fo:language="pt" fo:country="BR" style:language-complex="pt" style:country-complex="BR"/>
    </style:style>
    <style:style style:name="T845" style:parent-style-name="Fonteparág.padrão" style:family="text">
      <style:text-properties fo:language="pt" fo:country="BR" style:language-complex="pt" style:country-complex="BR"/>
    </style:style>
    <style:style style:name="TableColumn847" style:family="table-column">
      <style:table-column-properties style:column-width="6.9576in"/>
    </style:style>
    <style:style style:name="Table846" style:family="table">
      <style:table-properties style:width="6.9576in" fo:margin-left="0.0277in" table:align="left"/>
    </style:style>
    <style:style style:name="TableRow848" style:family="table-row">
      <style:table-row-properties style:min-row-height="2.4625in"/>
    </style:style>
    <style:style style:name="TableCell849" style:family="table-cell">
      <style:table-cell-properties fo:border="none" style:writing-mode="lr-tb" fo:padding-top="0in" fo:padding-left="0in" fo:padding-bottom="0in" fo:padding-right="0in"/>
    </style:style>
    <style:style style:name="P850" style:parent-style-name="Conteúdo" style:family="paragraph">
      <style:paragraph-properties fo:text-align="justify"/>
    </style:style>
    <style:style style:name="P851" style:parent-style-name="Conteúdo" style:family="paragraph">
      <style:paragraph-properties fo:text-align="justify"/>
    </style:style>
    <style:style style:name="P852" style:parent-style-name="Conteúdo" style:family="paragraph">
      <style:paragraph-properties fo:text-align="justify"/>
    </style:style>
    <style:style style:name="T853" style:parent-style-name="Fonteparág.padrão" style:family="text">
      <style:text-properties fo:language="pt" fo:country="BR" style:language-asian="pt" style:country-asian="BR"/>
    </style:style>
    <style:style style:name="P854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855" style:parent-style-name="Normal" style:family="paragraph">
      <style:paragraph-properties fo:text-align="justify"/>
    </style:style>
    <style:style style:name="T856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T857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858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859" style:parent-style-name="Normal" style:family="paragraph">
      <style:paragraph-properties fo:text-align="justify"/>
    </style:style>
    <style:style style:name="T860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861" style:parent-style-name="Conteúdo" style:family="paragraph">
      <style:paragraph-properties fo:text-align="justify"/>
    </style:style>
    <style:style style:name="P862" style:parent-style-name="Conteúdo" style:family="paragraph">
      <style:paragraph-properties fo:text-align="justify"/>
    </style:style>
    <style:style style:name="T863" style:parent-style-name="Fonteparág.padrão" style:family="text">
      <style:text-properties fo:language="pt" fo:country="BR" style:language-asian="pt" style:country-asian="BR"/>
    </style:style>
    <style:style style:name="P864" style:parent-style-name="Conteúdo" style:family="paragraph">
      <style:paragraph-properties fo:text-align="justify"/>
    </style:style>
    <style:style style:name="P865" style:parent-style-name="Conteúdo" style:family="paragraph">
      <style:paragraph-properties fo:text-align="justify"/>
    </style:style>
    <style:style style:name="P866" style:parent-style-name="Conteúdo" style:family="paragraph">
      <style:paragraph-properties fo:text-align="justify"/>
    </style:style>
    <style:style style:name="P867" style:parent-style-name="Conteúdo" style:family="paragraph">
      <style:paragraph-properties fo:text-align="justify"/>
    </style:style>
    <style:style style:name="P868" style:parent-style-name="Conteúdo" style:family="paragraph">
      <style:paragraph-properties fo:text-align="justify"/>
    </style:style>
    <style:style style:name="P869" style:parent-style-name="Conteúdo" style:family="paragraph">
      <style:paragraph-properties fo:text-align="justify"/>
    </style:style>
    <style:style style:name="P870" style:parent-style-name="Conteúdo" style:family="paragraph">
      <style:paragraph-properties fo:text-align="justify"/>
    </style:style>
    <style:style style:name="P871" style:parent-style-name="Conteúdo" style:family="paragraph">
      <style:paragraph-properties fo:text-align="justify"/>
    </style:style>
    <style:style style:name="P872" style:parent-style-name="Conteúdo" style:family="paragraph">
      <style:paragraph-properties fo:text-align="justify"/>
    </style:style>
    <style:style style:name="P873" style:parent-style-name="Conteúdo" style:family="paragraph">
      <style:paragraph-properties fo:text-align="justify"/>
    </style:style>
    <style:style style:name="P874" style:parent-style-name="Conteúdo" style:family="paragraph">
      <style:paragraph-properties fo:text-align="justify"/>
    </style:style>
    <style:style style:name="T875" style:parent-style-name="Fonteparág.padrão" style:family="text">
      <style:text-properties fo:language="pt" fo:country="BR" style:language-asian="pt" style:country-asian="BR"/>
    </style:style>
    <style:style style:name="P876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877" style:parent-style-name="Fonteparág.padrão" style:family="text">
      <style:text-properties fo:language="pt" fo:country="BR" style:language-asian="pt" style:country-asian="BR"/>
    </style:style>
    <style:style style:name="P878" style:parent-style-name="Conteúdo" style:family="paragraph">
      <style:paragraph-properties fo:text-align="justify"/>
    </style:style>
    <style:style style:name="P879" style:parent-style-name="Conteúdo" style:family="paragraph">
      <style:paragraph-properties fo:text-align="justify"/>
    </style:style>
    <style:style style:name="T880" style:parent-style-name="Fonteparág.padrão" style:family="text">
      <style:text-properties fo:language="pt" fo:country="BR" style:language-asian="pt" style:country-asian="BR"/>
    </style:style>
    <style:style style:name="P881" style:parent-style-name="Normal" style:family="paragraph">
      <style:paragraph-properties fo:text-align="justify"/>
      <style:text-properties fo:language="pt" fo:country="BR"/>
    </style:style>
    <style:style style:name="P88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8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8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85" style:parent-style-name="Conteúdo" style:family="paragraph">
      <style:paragraph-properties fo:text-align="justify"/>
    </style:style>
    <style:style style:name="P886" style:parent-style-name="Conteúdo" style:family="paragraph">
      <style:paragraph-properties fo:text-align="justify"/>
    </style:style>
    <style:style style:name="P887" style:parent-style-name="Conteúdo" style:family="paragraph">
      <style:paragraph-properties fo:text-align="justify"/>
    </style:style>
    <style:style style:name="P888" style:parent-style-name="Conteúdo" style:family="paragraph">
      <style:paragraph-properties fo:text-align="justify"/>
    </style:style>
    <style:style style:name="P889" style:parent-style-name="Conteúdo" style:family="paragraph">
      <style:paragraph-properties fo:text-align="justify"/>
    </style:style>
    <style:style style:name="P890" style:parent-style-name="Conteúdo" style:family="paragraph">
      <style:paragraph-properties fo:text-align="justify"/>
    </style:style>
    <style:style style:name="P891" style:parent-style-name="Conteúdo" style:family="paragraph">
      <style:paragraph-properties fo:text-align="justify"/>
    </style:style>
    <style:style style:name="P892" style:parent-style-name="Conteúdo" style:family="paragraph">
      <style:paragraph-properties fo:text-align="justify"/>
    </style:style>
    <style:style style:name="P893" style:parent-style-name="Conteúdo" style:family="paragraph">
      <style:paragraph-properties fo:text-align="justify"/>
    </style:style>
    <style:style style:name="T894" style:parent-style-name="Fonteparág.padrão" style:family="text">
      <style:text-properties fo:language="pt" fo:country="BR" style:language-asian="pt" style:country-asian="BR"/>
    </style:style>
    <style:style style:name="P895" style:parent-style-name="Normal" style:family="paragraph">
      <style:paragraph-properties fo:text-align="justify"/>
      <style:text-properties fo:language="pt" fo:country="BR"/>
    </style:style>
    <style:style style:name="P89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9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9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89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00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01" style:parent-style-name="Conteúdo" style:family="paragraph">
      <style:paragraph-properties fo:text-align="justify"/>
    </style:style>
    <style:style style:name="P902" style:parent-style-name="Conteúdo" style:family="paragraph">
      <style:paragraph-properties fo:text-align="justify"/>
    </style:style>
    <style:style style:name="P903" style:parent-style-name="Conteúdo" style:family="paragraph">
      <style:paragraph-properties fo:text-align="justify"/>
    </style:style>
    <style:style style:name="P904" style:parent-style-name="Conteúdo" style:family="paragraph">
      <style:paragraph-properties fo:text-align="justify"/>
    </style:style>
    <style:style style:name="P905" style:parent-style-name="Conteúdo" style:family="paragraph">
      <style:paragraph-properties fo:text-align="justify"/>
    </style:style>
    <style:style style:name="P906" style:parent-style-name="Conteúdo" style:family="paragraph">
      <style:paragraph-properties fo:text-align="justify"/>
    </style:style>
    <style:style style:name="P907" style:parent-style-name="Conteúdo" style:family="paragraph">
      <style:paragraph-properties fo:text-align="justify"/>
    </style:style>
    <style:style style:name="P908" style:parent-style-name="Conteúdo" style:family="paragraph">
      <style:paragraph-properties fo:text-align="justify"/>
    </style:style>
    <style:style style:name="P909" style:parent-style-name="Conteúdo" style:family="paragraph">
      <style:paragraph-properties fo:text-align="justify"/>
    </style:style>
    <style:style style:name="P910" style:parent-style-name="Conteúdo" style:family="paragraph">
      <style:paragraph-properties fo:text-align="justify"/>
    </style:style>
    <style:style style:name="P911" style:parent-style-name="Conteúdo" style:family="paragraph">
      <style:paragraph-properties fo:text-align="justify"/>
    </style:style>
    <style:style style:name="T912" style:parent-style-name="Fonteparág.padrão" style:family="text">
      <style:text-properties fo:language="pt" fo:country="BR" style:language-asian="pt" style:country-asian="BR"/>
    </style:style>
    <style:style style:name="P913" style:parent-style-name="Normal" style:family="paragraph">
      <style:paragraph-properties fo:text-align="justify"/>
      <style:text-properties fo:language="pt" fo:country="BR"/>
    </style:style>
    <style:style style:name="P91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1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1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1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18" style:parent-style-name="Conteúdo" style:family="paragraph">
      <style:paragraph-properties fo:text-align="justify"/>
    </style:style>
    <style:style style:name="P919" style:parent-style-name="Conteúdo" style:family="paragraph">
      <style:paragraph-properties fo:text-align="justify"/>
    </style:style>
    <style:style style:name="P920" style:parent-style-name="Conteúdo" style:family="paragraph">
      <style:paragraph-properties fo:text-align="justify"/>
    </style:style>
    <style:style style:name="P921" style:parent-style-name="Conteúdo" style:family="paragraph">
      <style:paragraph-properties fo:text-align="justify"/>
    </style:style>
    <style:style style:name="P922" style:parent-style-name="Conteúdo" style:family="paragraph">
      <style:paragraph-properties fo:text-align="justify"/>
    </style:style>
    <style:style style:name="P923" style:parent-style-name="Conteúdo" style:family="paragraph">
      <style:paragraph-properties fo:text-align="justify"/>
    </style:style>
    <style:style style:name="P924" style:parent-style-name="Conteúdo" style:family="paragraph">
      <style:paragraph-properties fo:text-align="justify"/>
    </style:style>
    <style:style style:name="P925" style:parent-style-name="Conteúdo" style:family="paragraph">
      <style:paragraph-properties fo:text-align="justify"/>
    </style:style>
    <style:style style:name="P926" style:parent-style-name="Conteúdo" style:family="paragraph">
      <style:paragraph-properties fo:text-align="justify"/>
    </style:style>
    <style:style style:name="P927" style:parent-style-name="Conteúdo" style:family="paragraph">
      <style:paragraph-properties fo:text-align="justify"/>
    </style:style>
    <style:style style:name="P928" style:parent-style-name="Conteúdo" style:family="paragraph">
      <style:paragraph-properties fo:text-align="justify"/>
    </style:style>
    <style:style style:name="P929" style:parent-style-name="Conteúdo" style:family="paragraph">
      <style:paragraph-properties fo:text-align="justify"/>
    </style:style>
    <style:style style:name="P930" style:parent-style-name="Conteúdo" style:family="paragraph">
      <style:paragraph-properties fo:text-align="justify"/>
    </style:style>
    <style:style style:name="P931" style:parent-style-name="Conteúdo" style:family="paragraph">
      <style:paragraph-properties fo:text-align="justify"/>
    </style:style>
    <style:style style:name="P932" style:parent-style-name="Conteúdo" style:family="paragraph">
      <style:paragraph-properties fo:text-align="justify"/>
    </style:style>
    <style:style style:name="P933" style:parent-style-name="Conteúdo" style:family="paragraph">
      <style:paragraph-properties fo:text-align="justify"/>
    </style:style>
    <style:style style:name="P934" style:parent-style-name="Conteúdo" style:family="paragraph">
      <style:paragraph-properties fo:text-align="justify"/>
    </style:style>
    <style:style style:name="P935" style:parent-style-name="Conteúdo" style:family="paragraph">
      <style:paragraph-properties fo:text-align="justify"/>
    </style:style>
    <style:style style:name="T936" style:parent-style-name="Fonteparág.padrão" style:family="text">
      <style:text-properties fo:language="pt" fo:country="BR" style:language-asian="pt" style:country-asian="BR"/>
    </style:style>
    <style:style style:name="P937" style:parent-style-name="Normal" style:family="paragraph">
      <style:paragraph-properties fo:text-align="justify"/>
      <style:text-properties fo:language="pt" fo:country="BR"/>
    </style:style>
    <style:style style:name="P93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39" style:parent-style-name="ParágrafodaLista" style:family="paragraph">
      <style:text-properties style:font-weight-complex="bold"/>
    </style:style>
    <style:style style:name="P940" style:parent-style-name="ParágrafodaLista" style:family="paragraph">
      <style:text-properties style:font-weight-complex="bold"/>
    </style:style>
    <style:style style:name="P941" style:parent-style-name="ParágrafodaLista" style:family="paragraph">
      <style:text-properties style:font-weight-complex="bold"/>
    </style:style>
    <style:style style:name="P942" style:parent-style-name="ParágrafodaLista" style:family="paragraph">
      <style:text-properties style:font-weight-complex="bold"/>
    </style:style>
    <style:style style:name="P943" style:parent-style-name="ParágrafodaLista" style:family="paragraph">
      <style:text-properties style:font-weight-complex="bold"/>
    </style:style>
    <style:style style:name="P944" style:parent-style-name="ParágrafodaLista" style:family="paragraph">
      <style:text-properties style:font-weight-complex="bold"/>
    </style:style>
    <style:style style:name="P945" style:parent-style-name="ParágrafodaLista" style:family="paragraph">
      <style:text-properties style:font-weight-complex="bold"/>
    </style:style>
    <style:style style:name="P946" style:parent-style-name="ParágrafodaLista" style:family="paragraph">
      <style:text-properties style:font-weight-complex="bold"/>
    </style:style>
    <style:style style:name="P947" style:parent-style-name="ParágrafodaLista" style:family="paragraph">
      <style:text-properties style:font-weight-complex="bold"/>
    </style:style>
    <style:style style:name="P948" style:parent-style-name="ParágrafodaLista" style:family="paragraph">
      <style:text-properties style:font-weight-complex="bold"/>
    </style:style>
    <style:style style:name="P949" style:parent-style-name="ParágrafodaLista" style:family="paragraph">
      <style:text-properties style:font-weight-complex="bold"/>
    </style:style>
    <style:style style:name="P950" style:parent-style-name="ParágrafodaLista" style:family="paragraph">
      <style:text-properties style:font-weight-complex="bold"/>
    </style:style>
    <style:style style:name="P951" style:parent-style-name="ParágrafodaLista" style:family="paragraph">
      <style:text-properties style:font-weight-complex="bold"/>
    </style:style>
    <style:style style:name="P952" style:parent-style-name="ParágrafodaLista" style:family="paragraph">
      <style:text-properties style:font-weight-complex="bold"/>
    </style:style>
    <style:style style:name="P953" style:parent-style-name="ParágrafodaLista" style:family="paragraph">
      <style:text-properties style:font-weight-complex="bold"/>
    </style:style>
    <style:style style:name="P954" style:parent-style-name="ParágrafodaLista" style:family="paragraph">
      <style:text-properties style:font-weight-complex="bold"/>
    </style:style>
    <style:style style:name="P955" style:parent-style-name="ParágrafodaLista" style:family="paragraph">
      <style:text-properties style:font-weight-complex="bold"/>
    </style:style>
    <style:style style:name="P956" style:parent-style-name="ParágrafodaLista" style:family="paragraph">
      <style:text-properties style:font-weight-complex="bold"/>
    </style:style>
    <style:style style:name="P957" style:parent-style-name="ParágrafodaLista" style:family="paragraph">
      <style:text-properties style:font-weight-complex="bold"/>
    </style:style>
    <style:style style:name="P958" style:parent-style-name="ParágrafodaLista" style:family="paragraph">
      <style:text-properties style:font-weight-complex="bold"/>
    </style:style>
    <style:style style:name="P959" style:parent-style-name="ParágrafodaLista" style:family="paragraph">
      <style:text-properties style:font-weight-complex="bold"/>
    </style:style>
    <style:style style:name="P960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961" style:parent-style-name="Conteúdo" style:family="paragraph">
      <style:paragraph-properties fo:text-align="justify"/>
    </style:style>
    <style:style style:name="P962" style:parent-style-name="Conteúdo" style:family="paragraph">
      <style:paragraph-properties fo:text-align="justify"/>
    </style:style>
    <style:style style:name="P963" style:parent-style-name="Conteúdo" style:family="paragraph">
      <style:paragraph-properties fo:text-align="justify"/>
    </style:style>
    <style:style style:name="P964" style:parent-style-name="Conteúdo" style:family="paragraph">
      <style:paragraph-properties fo:text-align="justify"/>
    </style:style>
    <style:style style:name="P965" style:parent-style-name="Conteúdo" style:family="paragraph">
      <style:paragraph-properties fo:text-align="justify"/>
    </style:style>
    <style:style style:name="P966" style:parent-style-name="Conteúdo" style:family="paragraph">
      <style:paragraph-properties fo:text-align="justify"/>
    </style:style>
    <style:style style:name="P967" style:parent-style-name="Conteúdo" style:family="paragraph">
      <style:paragraph-properties fo:text-align="justify"/>
    </style:style>
    <style:style style:name="P968" style:parent-style-name="Conteúdo" style:family="paragraph">
      <style:paragraph-properties fo:text-align="justify"/>
    </style:style>
    <style:style style:name="P969" style:parent-style-name="Conteúdo" style:family="paragraph">
      <style:paragraph-properties fo:text-align="justify"/>
    </style:style>
    <style:style style:name="P970" style:parent-style-name="Conteúdo" style:family="paragraph">
      <style:paragraph-properties fo:text-align="justify"/>
    </style:style>
    <style:style style:name="P971" style:parent-style-name="Conteúdo" style:family="paragraph">
      <style:paragraph-properties fo:text-align="justify"/>
    </style:style>
    <style:style style:name="P972" style:parent-style-name="Conteúdo" style:family="paragraph">
      <style:paragraph-properties fo:text-align="justify"/>
    </style:style>
    <style:style style:name="P973" style:parent-style-name="Conteúdo" style:family="paragraph">
      <style:paragraph-properties fo:text-align="justify"/>
    </style:style>
    <style:style style:name="P974" style:parent-style-name="Conteúdo" style:family="paragraph">
      <style:paragraph-properties fo:text-align="justify"/>
    </style:style>
    <style:style style:name="P975" style:parent-style-name="Conteúdo" style:family="paragraph">
      <style:paragraph-properties fo:text-align="justify"/>
    </style:style>
    <style:style style:name="P976" style:parent-style-name="Conteúdo" style:family="paragraph">
      <style:paragraph-properties fo:text-align="justify"/>
    </style:style>
    <style:style style:name="P977" style:parent-style-name="Conteúdo" style:family="paragraph">
      <style:paragraph-properties fo:text-align="justify"/>
    </style:style>
    <style:style style:name="P978" style:parent-style-name="Conteúdo" style:family="paragraph">
      <style:paragraph-properties fo:text-align="justify"/>
    </style:style>
    <style:style style:name="P979" style:parent-style-name="Conteúdo" style:family="paragraph">
      <style:paragraph-properties fo:text-align="justify"/>
    </style:style>
    <style:style style:name="P980" style:parent-style-name="Conteúdo" style:family="paragraph">
      <style:paragraph-properties fo:text-align="justify"/>
    </style:style>
    <style:style style:name="P981" style:parent-style-name="Conteúdo" style:family="paragraph">
      <style:paragraph-properties fo:text-align="justify"/>
    </style:style>
    <style:style style:name="P982" style:parent-style-name="Conteúdo" style:family="paragraph">
      <style:paragraph-properties fo:text-align="justify"/>
    </style:style>
    <style:style style:name="P983" style:parent-style-name="Conteúdo" style:family="paragraph">
      <style:paragraph-properties fo:text-align="justify"/>
    </style:style>
    <style:style style:name="P984" style:parent-style-name="Conteúdo" style:family="paragraph">
      <style:paragraph-properties fo:text-align="justify"/>
    </style:style>
    <style:style style:name="P985" style:parent-style-name="Conteúdo" style:family="paragraph">
      <style:paragraph-properties fo:text-align="justify"/>
    </style:style>
    <style:style style:name="P986" style:parent-style-name="Conteúdo" style:family="paragraph">
      <style:paragraph-properties fo:text-align="justify"/>
    </style:style>
    <style:style style:name="P987" style:parent-style-name="Conteúdo" style:family="paragraph">
      <style:paragraph-properties fo:text-align="justify"/>
    </style:style>
    <style:style style:name="P988" style:parent-style-name="Conteúdo" style:family="paragraph">
      <style:paragraph-properties fo:text-align="justify"/>
    </style:style>
    <style:style style:name="P989" style:parent-style-name="Conteúdo" style:family="paragraph">
      <style:paragraph-properties fo:text-align="justify"/>
    </style:style>
    <style:style style:name="P990" style:parent-style-name="Conteúdo" style:family="paragraph">
      <style:paragraph-properties fo:text-align="justify"/>
    </style:style>
    <style:style style:name="P991" style:parent-style-name="Conteúdo" style:family="paragraph">
      <style:paragraph-properties fo:text-align="justify"/>
    </style:style>
    <style:style style:name="P992" style:parent-style-name="Conteúdo" style:family="paragraph">
      <style:paragraph-properties fo:text-align="justify"/>
    </style:style>
    <style:style style:name="P993" style:parent-style-name="Conteúdo" style:family="paragraph">
      <style:paragraph-properties fo:text-align="justify"/>
    </style:style>
    <style:style style:name="P994" style:parent-style-name="Conteúdo" style:family="paragraph">
      <style:paragraph-properties fo:text-align="justify"/>
    </style:style>
    <style:style style:name="P995" style:parent-style-name="Conteúdo" style:family="paragraph">
      <style:paragraph-properties fo:text-align="justify"/>
    </style:style>
    <style:style style:name="P996" style:parent-style-name="Conteúdo" style:family="paragraph">
      <style:paragraph-properties fo:text-align="justify"/>
    </style:style>
    <style:style style:name="T997" style:parent-style-name="Fonteparág.padrão" style:family="text">
      <style:text-properties fo:language="pt" fo:country="BR" style:language-asian="pt" style:country-asian="BR"/>
    </style:style>
    <style:style style:name="P998" style:parent-style-name="Normal" style:family="paragraph">
      <style:paragraph-properties fo:text-align="justify"/>
      <style:text-properties fo:language="pt" fo:country="BR"/>
    </style:style>
    <style:style style:name="P99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00" style:parent-style-name="ParágrafodaLista" style:family="paragraph">
      <style:text-properties style:font-weight-complex="bold"/>
    </style:style>
    <style:style style:name="P1001" style:parent-style-name="ParágrafodaLista" style:family="paragraph">
      <style:text-properties style:font-weight-complex="bold"/>
    </style:style>
    <style:style style:name="P100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03" style:parent-style-name="Conteúdo" style:family="paragraph">
      <style:paragraph-properties fo:text-align="justify"/>
      <style:text-properties fo:language="pt" fo:country="BR"/>
    </style:style>
    <style:style style:name="P1004" style:parent-style-name="Conteúdo" style:family="paragraph">
      <style:paragraph-properties fo:text-align="justify"/>
    </style:style>
    <style:style style:name="T1005" style:parent-style-name="Fonteparág.padrão" style:family="text">
      <style:text-properties fo:language="pt" fo:country="BR" style:language-asian="pt" style:country-asian="BR"/>
    </style:style>
    <style:style style:name="P1006" style:parent-style-name="Normal" style:family="paragraph">
      <style:paragraph-properties fo:text-align="justify"/>
      <style:text-properties fo:language="pt" fo:country="BR"/>
    </style:style>
    <style:style style:name="P100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0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TableRow1009" style:family="table-row">
      <style:table-row-properties style:min-row-height="2.4625in"/>
    </style:style>
    <style:style style:name="TableCell1010" style:family="table-cell">
      <style:table-cell-properties fo:border="none" style:writing-mode="lr-tb" fo:padding-top="0in" fo:padding-left="0in" fo:padding-bottom="0in" fo:padding-right="0in"/>
    </style:style>
    <style:style style:name="P1011" style:parent-style-name="Conteúdo" style:family="paragraph">
      <style:paragraph-properties fo:text-align="justify"/>
    </style:style>
    <style:style style:name="P1012" style:parent-style-name="Conteúdo" style:family="paragraph">
      <style:paragraph-properties fo:text-align="justify"/>
    </style:style>
    <style:style style:name="P1013" style:parent-style-name="Conteúdo" style:family="paragraph">
      <style:paragraph-properties fo:text-align="justify"/>
    </style:style>
    <style:style style:name="P1014" style:parent-style-name="Conteúdo" style:family="paragraph">
      <style:paragraph-properties fo:text-align="justify"/>
    </style:style>
    <style:style style:name="P1015" style:parent-style-name="Conteúdo" style:family="paragraph">
      <style:paragraph-properties fo:text-align="justify"/>
    </style:style>
    <style:style style:name="P1016" style:parent-style-name="Conteúdo" style:family="paragraph">
      <style:paragraph-properties fo:text-align="justify"/>
    </style:style>
    <style:style style:name="P1017" style:parent-style-name="Conteúdo" style:family="paragraph">
      <style:paragraph-properties fo:text-align="justify"/>
    </style:style>
    <style:style style:name="P1018" style:parent-style-name="Conteúdo" style:family="paragraph">
      <style:paragraph-properties fo:text-align="justify"/>
    </style:style>
    <style:style style:name="P1019" style:parent-style-name="Conteúdo" style:family="paragraph">
      <style:paragraph-properties fo:text-align="justify"/>
    </style:style>
    <style:style style:name="P1020" style:parent-style-name="Conteúdo" style:family="paragraph">
      <style:paragraph-properties fo:text-align="justify"/>
    </style:style>
    <style:style style:name="P1021" style:parent-style-name="Conteúdo" style:family="paragraph">
      <style:paragraph-properties fo:text-align="justify"/>
    </style:style>
    <style:style style:name="P1022" style:parent-style-name="Conteúdo" style:family="paragraph">
      <style:paragraph-properties fo:text-align="justify"/>
    </style:style>
    <style:style style:name="P1023" style:parent-style-name="Conteúdo" style:family="paragraph">
      <style:paragraph-properties fo:text-align="justify"/>
    </style:style>
    <style:style style:name="P1024" style:parent-style-name="Conteúdo" style:family="paragraph">
      <style:paragraph-properties fo:text-align="justify"/>
    </style:style>
    <style:style style:name="P1025" style:parent-style-name="Conteúdo" style:family="paragraph">
      <style:paragraph-properties fo:text-align="justify"/>
    </style:style>
    <style:style style:name="P1026" style:parent-style-name="Conteúdo" style:family="paragraph">
      <style:paragraph-properties fo:text-align="justify"/>
    </style:style>
    <style:style style:name="P1027" style:parent-style-name="Conteúdo" style:family="paragraph">
      <style:paragraph-properties fo:text-align="justify"/>
    </style:style>
    <style:style style:name="P1028" style:parent-style-name="Título1" style:family="paragraph">
      <style:paragraph-properties fo:text-align="justify"/>
    </style:style>
    <style:style style:name="T1029" style:parent-style-name="Fonteparág.padrão" style:family="text">
      <style:text-properties fo:language="pt" fo:country="BR" style:language-complex="pt" style:country-complex="BR"/>
    </style:style>
    <style:style style:name="T1030" style:parent-style-name="Fonteparág.padrão" style:family="text">
      <style:text-properties fo:language="pt" fo:country="BR" style:language-complex="pt" style:country-complex="BR"/>
    </style:style>
    <style:style style:name="TableColumn1032" style:family="table-column">
      <style:table-column-properties style:column-width="6.9576in"/>
    </style:style>
    <style:style style:name="Table1031" style:family="table">
      <style:table-properties style:width="6.9576in" fo:margin-left="0.0277in" table:align="left"/>
    </style:style>
    <style:style style:name="TableRow1033" style:family="table-row">
      <style:table-row-properties style:min-row-height="2.4625in"/>
    </style:style>
    <style:style style:name="TableCell1034" style:family="table-cell">
      <style:table-cell-properties fo:border="none" style:writing-mode="lr-tb" fo:padding-top="0in" fo:padding-left="0in" fo:padding-bottom="0in" fo:padding-right="0in"/>
    </style:style>
    <style:style style:name="P1035" style:parent-style-name="Conteúdo" style:family="paragraph">
      <style:paragraph-properties fo:text-align="justify"/>
    </style:style>
    <style:style style:name="P1036" style:parent-style-name="Conteúdo" style:family="paragraph">
      <style:paragraph-properties fo:text-align="justify"/>
    </style:style>
    <style:style style:name="T1037" style:parent-style-name="Ref.denotaderodapé" style:family="text">
      <style:text-properties fo:font-weight="bold" style:font-weight-asian="bold" style:font-weight-complex="bold" fo:language="pt" fo:country="BR"/>
    </style:style>
    <style:style style:name="T1038" style:parent-style-name="Fonteparág.padrão" style:family="text">
      <style:text-properties fo:font-weight="normal" style:font-weight-asian="normal" style:font-weight-complex="bold" fo:language="pt" fo:country="BR"/>
    </style:style>
    <style:style style:name="T1039" style:parent-style-name="Fonteparág.padrão" style:family="text">
      <style:text-properties fo:font-weight="normal" style:font-weight-asian="normal" style:font-weight-complex="bold" fo:language="pt" fo:country="BR"/>
    </style:style>
    <style:style style:name="T1040" style:parent-style-name="Fonteparág.padrão" style:family="text">
      <style:text-properties fo:font-weight="normal" style:font-weight-asian="normal" style:font-weight-complex="bold" fo:language="pt" fo:country="BR"/>
    </style:style>
    <style:style style:name="T1041" style:parent-style-name="Fonteparág.padrão" style:family="text">
      <style:text-properties fo:font-weight="normal" style:font-weight-asian="normal" style:font-weight-complex="bold" fo:language="pt" fo:country="BR"/>
    </style:style>
    <style:style style:name="T1042" style:parent-style-name="Fonteparág.padrão" style:family="text">
      <style:text-properties fo:font-weight="normal" style:font-weight-asian="normal" style:font-weight-complex="bold" fo:language="pt" fo:country="BR"/>
    </style:style>
    <style:style style:name="P1043" style:parent-style-name="Textodenotaderodapé" style:family="paragraph">
      <style:text-properties fo:language="pt" fo:country="BR"/>
    </style:style>
    <style:style style:name="P1044" style:parent-style-name="Conteúdo" style:family="paragraph">
      <style:paragraph-properties fo:text-align="justify"/>
    </style:style>
    <style:style style:name="P1045" style:parent-style-name="Conteúdo" style:family="paragraph">
      <style:paragraph-properties fo:text-align="justify"/>
    </style:style>
    <style:style style:name="T1046" style:parent-style-name="Fonteparág.padrão" style:family="text">
      <style:text-properties fo:language="pt" fo:country="BR" style:language-asian="pt" style:country-asian="BR"/>
    </style:style>
    <style:style style:name="P1047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048" style:parent-style-name="Normal" style:family="paragraph">
      <style:paragraph-properties fo:text-align="justify"/>
    </style:style>
    <style:style style:name="T1049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T1050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1051" style:parent-style-name="Normal" style:family="paragraph">
      <style:paragraph-properties fo:text-align="justify"/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1052" style:parent-style-name="Normal" style:family="paragraph">
      <style:paragraph-properties fo:text-align="justify"/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1053" style:parent-style-name="Normal" style:family="paragraph">
      <style:paragraph-properties fo:text-align="justify"/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1054" style:parent-style-name="Normal" style:family="paragraph">
      <style:paragraph-properties fo:text-align="justify"/>
    </style:style>
    <style:style style:name="T1055" style:parent-style-name="Fonteparág.padrão" style:family="text">
      <style:text-properties fo:font-weight="normal" style:font-weight-asian="normal" fo:font-style="italic" style:font-style-asian="italic" style:font-style-complex="italic" fo:font-size="12pt" style:font-size-asian="12pt" style:font-size-complex="12pt"/>
    </style:style>
    <style:style style:name="P1056" style:parent-style-name="Conteúdo" style:family="paragraph">
      <style:paragraph-properties fo:text-align="justify"/>
    </style:style>
    <style:style style:name="P1057" style:parent-style-name="Conteúdo" style:family="paragraph">
      <style:paragraph-properties fo:text-align="justify"/>
    </style:style>
    <style:style style:name="P1058" style:parent-style-name="Conteúdo" style:family="paragraph">
      <style:paragraph-properties fo:text-align="justify"/>
    </style:style>
    <style:style style:name="P1059" style:parent-style-name="Conteúdo" style:family="paragraph">
      <style:paragraph-properties fo:text-align="justify"/>
    </style:style>
    <style:style style:name="P1060" style:parent-style-name="Conteúdo" style:family="paragraph">
      <style:paragraph-properties fo:text-align="justify"/>
    </style:style>
    <style:style style:name="T1061" style:parent-style-name="Fonteparág.padrão" style:family="text">
      <style:text-properties fo:language="pt" fo:country="BR" style:language-asian="pt" style:country-asian="BR"/>
    </style:style>
    <style:style style:name="P1062" style:parent-style-name="Conteúdo" style:family="paragraph">
      <style:paragraph-properties fo:text-align="justify"/>
    </style:style>
    <style:style style:name="P1063" style:parent-style-name="Conteúdo" style:family="paragraph">
      <style:paragraph-properties fo:text-align="justify"/>
    </style:style>
    <style:style style:name="P1064" style:parent-style-name="Conteúdo" style:family="paragraph">
      <style:paragraph-properties fo:text-align="justify"/>
    </style:style>
    <style:style style:name="P1065" style:parent-style-name="Conteúdo" style:family="paragraph">
      <style:paragraph-properties fo:text-align="justify"/>
    </style:style>
    <style:style style:name="P1066" style:parent-style-name="Conteúdo" style:family="paragraph">
      <style:paragraph-properties fo:text-align="justify"/>
    </style:style>
    <style:style style:name="P1067" style:parent-style-name="Conteúdo" style:family="paragraph">
      <style:paragraph-properties fo:text-align="justify"/>
    </style:style>
    <style:style style:name="P1068" style:parent-style-name="Conteúdo" style:family="paragraph">
      <style:paragraph-properties fo:text-align="justify"/>
    </style:style>
    <style:style style:name="P1069" style:parent-style-name="Conteúdo" style:family="paragraph">
      <style:paragraph-properties fo:text-align="justify"/>
    </style:style>
    <style:style style:name="P1070" style:parent-style-name="Conteúdo" style:family="paragraph">
      <style:paragraph-properties fo:text-align="justify"/>
    </style:style>
    <style:style style:name="P1071" style:parent-style-name="Conteúdo" style:family="paragraph">
      <style:paragraph-properties fo:text-align="justify"/>
    </style:style>
    <style:style style:name="T1072" style:parent-style-name="Fonteparág.padrão" style:family="text">
      <style:text-properties fo:language="pt" fo:country="BR" style:language-asian="pt" style:country-asian="BR"/>
    </style:style>
    <style:style style:name="P1073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1074" style:parent-style-name="Fonteparág.padrão" style:family="text">
      <style:text-properties fo:language="pt" fo:country="BR" style:language-asian="pt" style:country-asian="BR"/>
    </style:style>
    <style:style style:name="P1075" style:parent-style-name="Conteúdo" style:family="paragraph">
      <style:paragraph-properties fo:text-align="justify"/>
    </style:style>
    <style:style style:name="T1076" style:parent-style-name="Fonteparág.padrão" style:family="text">
      <style:text-properties fo:language="pt" fo:country="BR" style:language-asian="pt" style:country-asian="BR"/>
    </style:style>
    <style:style style:name="P1077" style:parent-style-name="Normal" style:family="paragraph">
      <style:paragraph-properties fo:text-align="justify"/>
    </style:style>
    <style:style style:name="P107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7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80" style:parent-style-name="ParágrafodaLista" style:family="paragraph">
      <style:paragraph-properties fo:text-align="justify"/>
    </style:style>
    <style:style style:name="T1081" style:parent-style-name="Fonteparág.padrão" style:family="text">
      <style:text-properties fo:font-weight="normal" style:font-weight-asian="normal" style:font-weight-complex="bold"/>
    </style:style>
    <style:style style:name="P1082" style:parent-style-name="ParágrafodaLista" style:family="paragraph">
      <style:paragraph-properties fo:text-align="justify"/>
    </style:style>
    <style:style style:name="T1083" style:parent-style-name="Fonteparág.padrão" style:family="text">
      <style:text-properties fo:font-weight="normal" style:font-weight-asian="normal" style:font-weight-complex="bold"/>
    </style:style>
    <style:style style:name="T1084" style:parent-style-name="Fonteparág.padrão" style:family="text">
      <style:text-properties fo:font-weight="normal" style:font-weight-asian="normal" style:font-weight-complex="bold" fo:language="pt" fo:country="BR"/>
    </style:style>
    <style:style style:name="P108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086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87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88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89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0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1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2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3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4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5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6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097" style:parent-style-name="Conteúdo" style:family="paragraph">
      <style:paragraph-properties fo:text-align="justify"/>
    </style:style>
    <style:style style:name="T1098" style:parent-style-name="Fonteparág.padrão" style:family="text">
      <style:text-properties fo:language="pt" fo:country="BR" style:language-asian="pt" style:country-asian="BR"/>
    </style:style>
    <style:style style:name="P1099" style:parent-style-name="Normal" style:family="paragraph">
      <style:paragraph-properties fo:text-align="justify"/>
    </style:style>
    <style:style style:name="P1100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01" style:parent-style-name="ParágrafodaLista" style:family="paragraph">
      <style:paragraph-properties fo:text-align="justify"/>
    </style:style>
    <style:style style:name="T1102" style:parent-style-name="Fonteparág.padrão" style:family="text">
      <style:text-properties fo:font-weight="normal" style:font-weight-asian="normal" style:font-weight-complex="bold"/>
    </style:style>
    <style:style style:name="T1103" style:parent-style-name="Fonteparág.padrão" style:family="text">
      <style:text-properties fo:font-weight="normal" style:font-weight-asian="normal" style:font-weight-complex="bold" fo:language="pt" fo:country="BR"/>
    </style:style>
    <style:style style:name="P110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05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06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07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08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09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10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11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12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13" style:parent-style-name="Conteúdo" style:family="paragraph">
      <style:paragraph-properties fo:text-align="justify"/>
      <style:text-properties fo:font-weight="bold" style:font-weight-asian="bold" style:font-weight-complex="bold"/>
    </style:style>
    <style:style style:name="P1114" style:parent-style-name="Conteúdo" style:family="paragraph">
      <style:paragraph-properties fo:text-align="justify"/>
    </style:style>
    <style:style style:name="P1115" style:parent-style-name="Conteúdo" style:family="paragraph">
      <style:paragraph-properties fo:text-align="justify"/>
    </style:style>
    <style:style style:name="T1116" style:parent-style-name="Fonteparág.padrão" style:family="text">
      <style:text-properties fo:language="pt" fo:country="BR" style:language-asian="pt" style:country-asian="BR"/>
    </style:style>
    <style:style style:name="P1117" style:parent-style-name="Normal" style:family="paragraph">
      <style:paragraph-properties fo:text-align="justify"/>
      <style:text-properties fo:language="pt" fo:country="BR"/>
    </style:style>
    <style:style style:name="P111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19" style:parent-style-name="ParágrafodaLista" style:family="paragraph">
      <style:text-properties style:font-weight-complex="bold"/>
    </style:style>
    <style:style style:name="P1120" style:parent-style-name="ParágrafodaLista" style:family="paragraph">
      <style:text-properties style:font-weight-complex="bold"/>
    </style:style>
    <style:style style:name="P1121" style:parent-style-name="ParágrafodaLista" style:family="paragraph">
      <style:text-properties style:font-weight-complex="bold"/>
    </style:style>
    <style:style style:name="P1122" style:parent-style-name="ParágrafodaLista" style:family="paragraph">
      <style:text-properties style:font-weight-complex="bold"/>
    </style:style>
    <style:style style:name="P1123" style:parent-style-name="ParágrafodaLista" style:family="paragraph">
      <style:text-properties style:font-weight-complex="bold"/>
    </style:style>
    <style:style style:name="P1124" style:parent-style-name="ParágrafodaLista" style:family="paragraph">
      <style:text-properties style:font-weight-complex="bold"/>
    </style:style>
    <style:style style:name="P112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26" style:parent-style-name="Normal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27" style:parent-style-name="ParágrafodaLista" style:family="paragraph">
      <style:paragraph-properties fo:text-align="justify"/>
      <style:text-properties style:font-weight-complex="bold"/>
    </style:style>
    <style:style style:name="P112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29" style:parent-style-name="Conteúdo" style:family="paragraph">
      <style:paragraph-properties fo:text-align="justify"/>
    </style:style>
    <style:style style:name="P1130" style:parent-style-name="Conteúdo" style:family="paragraph">
      <style:paragraph-properties fo:text-align="justify"/>
    </style:style>
    <style:style style:name="P1131" style:parent-style-name="Conteúdo" style:family="paragraph">
      <style:paragraph-properties fo:text-align="justify"/>
    </style:style>
    <style:style style:name="P1132" style:parent-style-name="Conteúdo" style:family="paragraph">
      <style:paragraph-properties fo:text-align="justify"/>
    </style:style>
    <style:style style:name="P1133" style:parent-style-name="Conteúdo" style:family="paragraph">
      <style:paragraph-properties fo:text-align="justify"/>
    </style:style>
    <style:style style:name="P1134" style:parent-style-name="Conteúdo" style:family="paragraph">
      <style:paragraph-properties fo:text-align="justify"/>
    </style:style>
    <style:style style:name="P1135" style:parent-style-name="Conteúdo" style:family="paragraph">
      <style:paragraph-properties fo:text-align="justify"/>
    </style:style>
    <style:style style:name="P1136" style:parent-style-name="Conteúdo" style:family="paragraph">
      <style:paragraph-properties fo:text-align="justify"/>
    </style:style>
    <style:style style:name="P1137" style:parent-style-name="Conteúdo" style:family="paragraph">
      <style:paragraph-properties fo:text-align="justify"/>
    </style:style>
    <style:style style:name="P1138" style:parent-style-name="Conteúdo" style:family="paragraph">
      <style:paragraph-properties fo:text-align="justify"/>
    </style:style>
    <style:style style:name="P1139" style:parent-style-name="Conteúdo" style:family="paragraph">
      <style:paragraph-properties fo:text-align="justify"/>
    </style:style>
    <style:style style:name="P1140" style:parent-style-name="Conteúdo" style:family="paragraph">
      <style:paragraph-properties fo:text-align="justify"/>
    </style:style>
    <style:style style:name="P1141" style:parent-style-name="Conteúdo" style:family="paragraph">
      <style:paragraph-properties fo:text-align="justify"/>
    </style:style>
    <style:style style:name="T1142" style:parent-style-name="Fonteparág.padrão" style:family="text">
      <style:text-properties fo:language="pt" fo:country="BR" style:language-asian="pt" style:country-asian="BR"/>
    </style:style>
    <style:style style:name="P1143" style:parent-style-name="Normal" style:family="paragraph">
      <style:paragraph-properties fo:text-align="justify"/>
      <style:text-properties fo:language="pt" fo:country="BR"/>
    </style:style>
    <style:style style:name="P114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45" style:parent-style-name="ParágrafodaLista" style:family="paragraph">
      <style:paragraph-properties fo:text-align="justify"/>
      <style:text-properties style:font-weight-complex="bold"/>
    </style:style>
    <style:style style:name="P114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47" style:parent-style-name="Conteúdo" style:family="paragraph">
      <style:paragraph-properties fo:text-align="justify"/>
    </style:style>
    <style:style style:name="P1148" style:parent-style-name="Conteúdo" style:family="paragraph">
      <style:paragraph-properties fo:text-align="justify"/>
    </style:style>
    <style:style style:name="P1149" style:parent-style-name="Conteúdo" style:family="paragraph">
      <style:paragraph-properties fo:text-align="justify"/>
    </style:style>
    <style:style style:name="P1150" style:parent-style-name="Conteúdo" style:family="paragraph">
      <style:paragraph-properties fo:text-align="justify"/>
    </style:style>
    <style:style style:name="P1151" style:parent-style-name="Conteúdo" style:family="paragraph">
      <style:paragraph-properties fo:text-align="justify"/>
    </style:style>
    <style:style style:name="P1152" style:parent-style-name="Conteúdo" style:family="paragraph">
      <style:paragraph-properties fo:text-align="justify"/>
    </style:style>
    <style:style style:name="T1153" style:parent-style-name="Fonteparág.padrão" style:family="text">
      <style:text-properties fo:language="pt" fo:country="BR" style:language-asian="pt" style:country-asian="BR"/>
    </style:style>
    <style:style style:name="P1154" style:parent-style-name="Normal" style:family="paragraph">
      <style:paragraph-properties fo:text-align="justify"/>
      <style:text-properties fo:language="pt" fo:country="BR"/>
    </style:style>
    <style:style style:name="P115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5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5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158" style:parent-style-name="Conteúdo" style:family="paragraph">
      <style:paragraph-properties fo:text-align="justify"/>
    </style:style>
    <style:style style:name="P1159" style:parent-style-name="Conteúdo" style:family="paragraph">
      <style:paragraph-properties fo:text-align="justify"/>
    </style:style>
    <style:style style:name="P1160" style:parent-style-name="Conteúdo" style:family="paragraph">
      <style:paragraph-properties fo:text-align="justify"/>
    </style:style>
    <style:style style:name="P1161" style:parent-style-name="Conteúdo" style:family="paragraph">
      <style:paragraph-properties fo:text-align="justify"/>
    </style:style>
    <style:style style:name="P1162" style:parent-style-name="Conteúdo" style:family="paragraph">
      <style:paragraph-properties fo:text-align="justify"/>
      <style:text-properties fo:language="pt" fo:country="BR"/>
    </style:style>
    <style:style style:name="P1163" style:parent-style-name="Normal" style:family="paragraph">
      <style:paragraph-properties fo:margin-bottom="0.1388in"/>
      <style:text-properties fo:language="pt" fo:country="BR"/>
    </style:style>
    <style:style style:name="P1164" style:parent-style-name="Normal" style:family="paragraph">
      <style:paragraph-properties fo:margin-bottom="0.1388in"/>
      <style:text-properties fo:language="pt" fo:country="BR"/>
    </style:style>
    <style:style style:name="P1165" style:parent-style-name="Normal" style:family="paragraph">
      <style:paragraph-properties fo:margin-bottom="0.1388in"/>
      <style:text-properties fo:language="pt" fo:country="BR"/>
    </style:style>
    <style:style style:name="P1166" style:parent-style-name="Normal" style:family="paragraph">
      <style:paragraph-properties fo:margin-bottom="0.1388in"/>
      <style:text-properties fo:language="pt" fo:country="BR"/>
    </style:style>
    <style:style style:name="P1167" style:parent-style-name="Normal" style:family="paragraph">
      <style:paragraph-properties fo:margin-bottom="0.1388in"/>
      <style:text-properties fo:language="pt" fo:country="BR"/>
    </style:style>
    <style:style style:name="P1168" style:parent-style-name="Normal" style:family="paragraph">
      <style:paragraph-properties fo:margin-bottom="0.1388in"/>
      <style:text-properties fo:language="pt" fo:country="BR"/>
    </style:style>
    <style:style style:name="P1169" style:parent-style-name="Título1" style:family="paragraph">
      <style:paragraph-properties fo:text-align="justify"/>
    </style:style>
    <style:style style:name="T1170" style:parent-style-name="Fonteparág.padrão" style:family="text">
      <style:text-properties fo:language="pt" fo:country="BR" style:language-complex="pt" style:country-complex="BR"/>
    </style:style>
    <style:style style:name="T1171" style:parent-style-name="Fonteparág.padrão" style:family="text">
      <style:text-properties fo:language="pt" fo:country="BR" style:language-complex="pt" style:country-complex="BR"/>
    </style:style>
    <style:style style:name="T1172" style:parent-style-name="Fonteparág.padrão" style:family="text">
      <style:text-properties fo:language="pt" fo:country="BR" style:language-complex="pt" style:country-complex="BR"/>
    </style:style>
    <style:style style:name="TableColumn1174" style:family="table-column">
      <style:table-column-properties style:column-width="6.9576in"/>
    </style:style>
    <style:style style:name="Table1173" style:family="table">
      <style:table-properties style:width="6.9576in" fo:margin-left="0.0277in" table:align="left"/>
    </style:style>
    <style:style style:name="TableRow1175" style:family="table-row">
      <style:table-row-properties style:min-row-height="2.4625in"/>
    </style:style>
    <style:style style:name="TableCell1176" style:family="table-cell">
      <style:table-cell-properties fo:border="none" style:writing-mode="lr-tb" fo:padding-top="0in" fo:padding-left="0in" fo:padding-bottom="0in" fo:padding-right="0in"/>
    </style:style>
    <style:style style:name="P1177" style:parent-style-name="Conteúdo" style:family="paragraph">
      <style:paragraph-properties fo:text-align="justify"/>
    </style:style>
    <style:style style:name="P1178" style:parent-style-name="Conteúdo" style:family="paragraph">
      <style:paragraph-properties fo:text-align="justify"/>
    </style:style>
    <style:style style:name="T1179" style:parent-style-name="Ref.denotaderodapé" style:family="text">
      <style:text-properties fo:language="pt" fo:country="BR"/>
    </style:style>
    <style:style style:name="T1180" style:parent-style-name="Fonteparág.padrão" style:family="text">
      <style:text-properties fo:font-weight="normal" style:font-weight-asian="normal" style:font-weight-complex="bold"/>
    </style:style>
    <style:style style:name="P1181" style:parent-style-name="Textodenotaderodapé" style:family="paragraph">
      <style:text-properties fo:language="pt" fo:country="BR"/>
    </style:style>
    <style:style style:name="P1182" style:parent-style-name="Conteúdo" style:family="paragraph">
      <style:paragraph-properties fo:text-align="justify"/>
    </style:style>
    <style:style style:name="T1183" style:parent-style-name="Ref.denotaderodapé" style:family="text">
      <style:text-properties fo:language="pt" fo:country="BR"/>
    </style:style>
    <style:style style:name="T1184" style:parent-style-name="Fonteparág.padrão" style:family="text">
      <style:text-properties fo:font-weight="normal" style:font-weight-asian="normal" style:font-weight-complex="bold" fo:language="pt" fo:country="BR"/>
    </style:style>
    <style:style style:name="T1185" style:parent-style-name="Fonteparág.padrão" style:family="text">
      <style:text-properties fo:font-weight="normal" style:font-weight-asian="normal" style:font-weight-complex="bold" fo:language="pt" fo:country="BR"/>
    </style:style>
    <style:style style:name="T1186" style:parent-style-name="Fonteparág.padrão" style:family="text">
      <style:text-properties fo:font-weight="normal" style:font-weight-asian="normal" style:font-weight-complex="bold" fo:language="pt" fo:country="BR"/>
    </style:style>
    <style:style style:name="T1187" style:parent-style-name="Fonteparág.padrão" style:family="text">
      <style:text-properties fo:font-weight="normal" style:font-weight-asian="normal" style:font-weight-complex="bold" fo:language="pt" fo:country="BR"/>
    </style:style>
    <style:style style:name="T1188" style:parent-style-name="Fonteparág.padrão" style:family="text">
      <style:text-properties fo:font-weight="normal" style:font-weight-asian="normal" style:font-weight-complex="bold" fo:language="pt" fo:country="BR"/>
    </style:style>
    <style:style style:name="T1189" style:parent-style-name="Fonteparág.padrão" style:family="text">
      <style:text-properties fo:font-weight="normal" style:font-weight-asian="normal" style:font-weight-complex="bold" fo:language="pt" fo:country="BR"/>
    </style:style>
    <style:style style:name="T1190" style:parent-style-name="Fonteparág.padrão" style:family="text">
      <style:text-properties fo:font-weight="normal" style:font-weight-asian="normal" style:font-weight-complex="bold" fo:language="pt" fo:country="BR"/>
    </style:style>
    <style:style style:name="P1191" style:parent-style-name="Textodenotaderodapé" style:family="paragraph">
      <style:text-properties fo:language="pt" fo:country="BR"/>
    </style:style>
    <style:style style:name="P1192" style:parent-style-name="Conteúdo" style:family="paragraph">
      <style:paragraph-properties fo:text-align="justify"/>
    </style:style>
    <style:style style:name="T1193" style:parent-style-name="Fonteparág.padrão" style:family="text">
      <style:text-properties fo:language="pt" fo:country="BR" style:language-asian="pt" style:country-asian="BR"/>
    </style:style>
    <style:style style:name="P1194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195" style:parent-style-name="Normal" style:family="paragraph">
      <style:paragraph-properties fo:text-align="justify"/>
    </style:style>
    <style:style style:name="T1196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T1197" style:parent-style-name="Fonteparág.padrão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1198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P1199" style:parent-style-name="Conteúdo" style:family="paragraph">
      <style:paragraph-properties fo:text-align="justify"/>
    </style:style>
    <style:style style:name="T1200" style:parent-style-name="Fonteparág.padrão" style:family="text">
      <style:text-properties fo:language="pt" fo:country="BR" style:language-asian="pt" style:country-asian="BR"/>
    </style:style>
    <style:style style:name="P1201" style:parent-style-name="Conteúdo" style:family="paragraph">
      <style:paragraph-properties fo:text-align="justify"/>
    </style:style>
    <style:style style:name="P1202" style:parent-style-name="Conteúdo" style:family="paragraph">
      <style:paragraph-properties fo:text-align="justify"/>
    </style:style>
    <style:style style:name="P1203" style:parent-style-name="Conteúdo" style:family="paragraph">
      <style:paragraph-properties fo:text-align="justify"/>
    </style:style>
    <style:style style:name="P1204" style:parent-style-name="Conteúdo" style:family="paragraph">
      <style:paragraph-properties fo:text-align="justify"/>
    </style:style>
    <style:style style:name="P1205" style:parent-style-name="Conteúdo" style:family="paragraph">
      <style:paragraph-properties fo:text-align="justify"/>
    </style:style>
    <style:style style:name="P1206" style:parent-style-name="Conteúdo" style:family="paragraph">
      <style:paragraph-properties fo:text-align="justify"/>
    </style:style>
    <style:style style:name="P1207" style:parent-style-name="Conteúdo" style:family="paragraph">
      <style:paragraph-properties fo:text-align="justify"/>
    </style:style>
    <style:style style:name="P1208" style:parent-style-name="Conteúdo" style:family="paragraph">
      <style:paragraph-properties fo:text-align="justify"/>
    </style:style>
    <style:style style:name="P1209" style:parent-style-name="Conteúdo" style:family="paragraph">
      <style:paragraph-properties fo:text-align="justify"/>
    </style:style>
    <style:style style:name="T1210" style:parent-style-name="Fonteparág.padrão" style:family="text">
      <style:text-properties fo:language="pt" fo:country="BR" style:language-asian="pt" style:country-asian="BR"/>
    </style:style>
    <style:style style:name="P1211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1212" style:parent-style-name="Fonteparág.padrão" style:family="text">
      <style:text-properties fo:language="pt" fo:country="BR" style:language-asian="pt" style:country-asian="BR"/>
    </style:style>
    <style:style style:name="P1213" style:parent-style-name="Conteúdo" style:family="paragraph">
      <style:paragraph-properties fo:text-align="justify"/>
    </style:style>
    <style:style style:name="P1214" style:parent-style-name="Conteúdo" style:family="paragraph">
      <style:paragraph-properties fo:text-align="justify"/>
    </style:style>
    <style:style style:name="P1215" style:parent-style-name="Conteúdo" style:family="paragraph">
      <style:paragraph-properties fo:text-align="justify"/>
    </style:style>
    <style:style style:name="P1216" style:parent-style-name="Conteúdo" style:family="paragraph">
      <style:paragraph-properties fo:text-align="justify"/>
    </style:style>
    <style:style style:name="P1217" style:parent-style-name="Conteúdo" style:family="paragraph">
      <style:paragraph-properties fo:text-align="justify"/>
    </style:style>
    <style:style style:name="P1218" style:parent-style-name="Conteúdo" style:family="paragraph">
      <style:paragraph-properties fo:text-align="justify"/>
    </style:style>
    <style:style style:name="P1219" style:parent-style-name="Conteúdo" style:family="paragraph">
      <style:paragraph-properties fo:text-align="justify"/>
      <style:text-properties fo:language="pt" fo:country="BR"/>
    </style:style>
    <style:style style:name="P1220" style:parent-style-name="Normal" style:family="paragraph">
      <style:paragraph-properties fo:margin-bottom="0.1388in"/>
    </style:style>
    <style:style style:name="T1221" style:parent-style-name="Fonteparág.padrão" style:family="text">
      <style:text-properties fo:language="pt" fo:country="BR" style:language-asian="pt" style:country-asian="BR"/>
    </style:style>
    <style:style style:name="P1222" style:parent-style-name="Normal" style:family="paragraph">
      <style:paragraph-properties fo:text-align="justify"/>
      <style:text-properties fo:language="pt" fo:country="BR"/>
    </style:style>
    <style:style style:name="P122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224" style:parent-style-name="ParágrafodaLista" style:family="paragraph">
      <style:text-properties style:font-weight-complex="bold"/>
    </style:style>
    <style:style style:name="P1225" style:parent-style-name="ParágrafodaLista" style:family="paragraph">
      <style:text-properties style:font-weight-complex="bold"/>
    </style:style>
    <style:style style:name="P1226" style:parent-style-name="ParágrafodaLista" style:family="paragraph">
      <style:text-properties style:font-weight-complex="bold"/>
    </style:style>
    <style:style style:name="P1227" style:parent-style-name="ParágrafodaLista" style:family="paragraph">
      <style:text-properties style:font-weight-complex="bold"/>
    </style:style>
    <style:style style:name="P1228" style:parent-style-name="ParágrafodaLista" style:family="paragraph">
      <style:text-properties style:font-weight-complex="bold"/>
    </style:style>
    <style:style style:name="P122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230" style:parent-style-name="Normal" style:family="paragraph">
      <style:paragraph-properties fo:margin-bottom="0.1388in"/>
      <style:text-properties fo:language="pt" fo:country="BR"/>
    </style:style>
    <style:style style:name="P1231" style:parent-style-name="Normal" style:family="paragraph">
      <style:paragraph-properties fo:margin-bottom="0.1388in"/>
      <style:text-properties fo:language="pt" fo:country="BR"/>
    </style:style>
    <style:style style:name="P1232" style:parent-style-name="Normal" style:family="paragraph">
      <style:paragraph-properties fo:margin-bottom="0.1388in"/>
      <style:text-properties fo:language="pt" fo:country="BR"/>
    </style:style>
    <style:style style:name="P1233" style:parent-style-name="Normal" style:family="paragraph">
      <style:paragraph-properties fo:margin-bottom="0.1388in"/>
    </style:style>
    <style:style style:name="T1234" style:parent-style-name="Fonteparág.padrão" style:family="text">
      <style:text-properties fo:language="pt" fo:country="BR" style:language-asian="pt" style:country-asian="BR"/>
    </style:style>
    <style:style style:name="P1235" style:parent-style-name="Normal" style:family="paragraph">
      <style:paragraph-properties fo:text-align="justify"/>
      <style:text-properties fo:language="pt" fo:country="BR"/>
    </style:style>
    <style:style style:name="P123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237" style:parent-style-name="ParágrafodaLista" style:family="paragraph">
      <style:paragraph-properties fo:text-align="justify"/>
      <style:text-properties style:font-weight-complex="bold"/>
    </style:style>
    <style:style style:name="P1238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239" style:parent-style-name="Normal" style:family="paragraph">
      <style:paragraph-properties fo:margin-bottom="0.1388in"/>
      <style:text-properties fo:language="pt" fo:country="BR"/>
    </style:style>
    <style:style style:name="P1240" style:parent-style-name="Normal" style:family="paragraph">
      <style:paragraph-properties fo:margin-bottom="0.1388in"/>
      <style:text-properties fo:language="pt" fo:country="BR"/>
    </style:style>
    <style:style style:name="P1241" style:parent-style-name="Normal" style:family="paragraph">
      <style:paragraph-properties fo:margin-bottom="0.1388in"/>
      <style:text-properties fo:language="pt" fo:country="BR"/>
    </style:style>
    <style:style style:name="P1242" style:parent-style-name="Normal" style:family="paragraph">
      <style:paragraph-properties fo:margin-bottom="0.1388in"/>
      <style:text-properties fo:language="pt" fo:country="BR"/>
    </style:style>
    <style:style style:name="P1243" style:parent-style-name="Normal" style:family="paragraph">
      <style:paragraph-properties fo:margin-bottom="0.1388in"/>
    </style:style>
    <style:style style:name="T1244" style:parent-style-name="Fonteparág.padrão" style:family="text">
      <style:text-properties fo:language="pt" fo:country="BR" style:language-asian="pt" style:country-asian="BR"/>
    </style:style>
    <style:style style:name="P1245" style:parent-style-name="Normal" style:family="paragraph">
      <style:paragraph-properties fo:text-align="justify"/>
      <style:text-properties fo:language="pt" fo:country="BR"/>
    </style:style>
    <style:style style:name="P1246" style:parent-style-name="ParágrafodaLista" style:family="paragraph">
      <style:paragraph-properties fo:text-align="justify"/>
    </style:style>
    <style:style style:name="T1247" style:parent-style-name="Fonteparág.padrão" style:family="text">
      <style:text-properties fo:font-weight="normal" style:font-weight-asian="normal" style:font-weight-complex="bold" fo:language="pt" fo:country="BR"/>
    </style:style>
    <style:style style:name="T1248" style:parent-style-name="Fonteparág.padrão" style:family="text">
      <style:text-properties fo:font-weight="normal" style:font-weight-asian="normal" style:font-weight-complex="bold" fo:language="pt" fo:country="BR"/>
    </style:style>
    <style:style style:name="T1249" style:parent-style-name="Fonteparág.padrão" style:family="text">
      <style:text-properties fo:font-weight="normal" style:font-weight-asian="normal" style:font-weight-complex="bold" fo:language="pt" fo:country="BR"/>
    </style:style>
    <style:style style:name="T1250" style:parent-style-name="Fonteparág.padrão" style:family="text">
      <style:text-properties fo:font-weight="normal" style:font-weight-asian="normal" style:font-weight-complex="bold" fo:language="pt" fo:country="BR"/>
    </style:style>
    <style:style style:name="T1251" style:parent-style-name="Fonteparág.padrão" style:family="text">
      <style:text-properties fo:font-weight="normal" style:font-weight-asian="normal" style:font-weight-complex="bold" fo:language="pt" fo:country="BR"/>
    </style:style>
    <style:style style:name="P125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253" style:parent-style-name="Normal" style:family="paragraph">
      <style:paragraph-properties fo:margin-bottom="0.1388in"/>
      <style:text-properties fo:language="pt" fo:country="BR"/>
    </style:style>
    <style:style style:name="P1254" style:parent-style-name="Normal" style:family="paragraph">
      <style:paragraph-properties fo:margin-bottom="0.1388in"/>
      <style:text-properties fo:language="pt" fo:country="BR"/>
    </style:style>
    <style:style style:name="P1255" style:parent-style-name="Normal" style:family="paragraph">
      <style:paragraph-properties fo:margin-bottom="0.1388in"/>
      <style:text-properties fo:language="pt" fo:country="BR"/>
    </style:style>
    <style:style style:name="P1256" style:parent-style-name="Título1" style:family="paragraph">
      <style:paragraph-properties fo:text-align="justify"/>
    </style:style>
    <style:style style:name="T1257" style:parent-style-name="Fonteparág.padrão" style:family="text">
      <style:text-properties fo:language="pt" fo:country="BR" style:language-asian="pt" style:country-asian="BR"/>
    </style:style>
    <style:style style:name="T1258" style:parent-style-name="Fonteparág.padrão" style:family="text">
      <style:text-properties fo:language="pt" fo:country="BR" style:language-complex="pt" style:country-complex="BR"/>
    </style:style>
    <style:style style:name="T1259" style:parent-style-name="Fonteparág.padrão" style:family="text">
      <style:text-properties fo:language="pt" fo:country="BR" style:language-complex="pt" style:country-complex="BR"/>
    </style:style>
    <style:style style:name="T1260" style:parent-style-name="Fonteparág.padrão" style:family="text">
      <style:text-properties fo:language="pt" fo:country="BR" style:language-complex="pt" style:country-complex="BR"/>
    </style:style>
    <style:style style:name="T1261" style:parent-style-name="Fonteparág.padrão" style:family="text">
      <style:text-properties fo:language="pt" fo:country="BR" style:language-complex="pt" style:country-complex="BR"/>
    </style:style>
    <style:style style:name="TableColumn1263" style:family="table-column">
      <style:table-column-properties style:column-width="6.9576in"/>
    </style:style>
    <style:style style:name="Table1262" style:family="table">
      <style:table-properties style:width="6.9576in" fo:margin-left="0.0277in" table:align="left"/>
    </style:style>
    <style:style style:name="TableRow1264" style:family="table-row">
      <style:table-row-properties style:min-row-height="2.4625in"/>
    </style:style>
    <style:style style:name="TableCell1265" style:family="table-cell">
      <style:table-cell-properties fo:border="none" style:writing-mode="lr-tb" fo:padding-top="0in" fo:padding-left="0in" fo:padding-bottom="0in" fo:padding-right="0in"/>
    </style:style>
    <style:style style:name="P1266" style:parent-style-name="Conteúdo" style:family="paragraph">
      <style:paragraph-properties fo:text-align="justify"/>
    </style:style>
    <style:style style:name="P1267" style:parent-style-name="Conteúdo" style:family="paragraph">
      <style:paragraph-properties fo:text-align="justify"/>
    </style:style>
    <style:style style:name="T1268" style:parent-style-name="Ref.denotaderodapé" style:family="text">
      <style:text-properties fo:language="pt" fo:country="BR"/>
    </style:style>
    <style:style style:name="T1269" style:parent-style-name="Fonteparág.padrão" style:family="text">
      <style:text-properties fo:font-weight="normal" style:font-weight-asian="normal" style:font-weight-complex="bold"/>
    </style:style>
    <style:style style:name="T1270" style:parent-style-name="Fonteparág.padrão" style:family="text">
      <style:text-properties fo:font-weight="normal" style:font-weight-asian="normal" style:font-weight-complex="bold"/>
    </style:style>
    <style:style style:name="T1271" style:parent-style-name="Fonteparág.padrão" style:family="text">
      <style:text-properties fo:font-weight="normal" style:font-weight-asian="normal" style:font-weight-complex="bold"/>
    </style:style>
    <style:style style:name="P1272" style:parent-style-name="Textodenotaderodapé" style:family="paragraph">
      <style:text-properties fo:language="pt" fo:country="BR"/>
    </style:style>
    <style:style style:name="T1273" style:parent-style-name="Ref.denotaderodapé" style:family="text">
      <style:text-properties fo:language="pt" fo:country="BR"/>
    </style:style>
    <style:style style:name="T1274" style:parent-style-name="Fonteparág.padrão" style:family="text">
      <style:text-properties fo:font-weight="normal" style:font-weight-asian="normal" style:font-weight-complex="bold"/>
    </style:style>
    <style:style style:name="T1275" style:parent-style-name="Fonteparág.padrão" style:family="text">
      <style:text-properties fo:font-weight="normal" style:font-weight-asian="normal" style:font-weight-complex="bold"/>
    </style:style>
    <style:style style:name="T1276" style:parent-style-name="Fonteparág.padrão" style:family="text">
      <style:text-properties fo:font-weight="normal" style:font-weight-asian="normal" style:font-weight-complex="bold"/>
    </style:style>
    <style:style style:name="P1277" style:parent-style-name="Textodenotaderodapé" style:family="paragraph">
      <style:text-properties fo:language="pt" fo:country="BR"/>
    </style:style>
    <style:style style:name="P1278" style:parent-style-name="Conteúdo" style:family="paragraph">
      <style:paragraph-properties fo:text-align="justify"/>
    </style:style>
    <style:style style:name="T1279" style:parent-style-name="Ref.denotaderodapé" style:family="text">
      <style:text-properties fo:language="pt" fo:country="BR"/>
    </style:style>
    <style:style style:name="T1280" style:parent-style-name="Fonteparág.padrão" style:family="text">
      <style:text-properties fo:font-weight="normal" style:font-weight-asian="normal" style:font-weight-complex="bold"/>
    </style:style>
    <style:style style:name="T1281" style:parent-style-name="Fonteparág.padrão" style:family="text">
      <style:text-properties fo:font-weight="normal" style:font-weight-asian="normal" fo:language="pt" fo:country="BR"/>
    </style:style>
    <style:style style:name="T1282" style:parent-style-name="Fonteparág.padrão" style:family="text">
      <style:text-properties fo:font-weight="normal" style:font-weight-asian="normal" fo:language="pt" fo:country="BR"/>
    </style:style>
    <style:style style:name="T1283" style:parent-style-name="Fonteparág.padrão" style:family="text">
      <style:text-properties fo:font-weight="normal" style:font-weight-asian="normal" style:font-weight-complex="bold"/>
    </style:style>
    <style:style style:name="P1284" style:parent-style-name="Conteúdo" style:family="paragraph">
      <style:paragraph-properties fo:text-align="justify"/>
    </style:style>
    <style:style style:name="P1285" style:parent-style-name="Conteúdo" style:family="paragraph">
      <style:paragraph-properties fo:text-align="justify"/>
    </style:style>
    <style:style style:name="T1286" style:parent-style-name="Fonteparág.padrão" style:family="text">
      <style:text-properties fo:language="pt" fo:country="BR" style:language-asian="pt" style:country-asian="BR"/>
    </style:style>
    <style:style style:name="P1287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88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89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90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91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92" style:parent-style-name="Normal" style:family="paragraph">
      <style:paragraph-properties fo:text-align="justify"/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 fo:language="pt" fo:country="BR"/>
    </style:style>
    <style:style style:name="P1293" style:parent-style-name="Conteúdo" style:family="paragraph">
      <style:paragraph-properties fo:text-align="justify"/>
    </style:style>
    <style:style style:name="P1294" style:parent-style-name="Conteúdo" style:family="paragraph">
      <style:paragraph-properties fo:text-align="justify"/>
    </style:style>
    <style:style style:name="P1295" style:parent-style-name="Conteúdo" style:family="paragraph">
      <style:paragraph-properties fo:text-align="justify"/>
      <style:text-properties fo:language="pt" fo:country="BR"/>
    </style:style>
    <style:style style:name="P1296" style:parent-style-name="Normal" style:family="paragraph">
      <style:paragraph-properties fo:margin-bottom="0.1388in"/>
      <style:text-properties fo:language="pt" fo:country="BR"/>
    </style:style>
    <style:style style:name="P1297" style:parent-style-name="Normal" style:family="paragraph">
      <style:paragraph-properties fo:margin-bottom="0.1388in"/>
      <style:text-properties fo:language="pt" fo:country="BR"/>
    </style:style>
    <style:style style:name="P1298" style:parent-style-name="Normal" style:family="paragraph">
      <style:paragraph-properties fo:margin-bottom="0.1388in"/>
      <style:text-properties fo:language="pt" fo:country="BR"/>
    </style:style>
    <style:style style:name="P1299" style:parent-style-name="Normal" style:family="paragraph">
      <style:paragraph-properties fo:margin-bottom="0.1388in"/>
      <style:text-properties fo:language="pt" fo:country="BR"/>
    </style:style>
    <style:style style:name="P1300" style:parent-style-name="Normal" style:family="paragraph">
      <style:paragraph-properties fo:margin-bottom="0.1388in"/>
      <style:text-properties fo:language="pt" fo:country="BR"/>
    </style:style>
    <style:style style:name="P1301" style:parent-style-name="Normal" style:family="paragraph">
      <style:paragraph-properties fo:margin-bottom="0.1388in"/>
      <style:text-properties fo:language="pt" fo:country="BR"/>
    </style:style>
    <style:style style:name="P1302" style:parent-style-name="Conteúdo" style:family="paragraph">
      <style:paragraph-properties fo:text-align="justify"/>
    </style:style>
    <style:style style:name="P1303" style:parent-style-name="Conteúdo" style:family="paragraph">
      <style:paragraph-properties fo:text-align="justify"/>
    </style:style>
    <style:style style:name="T1304" style:parent-style-name="Fonteparág.padrão" style:family="text">
      <style:text-properties fo:language="pt" fo:country="BR" style:language-asian="pt" style:country-asian="BR"/>
    </style:style>
    <style:style style:name="P1305" style:parent-style-name="Normal" style:family="paragraph">
      <style:paragraph-properties fo:text-align="center" fo:line-height="100%"/>
      <style:text-properties fo:font-size="15pt" style:font-size-asian="15pt" style:font-size-complex="15pt" fo:language="pt" fo:country="BR"/>
    </style:style>
    <style:style style:name="T1306" style:parent-style-name="Fonteparág.padrão" style:family="text">
      <style:text-properties fo:language="pt" fo:country="BR" style:language-asian="pt" style:country-asian="BR"/>
    </style:style>
    <style:style style:name="P1307" style:parent-style-name="Normal" style:family="paragraph">
      <style:paragraph-properties fo:margin-bottom="0.1388in"/>
    </style:style>
    <style:style style:name="T1308" style:parent-style-name="Fonteparág.padrão" style:family="text">
      <style:text-properties fo:language="pt" fo:country="BR" style:language-asian="pt" style:country-asian="BR"/>
    </style:style>
    <style:style style:name="P1309" style:parent-style-name="Normal" style:family="paragraph">
      <style:paragraph-properties fo:text-align="justify"/>
      <style:text-properties fo:language="pt" fo:country="BR"/>
    </style:style>
    <style:style style:name="P1310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1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6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18" style:parent-style-name="ParágrafodaLista" style:family="paragraph">
      <style:paragraph-properties fo:text-align="justify"/>
    </style:style>
    <style:style style:name="T1319" style:parent-style-name="Fonteparág.padrão" style:family="text">
      <style:text-properties fo:font-weight="normal" style:font-weight-asian="normal" style:font-weight-complex="bold" fo:language="pt" fo:country="BR"/>
    </style:style>
    <style:style style:name="T1320" style:parent-style-name="Fonteparág.padrão" style:family="text">
      <style:text-properties fo:font-weight="normal" style:font-weight-asian="normal" style:font-weight-complex="bold" fo:language="pt" fo:country="BR"/>
    </style:style>
    <style:style style:name="T1321" style:parent-style-name="Fonteparág.padrão" style:family="text">
      <style:text-properties fo:font-weight="normal" style:font-weight-asian="normal" style:font-weight-complex="bold" fo:language="pt" fo:country="BR"/>
    </style:style>
    <style:style style:name="T1322" style:parent-style-name="Fonteparág.padrão" style:family="text">
      <style:text-properties fo:font-weight="normal" style:font-weight-asian="normal" style:font-weight-complex="bold" fo:language="pt" fo:country="BR"/>
    </style:style>
    <style:style style:name="T1323" style:parent-style-name="Fonteparág.padrão" style:family="text">
      <style:text-properties fo:font-weight="normal" style:font-weight-asian="normal" style:font-weight-complex="bold" fo:language="pt" fo:country="BR"/>
    </style:style>
    <style:style style:name="T1324" style:parent-style-name="Fonteparág.padrão" style:family="text">
      <style:text-properties fo:font-weight="normal" style:font-weight-asian="normal" style:font-weight-complex="bold" fo:language="pt" fo:country="BR"/>
    </style:style>
    <style:style style:name="P1325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26" style:parent-style-name="Normal" style:family="paragraph">
      <style:paragraph-properties fo:margin-bottom="0.1388in"/>
      <style:text-properties fo:language="pt" fo:country="BR"/>
    </style:style>
    <style:style style:name="P1327" style:parent-style-name="Normal" style:family="paragraph">
      <style:paragraph-properties fo:margin-bottom="0.1388in"/>
      <style:text-properties fo:language="pt" fo:country="BR"/>
    </style:style>
    <style:style style:name="P1328" style:parent-style-name="Normal" style:family="paragraph">
      <style:paragraph-properties fo:break-before="page" fo:margin-bottom="0.1388in"/>
      <style:text-properties fo:language="pt" fo:country="BR"/>
    </style:style>
    <style:style style:name="P1329" style:parent-style-name="Normal" style:family="paragraph">
      <style:paragraph-properties fo:margin-bottom="0.1388in"/>
    </style:style>
    <style:style style:name="T1330" style:parent-style-name="Fonteparág.padrão" style:family="text">
      <style:text-properties fo:language="pt" fo:country="BR" style:language-asian="pt" style:country-asian="BR"/>
    </style:style>
    <style:style style:name="P1331" style:parent-style-name="Normal" style:family="paragraph">
      <style:paragraph-properties fo:text-align="justify"/>
      <style:text-properties fo:language="pt" fo:country="BR"/>
    </style:style>
    <style:style style:name="P1332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33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34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T1335" style:parent-style-name="Fonteparág.padrão" style:family="text">
      <style:text-properties fo:language="pt" fo:country="BR" style:language-asian="pt" style:country-asian="BR"/>
    </style:style>
    <style:style style:name="P1336" style:parent-style-name="Normal" style:family="paragraph">
      <style:paragraph-properties fo:text-align="justify"/>
      <style:text-properties fo:language="pt" fo:country="BR"/>
    </style:style>
    <style:style style:name="P1337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38" style:parent-style-name="ParágrafodaLista" style:family="paragraph">
      <style:paragraph-properties fo:text-align="justify"/>
      <style:text-properties style:font-weight-complex="bold"/>
    </style:style>
    <style:style style:name="P1339" style:parent-style-name="ParágrafodaLista" style:family="paragraph">
      <style:paragraph-properties fo:text-align="justify"/>
      <style:text-properties fo:font-weight="normal" style:font-weight-asian="normal" style:font-weight-complex="bold" fo:language="pt" fo:country="BR"/>
    </style:style>
    <style:style style:name="P1340" style:parent-style-name="Título1" style:family="paragraph">
      <style:paragraph-properties fo:break-before="page" fo:text-align="justify"/>
    </style:style>
    <style:style style:name="T1341" style:parent-style-name="Fonteparág.padrão" style:family="text">
      <style:text-properties fo:language="pt" fo:country="BR" style:language-complex="pt" style:country-complex="BR"/>
    </style:style>
    <style:style style:name="T1342" style:parent-style-name="Fonteparág.padrão" style:family="text">
      <style:text-properties fo:language="pt" fo:country="BR" style:language-complex="pt" style:country-complex="BR"/>
    </style:style>
    <style:style style:name="P1343" style:parent-style-name="Conteúdo" style:family="paragraph">
      <style:paragraph-properties fo:text-align="justify"/>
    </style:style>
    <style:style style:name="P1344" style:parent-style-name="Conteúdo" style:family="paragraph">
      <style:paragraph-properties fo:text-align="justify"/>
    </style:style>
    <style:style style:name="P1345" style:parent-style-name="Conteúdo" style:family="paragraph">
      <style:paragraph-properties fo:text-align="justify"/>
    </style:style>
    <style:style style:name="P1346" style:parent-style-name="Conteúdo" style:family="paragraph">
      <style:paragraph-properties fo:text-align="justify"/>
      <style:text-properties style:font-name-complex="Calibri" style:font-size-complex="14pt"/>
    </style:style>
    <style:style style:name="P1347" style:parent-style-name="Conteúdo" style:family="paragraph">
      <style:paragraph-properties fo:text-align="justify"/>
    </style:style>
    <style:style style:name="P1348" style:parent-style-name="Conteúdo" style:family="paragraph">
      <style:paragraph-properties fo:text-align="center"/>
    </style:style>
    <style:style style:name="P1349" style:parent-style-name="Conteúdo" style:family="paragraph">
      <style:paragraph-properties fo:text-align="center" fo:line-height="100%"/>
      <style:text-properties fo:font-weight="bold" style:font-weight-asian="bold" style:font-weight-complex="bold"/>
    </style:style>
    <style:style style:name="P1350" style:parent-style-name="Conteúdo" style:family="paragraph">
      <style:paragraph-properties fo:text-align="center" fo:line-height="100%"/>
      <style:text-properties fo:font-weight="bold" style:font-weight-asian="bold" style:font-weight-complex="bold"/>
    </style:style>
    <style:style style:name="P1351" style:parent-style-name="Conteúdo" style:family="paragraph">
      <style:paragraph-properties fo:text-align="center" fo:line-height="100%"/>
    </style:style>
    <style:style style:name="T1352" style:parent-style-name="Fonteparág.padrão" style:family="text">
      <style:text-properties fo:font-weight="bold" style:font-weight-asian="bold" style:font-weight-complex="bold"/>
    </style:style>
    <style:style style:name="P1353" style:parent-style-name="Conteúdo" style:family="paragraph">
      <style:paragraph-properties fo:text-align="center" fo:line-height="100%"/>
      <style:text-properties style:font-weight-complex="bold"/>
    </style:style>
    <style:style style:name="P1354" style:parent-style-name="Conteúdo" style:family="paragraph">
      <style:paragraph-properties fo:text-align="center" fo:line-height="100%"/>
      <style:text-properties style:font-name="Calibri" style:font-name-complex="Calibri" style:font-size-complex="14pt"/>
    </style:style>
    <style:style style:name="P1355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</style:style>
    <style:style style:name="T1356" style:parent-style-name="Fonteparág.padrão" style:family="text">
      <style:text-properties style:font-name="Calibri" style:font-name-complex="Calibri" style:font-weight-complex="bold" style:font-size-complex="14pt"/>
    </style:style>
    <style:style style:name="P1357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  <style:text-properties style:font-name="Calibri" style:font-name-complex="Calibri" fo:font-weight="normal" style:font-weight-asian="normal" style:font-weight-complex="bold" style:font-size-complex="14pt"/>
    </style:style>
    <style:style style:name="P1358" style:parent-style-name="Normal" style:family="paragraph">
      <style:paragraph-properties fo:text-align="center" fo:line-height="100%">
        <style:tab-stops>
          <style:tab-stop style:type="left" style:position="2.6694in"/>
        </style:tab-stops>
      </style:paragraph-properties>
      <style:text-properties style:font-name="Calibri" style:font-name-complex="Calibri" style:font-size-complex="14pt"/>
    </style:style>
    <style:style style:name="P1359" style:parent-style-name="Normal" style:family="paragraph">
      <style:paragraph-properties fo:text-align="center"/>
    </style:style>
    <style:style style:name="T1360" style:parent-style-name="Fonteparág.padrão" style:family="text">
      <style:text-properties style:font-name="Calibri" style:font-name-complex="Calibri" style:font-size-complex="14pt"/>
    </style:style>
    <style:style style:name="P1361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2" style:parent-style-name="Normal" style:family="paragraph">
      <style:paragraph-properties fo:text-align="center" fo:line-height="100%"/>
      <style:text-properties style:font-name="Calibri" style:font-name-complex="Calibri" style:font-size-complex="14pt"/>
    </style:style>
    <style:style style:name="P1363" style:parent-style-name="Normal" style:family="paragraph">
      <style:paragraph-properties fo:text-align="center"/>
      <style:text-properties style:font-name="Calibri" style:font-name-complex="Calibri" style:font-size-complex="14pt"/>
    </style:style>
    <style:style style:name="P1364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5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6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7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8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69" style:parent-style-name="Normal" style:family="paragraph">
      <style:paragraph-properties fo:text-align="center"/>
      <style:text-properties style:font-name="Calibri" style:font-name-complex="Calibri" fo:font-weight="normal" style:font-weight-asian="normal" style:font-weight-complex="bold" style:font-size-complex="14pt"/>
    </style:style>
    <style:style style:name="P1370" style:parent-style-name="Título1" style:family="paragraph">
      <style:paragraph-properties fo:text-align="justify"/>
    </style:style>
    <style:style style:name="T1371" style:parent-style-name="Fonteparág.padrão" style:family="text">
      <style:text-properties fo:language="pt" fo:country="BR" style:language-complex="pt" style:country-complex="BR"/>
    </style:style>
    <style:style style:name="P1372" style:parent-style-name="Conteúdo" style:family="paragraph">
      <style:paragraph-properties fo:text-align="justify"/>
    </style:style>
    <style:style style:name="P1373" style:parent-style-name="Conteúdo" style:family="paragraph">
      <style:paragraph-properties fo:text-align="justify"/>
    </style:style>
    <style:style style:name="T1374" style:parent-style-name="Fonteparág.padrão" style:family="text">
      <style:text-properties fo:font-weight="bold" style:font-weight-asian="bold" style:font-weight-complex="bold"/>
    </style:style>
    <style:style style:name="P1375" style:parent-style-name="Conteúdo" style:family="paragraph">
      <style:paragraph-properties fo:text-align="justify"/>
    </style:style>
    <style:style style:name="P1376" style:parent-style-name="Conteúdo" style:family="paragraph">
      <style:paragraph-properties fo:text-align="justify"/>
      <style:text-properties style:font-name="Calibri" style:font-name-complex="Calibri" style:font-size-complex="14pt"/>
    </style:style>
    <style:style style:name="P1377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</style:style>
    <style:style style:name="T1378" style:parent-style-name="Fonteparág.padrão" style:family="text">
      <style:text-properties style:font-name="Calibri" style:font-name-complex="Calibri" style:font-weight-complex="bold" style:font-size-complex="14pt"/>
    </style:style>
    <style:style style:name="P1379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  <style:text-properties style:font-name="Calibri" style:font-name-complex="Calibri" fo:font-weight="normal" style:font-weight-asian="normal" style:font-weight-complex="bold" style:font-size-complex="14pt"/>
    </style:style>
    <style:style style:name="P1380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  <style:text-properties style:font-name="Calibri" style:font-name-complex="Calibri" style:font-size-complex="14pt"/>
    </style:style>
    <style:style style:name="P1381" style:parent-style-name="Normal" style:family="paragraph">
      <style:paragraph-properties fo:text-align="center">
        <style:tab-stops>
          <style:tab-stop style:type="left" style:position="2.6694in"/>
        </style:tab-stops>
      </style:paragraph-properties>
      <style:text-properties style:font-name="Calibri" style:font-name-complex="Calibri" style:font-size-complex="14pt"/>
    </style:style>
    <style:style style:family="graphic" style:name="a95">
      <style:graphic-properties fo:wrap-option="wrap" fo:padding-top="0.05417in" fo:padding-bottom="0.05417in" fo:padding-left="1.27272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38">
      <style:graphic-properties fo:wrap-option="wrap" fo:padding-top="0.02364in" fo:padding-bottom="0.02364in" fo:padding-left="0.20207in" fo:padding-right="0.2020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39">
      <style:graphic-properties draw:fill="solid" draw:fill-color="#ffffff" draw:opacity="90%" draw:stroke="solid" svg:stroke-width="0.02778in" svg:stroke-color="#024f75" svg:stroke-opacity="100%"/>
    </style:style>
    <style:style style:family="graphic" style:name="a97">
      <style:graphic-properties draw:fill="bitmap" draw:fill-image-name="a96" style:repeat="stretch" draw:stroke="solid" svg:stroke-width="0.02778in" svg:stroke-color="#ffffff" svg:stroke-opacity="100%"/>
    </style:style>
    <style:style style:family="text" style:name="a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">
      <style:graphic-properties fo:wrap-option="wrap" fo:padding-top="0.05417in" fo:padding-bottom="0.05417in" fo:padding-left="0.05417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3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2">
      <style:graphic-properties draw:fill="bitmap" draw:fill-image-name="a181" style:repeat="stretch" draw:stroke="solid" svg:stroke-width="0.02778in" svg:stroke-color="#ffffff" svg:stroke-opacity="100%"/>
    </style:style>
    <style:style style:family="paragraph" style:name="a341">
      <style:paragraph-properties fo:line-height="90%" fo:text-align="left" style:tab-stop-distance="0.72917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">
      <style:graphic-properties/>
    </style:style>
    <style:style style:family="graphic" style:name="a342">
      <style:graphic-properties fo:wrap-option="wrap" fo:padding-top="0.02364in" fo:padding-bottom="0.02364in" fo:padding-left="0.20207in" fo:padding-right="0.2020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>
      <style:graphic-properties/>
    </style:style>
    <style:style style:family="graphic" style:name="a185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2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34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4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4">
      <style:graphic-properties draw:fill="bitmap" draw:fill-image-name="a203" style:repeat="stretch" draw:stroke="solid" svg:stroke-width="0.02778in" svg:stroke-color="#cbd0d6" svg:stroke-opacity="90%"/>
    </style:style>
    <style:style style:family="text" style:name="a205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text" style:name="a2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0" style:parent-style-name="Graphics">
      <style:graphic-properties fo:border="0.01042in solid #7bd7d0" fo:background-color="transparent" style:wrap="run-through" style:run-through="foreground" style:horizontal-rel="paragraph" style:vertical-rel="paragraph" style:horizontal-pos="from-left" style:vertical-pos="from-top"/>
    </style:style>
    <style:style style:family="paragraph" style:name="a192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93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352">
      <style:graphic-properties draw:fill="solid" draw:fill-color="#ffffff" draw:opacity="90%" draw:stroke="solid" svg:stroke-width="0.02778in" svg:stroke-color="#024f75" svg:stroke-opacity="100%"/>
    </style:style>
    <style:style style:family="text" style:name="a3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2222in" style:font-size-asian="0.22222in" style:font-size-complex="0.222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5">
      <style:graphic-properties draw:fill="bitmap" draw:fill-image-name="a194" style:repeat="stretch" draw:stroke="solid" svg:stroke-width="0.02778in" svg:stroke-color="#cbd0d6" svg:stroke-opacity="90%"/>
    </style:style>
    <style:style style:family="paragraph" style:name="a354">
      <style:paragraph-properties fo:line-height="90%" fo:text-align="left" style:tab-stop-distance="0.77778in" fo:margin-left="0in" fo:margin-right="0in" fo:text-indent="0in" fo:margin-top="0in" fo:margin-bottom="0.09722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5">
      <style:graphic-properties fo:wrap-option="wrap" fo:padding-top="0.0175in" fo:padding-bottom="0.0175in" fo:padding-left="0.19747in" fo:padding-right="0.1974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paragraph" style:name="a210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6">
      <style:graphic-properties draw:fill="solid" draw:fill-color="#ffffff" draw:opacity="90%" draw:stroke="solid" svg:stroke-width="0.02778in" svg:stroke-color="#024f75" svg:stroke-opacity="100%"/>
    </style:style>
    <style:style style:family="paragraph" style:name="a197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text" style:name="a3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2222in" style:font-size-asian="0.22222in" style:font-size-complex="0.222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paragraph" style:name="a358">
      <style:paragraph-properties fo:line-height="90%" fo:text-align="left" style:tab-stop-distance="0.77778in" fo:margin-left="0in" fo:margin-right="0in" fo:text-indent="0in" fo:margin-top="0in" fo:margin-bottom="0.09722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">
      <style:graphic-properties draw:fill="bitmap" draw:fill-image-name="a212" style:repeat="stretch" draw:stroke="solid" svg:stroke-width="0.02778in" svg:stroke-color="#cbd0d6" svg:stroke-opacity="90%"/>
    </style:style>
    <style:style style:family="graphic" style:name="a359">
      <style:graphic-properties fo:wrap-option="wrap" fo:padding-top="0.01778in" fo:padding-bottom="0.01778in" fo:padding-left="0.19775in" fo:padding-right="0.19775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214">
      <style:text-properties fo:font-variant="normal" fo:text-transform="none" fo:color="#0f0d29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0">
      <style:graphic-properties draw:fill="solid" draw:fill-color="#ffffff" draw:opacity="90%" draw:stroke="solid" svg:stroke-width="0.02778in" svg:stroke-color="#024f75" svg:stroke-opacity="100%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2222in" style:font-size-asian="0.22222in" style:font-size-complex="0.22222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90%" fo:text-align="left" style:tab-stop-distance="0.77778in" fo:margin-left="0in" fo:margin-right="0in" fo:text-indent="0in" fo:margin-top="0in" fo:margin-bottom="0.09722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3">
      <style:graphic-properties fo:wrap-option="wrap" fo:padding-top="0.01767in" fo:padding-bottom="0.01767in" fo:padding-left="0.19764in" fo:padding-right="0.1976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64">
      <style:graphic-properties/>
    </style:style>
    <style:style style:family="graphic" style:name="a36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20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36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222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8" style:parent-style-name="Graphics">
      <style:graphic-properties fo:border="0.01042in solid #a7e4e0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3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36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25">
      <style:graphic-properties draw:fill="bitmap" draw:fill-image-name="a224" style:repeat="stretch" draw:stroke="solid" svg:stroke-width="0.02778in" svg:stroke-color="#cbd0d6" svg:stroke-opacity="90%"/>
    </style:style>
    <style:style style:family="text" style:name="a226">
      <style:text-properties fo:font-variant="normal" fo:text-transform="none" fo:color="#0f0d29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solid" draw:fill-color="#ffffff" draw:opacity="90%" draw:stroke="solid" svg:stroke-width="0.02778in" svg:stroke-color="#024f75" svg:stroke-opacity="100%"/>
    </style:style>
    <style:style style:family="text" style:name="a3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90%" fo:text-align="left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2159in" fo:padding-bottom="0.02159in" fo:padding-left="0.20018in" fo:padding-right="0.20018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75">
      <style:graphic-properties draw:fill="solid" draw:fill-color="#ffffff" draw:opacity="90%" draw:stroke="solid" svg:stroke-width="0.02778in" svg:stroke-color="#024f75" svg:stroke-opacity="100%"/>
    </style:style>
    <style:style style:family="paragraph" style:name="a230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90%" fo:text-align="left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2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378">
      <style:graphic-properties fo:wrap-option="wrap" fo:padding-top="0.02081in" fo:padding-bottom="0.02081in" fo:padding-left="0.1994in" fo:padding-right="0.199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2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9">
      <style:graphic-properties draw:fill="solid" draw:fill-color="#ffffff" draw:opacity="90%" draw:stroke="solid" svg:stroke-width="0.02778in" svg:stroke-color="#024f75" svg:stroke-opacity="100%"/>
    </style:style>
    <style:style style:family="paragraph" style:name="a234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draw:fill="bitmap" draw:fill-image-name="a236" style:repeat="stretch" draw:stroke="solid" svg:stroke-width="0.02778in" svg:stroke-color="#cbd0d6" svg:stroke-opacity="90%"/>
    </style:style>
    <style:style style:family="text" style:name="a238">
      <style:text-properties fo:font-variant="normal" fo:text-transform="none" fo:color="#0f0d29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draw:fill="none" draw:stroke="solid" svg:stroke-width="0.02778in" svg:stroke-color="#013d5c" svg:stroke-opacity="100%"/>
    </style:style>
    <style:style style:family="text" style:name="a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.03889in" fo:padding-bottom="0.03889in" fo:padding-left="0.42739in" fo:padding-right="0.03889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ffffff" draw:opacity="100%" draw:stroke="solid" svg:stroke-width="0.02778in" svg:stroke-color="#024f75" svg:stroke-opacity="100%"/>
    </style:style>
    <style:style style:family="text" style:name="a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3889in" fo:padding-bottom="0.03889in" fo:padding-left="0.42739in" fo:padding-right="0.03889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8">
      <style:graphic-properties draw:fill="solid" draw:fill-color="#ffffff" draw:opacity="100%" draw:stroke="solid" svg:stroke-width="0.02778in" svg:stroke-color="#024f75" svg:stroke-opacity="100%"/>
    </style:style>
    <style:style style:family="text" style:name="a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7778in" style:font-size-asian="0.27778in" style:font-size-complex="0.277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90%" fo:text-align="left" style:tab-stop-distance="0.97222in" fo:margin-left="0in" fo:margin-right="0in" fo:text-indent="0in" fo:margin-top="0in" fo:margin-bottom="0.111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2">
      <style:graphic-properties fo:wrap-option="wrap" fo:padding-top="0.02094in" fo:padding-bottom="0.02094in" fo:padding-left="0.19953in" fo:padding-right="0.19953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83">
      <style:graphic-properties/>
    </style:style>
    <style:style style:family="graphic" style:name="a38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8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8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82a75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90%" fo:text-align="center" style:tab-stop-distance="0.63194in" fo:margin-left="0.125in" fo:margin-right="0in" fo:text-indent="-0.1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">
      <style:graphic-properties fo:wrap-option="wrap" fo:padding-top="0.07854in" fo:padding-bottom="0.01806in" fo:padding-left="0.04243in" fo:padding-right="0.04243in" draw:textarea-vertical-align="top" draw:textarea-horizontal-align="center" draw:fill="solid" draw:fill-color="#ffffff" draw:opacity="9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text" style:name="a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40278in" style:font-size-asian="0.40278in" style:font-size-complex="0.40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90%" fo:text-align="left" style:tab-stop-distance="1.40972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7">
      <style:graphic-properties fo:wrap-option="wrap" fo:padding-top="0in" fo:padding-bottom="0in" fo:padding-left="0.12083in" fo:padding-right="0.45239in" draw:textarea-vertical-align="middle" draw:textarea-horizontal-align="left" draw:fill="solid" draw:fill-color="#024f75" draw:opacity="100%" draw:stroke="solid" svg:stroke-width="0.02778in" svg:stroke-color="#024f75" svg:stroke-opacity="100%" draw:auto-grow-width="false" draw:auto-grow-height="false"/>
      <style:paragraph-properties style:font-independent-line-spacing="false" style:writing-mode="lr-tb"/>
    </style:style>
    <style:style style:family="paragraph" style:name="a101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">
      <style:graphic-properties draw:fill="bitmap" draw:fill-image-name="a248" style:repeat="stretch" draw:stroke="solid" svg:stroke-width="0.02778in" svg:stroke-color="#cbd0d6" svg:stroke-opacity="90%"/>
    </style:style>
    <style:style style:family="text" style:name="a1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fo:wrap-option="wrap" fo:padding-top="0.03889in" fo:padding-bottom="0.03889in" fo:padding-left="0.42739in" fo:padding-right="0.03889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2">
      <style:graphic-properties draw:fill="solid" draw:fill-color="#ffffff" draw:opacity="100%" draw:stroke="solid" svg:stroke-width="0.02778in" svg:stroke-color="#024f75" svg:stroke-opacity="100%"/>
    </style:style>
    <style:style style:family="text" style:name="a1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">
      <style:graphic-properties fo:wrap-option="wrap" fo:padding-top="0.03889in" fo:padding-bottom="0.03889in" fo:padding-left="0.42739in" fo:padding-right="0.03889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fo:wrap-option="wrap" fo:padding-top="0.05417in" fo:padding-bottom="0.05417in" fo:padding-left="1.27272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6">
      <style:graphic-properties draw:fill="solid" draw:fill-color="#ffffff" draw:opacity="100%" draw:stroke="solid" svg:stroke-width="0.02778in" svg:stroke-color="#024f75" svg:stroke-opacity="100%"/>
    </style:style>
    <style:style style:family="graphic" style:name="a27">
      <style:graphic-properties/>
    </style:style>
    <style:style style:family="graphic" style:name="a28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border="0.01042in none" fo:padding-top="0.05in" fo:padding-bottom="0.05in" fo:padding-left="0.1in" fo:padding-right="0.1in" fo:background-color="#d3f2e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5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51" style:parent-style-name="Graphics">
      <style:graphic-properties fo:border="none" fo:background-color="transparent" style:wrap="run-through" style:run-through="foreground" style:horizontal-rel="paragraph" style:vertical-rel="paragraph" style:shadow="0in 0.05556in 0pc #d3f2ef" style:horizontal-pos="from-left" style:vertical-pos="from-top"/>
    </style:style>
    <style:style style:family="graphic" style:name="a25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3" style:parent-style-name="Graphics">
      <style:graphic-properties fo:border="0.01042in solid #34aba2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5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5">
      <style:graphic-properties draw:fill="solid" draw:fill-color="#ffffff" draw:opacity="90%" draw:stroke="solid" svg:stroke-width="0.02778in" svg:stroke-color="#024f75" svg:stroke-opacity="100%"/>
    </style:style>
    <style:style style:family="text" style:name="a2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9167in" style:font-size-asian="0.29167in" style:font-size-complex="0.291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90%" fo:text-align="left" style:tab-stop-distance="1.02083in" fo:margin-left="0in" fo:margin-right="0in" fo:text-indent="0in" fo:margin-top="0in" fo:margin-bottom="0.125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draw:fill="bitmap" draw:fill-image-name="a110" style:repeat="stretch" draw:stroke="solid" svg:stroke-width="0.02778in" svg:stroke-color="#ffffff" svg:stroke-opacity="100%"/>
    </style:style>
    <style:style style:family="graphic" style:name="a258">
      <style:graphic-properties fo:wrap-option="wrap" fo:padding-top="0.03309in" fo:padding-bottom="0.03309in" fo:padding-left="0.21362in" fo:padding-right="0.21362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12">
      <style:graphic-properties/>
    </style:style>
    <style:style style:family="graphic" style:name="a259">
      <style:graphic-properties draw:fill="solid" draw:fill-color="#ffffff" draw:opacity="90%" draw:stroke="solid" svg:stroke-width="0.02778in" svg:stroke-color="#024f75" svg:stroke-opacity="100%"/>
    </style:style>
    <style:style style:family="text" style:name="a1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0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paragraph" style:name="a114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text" style:name="a1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">
      <style:graphic-properties draw:fill="solid" draw:fill-color="#d3f2ef" draw:opacity="100%" draw:stroke="none"/>
    </style:style>
    <style:style style:family="paragraph" style:name="a116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17914in" fo:padding-bottom="0.17914in" fo:padding-left="0.17914in" fo:padding-right="0.17914in" draw:textarea-vertical-align="middle" draw:textarea-horizontal-align="center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38889in" style:font-size-asian="0.38889in" style:font-size-complex="0.38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90%" fo:text-align="center" style:tab-stop-distance="1.36111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9167in" style:font-size-asian="0.29167in" style:font-size-complex="0.291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1.02083in" fo:margin-left="0in" fo:margin-right="0in" fo:text-indent="0in" fo:margin-top="0in" fo:margin-bottom="0.125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2">
      <style:graphic-properties fo:wrap-option="wrap" fo:padding-top="0.03309in" fo:padding-bottom="0.03309in" fo:padding-left="0.21362in" fo:padding-right="0.21362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63">
      <style:graphic-properties/>
    </style:style>
    <style:style style:family="graphic" style:name="a26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20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7" style:parent-style-name="Graphics">
      <style:graphic-properties fo:border="0.01042in solid #7bd7d0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21">
      <style:graphic-properties fo:wrap-option="wrap" fo:padding-top="0.04583in" fo:padding-bottom="0.04583in" fo:padding-left="0.73022in" fo:padding-right="0.08556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6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9">
      <style:graphic-properties draw:fill="solid" draw:fill-color="#ffffff" draw:opacity="90%" draw:stroke="solid" svg:stroke-width="0.02778in" svg:stroke-color="#024f75" svg:stroke-opacity="100%"/>
    </style:style>
    <style:style style:family="graphic" style:name="a123">
      <style:graphic-properties draw:fill="bitmap" draw:fill-image-name="a122" style:repeat="stretch" draw:stroke="solid" svg:stroke-width="0.02778in" svg:stroke-color="#ffffff" svg:stroke-opacity="100%"/>
    </style:style>
    <style:style style:family="text" style:name="a1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0">
      <style:graphic-properties fo:wrap-option="wrap" fo:padding-top="0.10104in" fo:padding-bottom="0.10104in" fo:padding-left="0.10104in" fo:padding-right="0.10104in" draw:textarea-vertical-align="middle" draw:textarea-horizontal-align="center" draw:fill="solid" draw:fill-color="#aab2bd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125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.17914in" fo:padding-bottom="0.17914in" fo:padding-left="0.17914in" fo:padding-right="0.17914in" draw:textarea-vertical-align="middle" draw:textarea-horizontal-align="center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38889in" style:font-size-asian="0.38889in" style:font-size-complex="0.38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90%" fo:text-align="center" style:tab-stop-distance="1.36111in" fo:margin-left="0in" fo:margin-right="0in" fo:text-indent="0in" fo:margin-top="0in" fo:margin-bottom="0.16667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fo:wrap-option="wrap" fo:padding-top="0.10104in" fo:padding-bottom="0.10104in" fo:padding-left="0.10104in" fo:padding-right="0.10104in" draw:textarea-vertical-align="middle" draw:textarea-horizontal-align="center" draw:fill="solid" draw:fill-color="#aab2bd" draw:opacity="100%" draw:stroke="none" draw:auto-grow-width="false" draw:auto-grow-height="false"/>
      <style:paragraph-properties style:font-independent-line-spacing="false" style:writing-mode="lr-tb"/>
    </style:style>
    <style:style style:family="text" style:name="a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2">
      <style:graphic-properties fo:wrap-option="wrap" fo:padding-top="0.02206in" fo:padding-bottom="0.02206in" fo:padding-left="0.20148in" fo:padding-right="0.20148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73">
      <style:graphic-properties draw:fill="solid" draw:fill-color="#ffffff" draw:opacity="90%" draw:stroke="solid" svg:stroke-width="0.02778in" svg:stroke-color="#024f75" svg:stroke-opacity="100%"/>
    </style:style>
    <style:style style:family="text" style:name="a2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">
      <style:graphic-properties fo:wrap-option="wrap" fo:padding-top="0.02206in" fo:padding-bottom="0.02206in" fo:padding-left="0.20148in" fo:padding-right="0.20148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1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77">
      <style:graphic-properties draw:fill="solid" draw:fill-color="#ffffff" draw:opacity="90%" draw:stroke="solid" svg:stroke-width="0.02778in" svg:stroke-color="#024f75" svg:stroke-opacity="100%"/>
    </style:style>
    <style:style style:family="paragraph" style:name="a131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9444in" style:font-size-asian="0.19444in" style:font-size-complex="0.19444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2">
      <style:graphic-properties fo:wrap-option="wrap" fo:padding-top="0.04583in" fo:padding-bottom="0.04583in" fo:padding-left="0.73022in" fo:padding-right="0.08556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paragraph" style:name="a279">
      <style:paragraph-properties fo:line-height="90%" fo:text-align="left" style:tab-stop-distance="0.68056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draw:fill="bitmap" draw:fill-image-name="a133" style:repeat="stretch" draw:stroke="solid" svg:stroke-width="0.02778in" svg:stroke-color="#ffffff" svg:stroke-opacity="100%"/>
    </style:style>
    <style:style style:family="paragraph" style:name="a50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90%" fo:text-align="center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">
      <style:graphic-properties fo:wrap-option="wrap" fo:padding-top="0.17914in" fo:padding-bottom="0.17914in" fo:padding-left="0.17914in" fo:padding-right="0.17914in" draw:textarea-vertical-align="middle" draw:textarea-horizontal-align="center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paragraph" style:name="a138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33333in" style:font-size-asian="0.33333in" style:font-size-complex="0.333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90%" fo:text-align="center" style:tab-stop-distance="1.16667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13256in" fo:padding-bottom="0.13256in" fo:padding-left="0.08529in" fo:padding-right="0.08529in" draw:textarea-vertical-align="middle" draw:textarea-horizontal-align="center" draw:fill="solid" draw:fill-color="#aab2bd" draw:opacity="100%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8">
      <style:paragraph-properties fo:line-height="90%" fo:text-align="center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17775in" fo:padding-bottom="0.17775in" fo:padding-left="0.17775in" fo:padding-right="0.17775in" draw:textarea-vertical-align="middle" draw:textarea-horizontal-align="center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80">
      <style:graphic-properties fo:wrap-option="wrap" fo:padding-top="0.02206in" fo:padding-bottom="0.02206in" fo:padding-left="0.20148in" fo:padding-right="0.20148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81">
      <style:graphic-properties/>
    </style:style>
    <style:style style:family="graphic" style:name="a28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6" style:parent-style-name="Graphics">
      <style:graphic-properties fo:border="0.01042in solid #7bd7d0" fo:background-color="transparent" style:wrap="run-through" style:run-through="foreground" style:horizontal-rel="paragraph" style:vertical-rel="paragraph" style:horizontal-pos="from-left" style:vertical-pos="from-top"/>
    </style:style>
    <style:style style:family="paragraph" style:name="a140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00">
      <style:graphic-properties draw:fill="solid" draw:fill-color="#ffffff" draw:opacity="90%" draw:stroke="solid" svg:stroke-width="0.02778in" svg:stroke-color="#024f75" svg:stroke-opacity="100%"/>
    </style:style>
    <style:style style:family="text" style:name="a1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5278in" style:font-size-asian="0.15278in" style:font-size-complex="0.15278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8">
      <style:graphic-properties draw:fill="solid" draw:fill-color="#ffffff" draw:opacity="90%" draw:stroke="solid" svg:stroke-width="0.02778in" svg:stroke-color="#024f75" svg:stroke-opacity="100%"/>
    </style:style>
    <style:style style:family="text" style:name="a3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90%" fo:text-align="left" style:tab-stop-distance="0.53472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.04583in" fo:padding-bottom="0.04583in" fo:padding-left="0.73022in" fo:padding-right="0.08556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60">
      <style:graphic-properties/>
    </style:style>
    <style:style style:family="graphic" style:name="a303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6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04">
      <style:graphic-properties draw:fill="solid" draw:fill-color="#ffffff" draw:opacity="90%" draw:stroke="solid" svg:stroke-width="0.02778in" svg:stroke-color="#024f75" svg:stroke-opacity="100%"/>
    </style:style>
    <style:style style:family="graphic" style:name="a145">
      <style:graphic-properties draw:fill="bitmap" draw:fill-image-name="a144" style:repeat="stretch" draw:stroke="solid" svg:stroke-width="0.02778in" svg:stroke-color="#ffffff" svg:stroke-opacity="100%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">
      <style:graphic-properties/>
    </style:style>
    <style:style style:family="paragraph" style:name="a63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07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1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5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8">
      <style:graphic-properties draw:fill="solid" draw:fill-color="#ffffff" draw:opacity="90%" draw:stroke="solid" svg:stroke-width="0.02778in" svg:stroke-color="#024f75" svg:stroke-opacity="100%"/>
    </style:style>
    <style:style style:family="paragraph" style:name="a149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1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92">
      <style:graphic-properties draw:fill="solid" draw:fill-color="#ffffff" draw:opacity="90%" draw:stroke="solid" svg:stroke-width="0.02778in" svg:stroke-color="#024f75" svg:stroke-opacity="100%"/>
    </style:style>
    <style:style style:family="text" style:name="a2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96">
      <style:graphic-properties draw:fill="solid" draw:fill-color="#ffffff" draw:opacity="90%" draw:stroke="solid" svg:stroke-width="0.02778in" svg:stroke-color="#024f75" svg:stroke-opacity="100%"/>
    </style:style>
    <style:style style:family="text" style:name="a1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1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paragraph" style:name="a298">
      <style:paragraph-properties fo:line-height="90%" fo:text-align="left" style:tab-stop-distance="0.58333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2">
      <style:graphic-properties/>
    </style:style>
    <style:style style:family="graphic" style:name="a153">
      <style:graphic-properties fo:wrap-option="wrap" fo:padding-top="0.05417in" fo:padding-bottom="0.05417in" fo:padding-left="0.05417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299">
      <style:graphic-properties fo:wrap-option="wrap" fo:padding-top="0.01891in" fo:padding-bottom="0.01891in" fo:padding-left="0.19734in" fo:padding-right="0.19734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0">
      <style:graphic-properties fo:wrap-option="wrap" fo:padding-top="0.05417in" fo:padding-bottom="0.05417in" fo:padding-left="1.27272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draw:fill="bitmap" draw:fill-image-name="a154" style:repeat="stretch" draw:stroke="solid" svg:stroke-width="0.02778in" svg:stroke-color="#ffffff" svg:stroke-opacity="100%"/>
    </style:style>
    <style:style style:family="graphic" style:name="a31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2">
      <style:graphic-properties draw:fill="bitmap" draw:fill-image-name="a71" style:repeat="stretch" draw:stroke="solid" svg:stroke-width="0.02778in" svg:stroke-color="#ffffff" svg:stroke-opacity="100%"/>
    </style:style>
    <style:style style:family="graphic" style:name="a31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1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1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57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1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paragraph" style:name="a159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3f2e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0" style:parent-style-name="Graphics">
      <style:graphic-properties fo:border="0.01042in solid #7bd7d0" fo:background-color="transparent" style:wrap="run-through" style:run-through="foreground" style:horizontal-rel="paragraph" style:vertical-rel="paragraph" style:horizontal-pos="from-left" style:vertical-pos="from-top"/>
    </style:style>
    <style:style style:family="paragraph" style:name="a162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7bd7d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22">
      <style:graphic-properties draw:fill="solid" draw:fill-color="#ffffff" draw:opacity="90%" draw:stroke="solid" svg:stroke-width="0.02778in" svg:stroke-color="#024f75" svg:stroke-opacity="100%"/>
    </style:style>
    <style:style style:family="graphic" style:name="a164">
      <style:graphic-properties fo:wrap-option="wrap" fo:padding-top="0.05417in" fo:padding-bottom="0.05417in" fo:padding-left="0.05417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3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P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">
      <style:graphic-properties fo:wrap-option="wrap" fo:padding-top="0.05417in" fo:padding-bottom="0.05417in" fo:padding-left="1.27272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3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">
      <style:graphic-properties draw:fill="bitmap" draw:fill-image-name="a165" style:repeat="stretch" draw:stroke="solid" svg:stroke-width="0.02778in" svg:stroke-color="#ffffff" svg:stroke-opacity="100%"/>
    </style:style>
    <style:style style:family="paragraph" style:name="a325">
      <style:paragraph-properties fo:line-height="90%" fo:text-align="left" style:tab-stop-distance="0.72917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draw:fill="bitmap" draw:fill-image-name="a82" style:repeat="stretch" draw:stroke="solid" svg:stroke-width="0.02778in" svg:stroke-color="#ffffff" svg:stroke-opacity="100%"/>
    </style:style>
    <style:style style:family="graphic" style:name="a326">
      <style:graphic-properties fo:wrap-option="wrap" fo:padding-top="0.02364in" fo:padding-bottom="0.02364in" fo:padding-left="0.20207in" fo:padding-right="0.2020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1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27">
      <style:graphic-properties draw:fill="solid" draw:fill-color="#ffffff" draw:opacity="90%" draw:stroke="solid" svg:stroke-width="0.02778in" svg:stroke-color="#024f75" svg:stroke-opacity="100%"/>
    </style:style>
    <style:style style:family="paragraph" style:name="a168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90%" fo:text-align="left" style:tab-stop-distance="0.72917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" style:parent-style-name="Graphics">
      <style:graphic-properties fo:border="none" fo:background-color="transparent" style:wrap="run-through" style:run-through="background" style:horizontal-rel="paragraph" style:vertical-rel="page" style:horizontal-pos="from-left" style:vertical-pos="from-top"/>
    </style:style>
    <style:style style:family="graphic" style:name="a2">
      <style:graphic-properties style:wrap="run-through" style:run-through="background" draw:fill="solid" draw:fill-color="#d3f2ef" draw:opacity="100%" draw:stroke="none" style:horizontal-rel="paragraph" style:vertical-rel="page" style:horizontal-pos="from-left" style:vertical-pos="from-top"/>
    </style:style>
    <style:style style:family="graphic" style:name="a3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draw:auto-grow-width="false" draw:auto-grow-height="false"/>
      <style:paragraph-properties style:font-independent-line-spacing="true" style:writing-mode="lr-tb"/>
    </style:style>
    <style:style style:family="graphic" style:name="a4">
      <style:graphic-properties draw:fill="none" draw:stroke="solid" svg:stroke-width="0.04167in" svg:stroke-color="#082a75" svg:stroke-opacity="100%"/>
    </style:style>
    <style:style style:family="graphic" style:name="a5">
      <style:graphic-properties draw:fill="none" draw:stroke="solid" svg:stroke-width="0.04167in" svg:stroke-color="#082a75" svg:stroke-opacity="100%"/>
    </style:style>
    <style:style style:family="graphic" style:name="a6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background" draw:fill="solid" draw:fill-color="#34aba2" draw:opacity="100%" draw:stroke="none" style:horizontal-rel="paragraph" style:vertical-rel="page" style:horizontal-pos="from-left" style:vertical-pos="from-top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d3f2ef" draw:textarea-vertical-align="middle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paragraph" style:name="a170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0">
      <style:graphic-properties fo:wrap-option="wrap" fo:padding-top="0.02364in" fo:padding-bottom="0.02364in" fo:padding-left="0.20207in" fo:padding-right="0.2020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172">
      <style:graphic-properties fo:wrap-option="wrap" fo:padding-top="0.05417in" fo:padding-bottom="0.05417in" fo:padding-left="0.05417in" fo:padding-right="0.05417in" draw:textarea-vertical-align="top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graphic" style:name="a331">
      <style:graphic-properties draw:fill="solid" draw:fill-color="#ffffff" draw:opacity="90%" draw:stroke="solid" svg:stroke-width="0.02778in" svg:stroke-color="#024f75" svg:stroke-opacity="100%"/>
    </style:style>
    <style:style style:family="text" style:name="a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90%" fo:text-align="left" style:tab-stop-distance="0.72917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">
      <style:graphic-properties draw:fill="bitmap" draw:fill-image-name="a173" style:repeat="stretch" draw:stroke="solid" svg:stroke-width="0.02778in" svg:stroke-color="#ffffff" svg:stroke-opacity="100%"/>
    </style:style>
    <style:style style:family="text" style:name="a1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8056in" style:font-size-asian="0.18056in" style:font-size-complex="0.18056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34">
      <style:graphic-properties fo:wrap-option="wrap" fo:padding-top="0.02364in" fo:padding-bottom="0.02364in" fo:padding-left="0.20207in" fo:padding-right="0.20207in" draw:textarea-vertical-align="middle" draw:textarea-horizontal-align="left" draw:fill="solid" draw:fill-color="#024f75" draw:opacity="100%" draw:stroke="solid" svg:stroke-width="0.02778in" svg:stroke-color="#ffffff" svg:stroke-opacity="100%" draw:auto-grow-width="false" draw:auto-grow-height="false"/>
      <style:paragraph-properties style:font-independent-line-spacing="false" style:writing-mode="lr-tb"/>
    </style:style>
    <style:style style:family="text" style:name="a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5">
      <style:graphic-properties draw:fill="solid" draw:fill-color="#ffffff" draw:opacity="90%" draw:stroke="solid" svg:stroke-width="0.02778in" svg:stroke-color="#024f75" svg:stroke-opacity="100%"/>
    </style:style>
    <style:style style:family="paragraph" style:name="a176">
      <style:paragraph-properties fo:line-height="90%" fo:text-align="left" style:tab-stop-distance="0.63194in" fo:margin-left="0in" fo:margin-right="0in" fo:text-indent="0in" fo:margin-top="0in" fo:margin-bottom="0.06944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20833in" style:font-size-asian="0.20833in" style:font-size-complex="0.20833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" style:font-family-complex="" fo:font-size="0.13889in" style:font-size-asian="0.13889in" style:font-size-complex="0.13889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90%" fo:text-align="left" style:tab-stop-distance="0.48611in" fo:margin-left="0.0625in" fo:margin-right="0in" fo:text-indent="-0.0625in" fo:margin-top="0in" fo:margin-bottom="0.027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7">
      <style:paragraph-properties fo:line-height="90%" fo:text-align="left" style:tab-stop-distance="0.72917in" fo:margin-left="0in" fo:margin-right="0in" fo:text-indent="0in" fo:margin-top="0in" fo:margin-bottom="0.08333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7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102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28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198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105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108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66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16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69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19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189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91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40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94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43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207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179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160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231">
      <text:list-level-style-bullet text:level="1" text:bullet-char="•">
        <style:list-level-properties text:space-before="0in" text:min-label-width="0.125in"/>
        <style:text-properties fo:font-size="100%"/>
      </text:list-level-style-bullet>
      <text:list-level-style-bullet text:level="2" text:bullet-char="•">
        <style:list-level-properties text:space-before="0in" text:min-label-width="0.125in"/>
        <style:text-properties fo:font-size="100%"/>
      </text:list-level-style-bullet>
      <text:list-level-style-bullet text:level="3" text:bullet-char="•">
        <style:list-level-properties text:space-before="0in" text:min-label-width="0.125in"/>
        <style:text-properties fo:font-size="100%"/>
      </text:list-level-style-bullet>
      <text:list-level-style-bullet text:level="4" text:bullet-char="•">
        <style:list-level-properties text:space-before="0in" text:min-label-width="0.125in"/>
        <style:text-properties fo:font-size="100%"/>
      </text:list-level-style-bullet>
      <text:list-level-style-bullet text:level="5" text:bullet-char="•">
        <style:list-level-properties text:space-before="0in" text:min-label-width="0.125in"/>
        <style:text-properties fo:font-size="100%"/>
      </text:list-level-style-bullet>
      <text:list-level-style-bullet text:level="6" text:bullet-char="•">
        <style:list-level-properties text:space-before="0in" text:min-label-width="0.125in"/>
        <style:text-properties fo:font-size="100%"/>
      </text:list-level-style-bullet>
      <text:list-level-style-bullet text:level="7" text:bullet-char="•">
        <style:list-level-properties text:space-before="0in" text:min-label-width="0.125in"/>
        <style:text-properties fo:font-size="100%"/>
      </text:list-level-style-bullet>
      <text:list-level-style-bullet text:level="8" text:bullet-char="•">
        <style:list-level-properties text:space-before="0in" text:min-label-width="0.125in"/>
        <style:text-properties fo:font-size="100%"/>
      </text:list-level-style-bullet>
      <text:list-level-style-bullet text:level="9" text:bullet-char="•">
        <style:list-level-properties text:space-before="0in" text:min-label-width="0.125in"/>
        <style:text-properties fo:font-size="100%"/>
      </text:list-level-style-bullet>
    </text:list-style>
    <text:list-style style:name="a163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88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  <text:list-style style:name="a152">
      <text:list-level-style-bullet text:level="1" text:bullet-char="•">
        <style:list-level-properties text:space-before="0in" text:min-label-width="0.0625in"/>
        <style:text-properties fo:font-size="100%"/>
      </text:list-level-style-bullet>
      <text:list-level-style-bullet text:level="2" text:bullet-char="•">
        <style:list-level-properties text:space-before="0in" text:min-label-width="0.0625in"/>
        <style:text-properties fo:font-size="100%"/>
      </text:list-level-style-bullet>
      <text:list-level-style-bullet text:level="3" text:bullet-char="•">
        <style:list-level-properties text:space-before="0in" text:min-label-width="0.0625in"/>
        <style:text-properties fo:font-size="100%"/>
      </text:list-level-style-bullet>
      <text:list-level-style-bullet text:level="4" text:bullet-char="•">
        <style:list-level-properties text:space-before="0in" text:min-label-width="0.0625in"/>
        <style:text-properties fo:font-size="100%"/>
      </text:list-level-style-bullet>
      <text:list-level-style-bullet text:level="5" text:bullet-char="•">
        <style:list-level-properties text:space-before="0in" text:min-label-width="0.0625in"/>
        <style:text-properties fo:font-size="100%"/>
      </text:list-level-style-bullet>
      <text:list-level-style-bullet text:level="6" text:bullet-char="•">
        <style:list-level-properties text:space-before="0in" text:min-label-width="0.0625in"/>
        <style:text-properties fo:font-size="100%"/>
      </text:list-level-style-bullet>
      <text:list-level-style-bullet text:level="7" text:bullet-char="•">
        <style:list-level-properties text:space-before="0in" text:min-label-width="0.0625in"/>
        <style:text-properties fo:font-size="100%"/>
      </text:list-level-style-bullet>
      <text:list-level-style-bullet text:level="8" text:bullet-char="•">
        <style:list-level-properties text:space-before="0in" text:min-label-width="0.0625in"/>
        <style:text-properties fo:font-size="100%"/>
      </text:list-level-style-bullet>
      <text:list-level-style-bullet text:level="9" text:bullet-char="•">
        <style:list-level-properties text:space-before="0in" text:min-label-width="0.0625in"/>
        <style:text-properties fo:font-size="100%"/>
      </text:list-level-style-bullet>
    </text:list-style>
  </office:automatic-styles>
  <office:body>
    <office:text text:use-soft-page-breaks="true">
      <text:p text:style-name="P1"><text:span text:style-name="T13"><draw:frame draw:z-index="251658240" draw:style-name="a1" draw:name="Imagem 1" text:anchor-type="paragraph" svg:x="-0.81667in" svg:y="1.26389in" svg:width="8.4875in" svg:height="4.75972in" style:rel-width="scale" style:rel-height="scale"><draw:image xlink:href="media/image1.jpg" xlink:type="simple" xlink:show="embed" xlink:actuate="onLoad"/><svg:title/><svg:desc/></draw:frame></text:span><text:span text:style-name="T14"><draw:custom-shape svg:x="-0.22143in" svg:y="1.02597in" svg:width="4.30764in" svg:height="9.46736in" draw:z-index="251660288" draw:id="id1" draw:style-name="a2" draw:name="Retângulo 3" text:anchor-type="paragraph"><svg:title/><svg:desc>retângulo branco para o texto na capa</svg:desc><draw:enhanced-geometry draw:type="non-primitive" svg:viewBox="0 0 21600 21600" draw:enhanced-path="M 0 0 L 21600 0 21600 21600 0 21600 Z N"/></draw:custom-shape></text:span></text:p>
      <table:table table:style-name="Table15">
        <table:table-columns>
          <table:table-column table:style-name="TableColumn16"/>
        </table:table-columns>
        <table:table-row table:style-name="TableRow17">
          <table:table-cell table:style-name="TableCell18">
            <text:p text:style-name="Normal"><text:span text:style-name="T19"><draw:frame draw:id="id2" draw:style-name="a3" draw:name="Caixa de Texto 8" text:anchor-type="as-char" svg:x="0in" svg:y="0in" svg:width="3.85903in" svg:height="2.29167in" style:rel-width="scale" style:rel-height="scale"><draw:text-box><text:p text:style-name="P20"><text:span text:style-name="T21">Plano Operativo Anual do Controle Interno - POACI</text:span></text:p><text:p text:style-name="P22"><text:span text:style-name="T23">20</text:span><text:span text:style-name="T24">26</text:span></text:p></draw:text-box><svg:title/><svg:desc/></draw:frame></text:span></text:p>
            <text:p text:style-name="Normal"><text:span text:style-name="T25"><draw:connector draw:type="line" svg:x1="0in" svg:y1="0in" svg:x2="1.52083in" svg:y2="0in" draw:id="id3" draw:style-name="a4" draw:name="Conector Reto 5" text:anchor-type="as-char"><svg:title/><svg:desc>divisor de texto</svg:desc></draw:connector></text:span></text:p>
          </table:table-cell>
        </table:table-row>
        <table:table-row table:style-name="TableRow26"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Normal"><text:span text:style-name="T31">Prefeitura de São Bernardo do Campo</text:span></text:p>
            <text:p text:style-name="Normal"><text:span text:style-name="T32"><draw:connector draw:type="line" svg:x1="0in" svg:y1="0in" svg:x2="1.63333in" svg:y2="0in" draw:id="id4" draw:style-name="a5" draw:name="Conector Reto 6" text:anchor-type="as-char"><svg:title/><svg:desc>divisor de texto</svg:desc></draw:connector></text:span></text:p>
            <text:p text:style-name="P33"/>
            <text:p text:style-name="P34"/>
            <text:p text:style-name="Normal"><text:span text:style-name="T35">Controladoria-Geral do Município</text:span></text:p>
            <text:p text:style-name="P36"/>
          </table:table-cell>
        </table:table-row>
      </table:table>
      <text:p text:style-name="P37"><text:span text:style-name="T38"><draw:frame draw:z-index="251661312" draw:style-name="a6" draw:name="Elemento gráfico 201" text:anchor-type="paragraph" svg:x="5.91873in" svg:y="8.47292in" svg:width="0.60858in" svg:height="0.70417in" style:rel-width="scale" style:rel-height="scale"><draw:image xlink:href="media/image2.png" xlink:type="simple" xlink:show="embed" xlink:actuate="onLoad"/><svg:title/><svg:desc/></draw:frame></text:span><text:span text:style-name="T39"><draw:custom-shape svg:x="-0.81528in" svg:y="7.29167in" svg:width="8.4875in" svg:height="4.39583in" draw:z-index="251659264" draw:id="id5" draw:style-name="a7" draw:name="Retângulo 2" text:anchor-type="paragraph"><svg:title/><svg:desc>retângulo colorido</svg:desc><draw:enhanced-geometry draw:type="non-primitive" svg:viewBox="0 0 21600 21600" draw:enhanced-path="M 0 0 L 21600 0 21600 21600 0 21600 Z N"/></draw:custom-shape></text:span></text:p>
      <text:soft-page-break/>
      <text:h text:style-name="P40" text:outline-level="1">Plano Operativo Anual do Controle Interno<text:s/>–<text:s/>POACI</text:h>
      <table:table table:style-name="Table41">
        <table:table-columns>
          <table:table-column table:style-name="TableColumn42"/>
        </table:table-columns>
        <table:table-row table:style-name="TableRow43">
          <table:table-cell table:style-name="TableCell44">
            <text:p text:style-name="P45"/>
            <text:p text:style-name="P46">Considerando as atribuições desta Unidade de Controle delineadas pelos artigos 31 a 40 da Lei Municipal nº 7.367/2025,<text:s/>obedecendo<text:s/>às disposições dos artigos 31, 70 e 74 da Constituição Federal, bem como o teor dos artigos 54 e 59 da Lei de Responsabilidade Fiscal e igualmente o constante do artigo 67 das Instruções nº 01/2024 expedidas pelo Tribunal de Contas do Estado de São Paulo<text:s/>- TCESP, apresenta-se o Plano Operativo Anual do Controle Interno<text:s/>- POACI<text:s/>para o exercício de 2026.</text:p>
            <text:p text:style-name="P47"/>
            <text:p text:style-name="P48"><text:span text:style-name="T49">O presente Plano Operativo foi realizado com base em duas premissas:<text:s/></text:span><text:span text:style-name="T50">abordagem</text:span><text:span text:style-name="T51"><text:s/></text:span><text:span text:style-name="T52">top</text:span><text:span text:style-name="T53">-</text:span><text:span text:style-name="T54">down</text:span><text:span text:style-name="T55"><text:note text:note-class="footnote" text:id="_ftn0"><text:note-citation>1</text:note-citation><text:note-body><text:p text:style-name="Textodenotaderodapé"><text:s/><text:span text:style-name="T56">Manual de Orientações Técnicas da Atividade de Auditoria Interna Governamental do Poder Executivo Federal. CGU. 2017.</text:span><text:span text:style-name="T57"><text:s/>https://www.gov.br/cgu/pt-br/centrais-de-conteudo/publicacoes/auditoria-e-fiscalizacao/arquivos/manual-de-orientacoes-tecnicas-1.pdf</text:span></text:p></text:note-body></text:note></text:span><text:span text:style-name="T58"><text:s/>e</text:span><text:span text:style-name="T59"><text:s/>metodologia de<text:s/></text:span><text:span text:style-name="T60">planejamento</text:span><text:span text:style-name="T61"><text:s/></text:span><text:span text:style-name="T62">base</text:span><text:span text:style-name="T63">ado</text:span><text:span text:style-name="T64"><text:s/>em riscos</text:span><text:span text:style-name="T65">, de forma que os principais objetivos da<text:s/></text:span><text:span text:style-name="T66">g</text:span><text:span text:style-name="T67">estão<text:s/></text:span><text:span text:style-name="T68">m</text:span><text:span text:style-name="T69">unicipal foram abrangidos e submetidos<text:s/></text:span><text:span text:style-name="T70">à</text:span><text:span text:style-name="T71"><text:s/>análise da matriz de riscos</text:span><text:span text:style-name="T72">, considerando a probabilidade e o impacto da ocorrência de eventos adversos com potencial de prejudicar o alcance dos objetivos.</text:span></text:p>
            <text:p text:style-name="P73"><text:span text:style-name="T74"><draw:frame draw:z-index="251670528" draw:id="id6" draw:style-name="a8" draw:name="Caixa de Texto 2" text:anchor-type="paragraph" svg:x="0in" svg:y="0.05486in" svg:width="4.15625in" svg:height="2.05208in" style:rel-width="scale" style:rel-height="scale"><draw:text-box><text:p text:style-name="P75"><text:span text:style-name="T76">Top-down</text:span><text:span text:style-name="T77">: abordagem de cima para baixo, primeiramente identificam-se os objetivos organizacionais e, em seguida, os principais processos relacionados a cada um desses objetivos, ou seja, aqueles cujas falhas comprometem diretamente o alcance dos objetivos da organização.</text:span></text:p></draw:text-box><svg:title/><svg:desc/></draw:frame></text:span></text:p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><text:span text:style-name="T86"><draw:frame draw:z-index="251672576" draw:id="id7" draw:style-name="a9" draw:name="Caixa de Texto 2" text:anchor-type="paragraph" svg:x="2.79097in" svg:y="0.10069in" svg:width="4.15625in" svg:height="1.90625in" style:rel-width="scale" style:rel-height="scale"><draw:text-box><text:p text:style-name="P87"><text:span text:style-name="T88">Planejamento baseado em riscos</text:span><text:span text:style-name="T89">:<text:s/></text:span><text:span text:style-name="T90">instrumental valioso, capaz de garantir a concentração de esforços nas áreas e atividades cujo alcance dos objetivos pode ser mais fortemente impactado por eventos internos ou externos, ou seja, nas áreas de maior risco</text:span><text:span text:style-name="T91">da organização.</text:span></text:p></draw:text-box><svg:title/><svg:desc/></draw:frame></text:span></text:p>
            <text:p text:style-name="P92"/>
            <text:p text:style-name="P93"/>
            <text:p text:style-name="P94"/>
            <text:p text:style-name="P95"/>
          </table:table-cell>
        </table:table-row>
        <text:soft-page-break/>
        <table:table-row table:style-name="TableRow96">
          <table:table-cell table:style-name="TableCell97">
            <text:p text:style-name="P98">Diante dessas premissas, foram considerados os seguintes fatores para elaboração<text:s/>deste POACI:</text:p>
            <text:p text:style-name="P99"/>
            <text:p text:style-name="Conteúdo"><text:span text:style-name="T100"><draw:g draw:name="Diagrama 7" draw:id="id17" draw:style-name="a27" text:anchor-type="as-char"><svg:title/><svg:desc/><draw:custom-shape svg:x="-3.9559in" svg:y="-0.6079in" svg:width="4.71581in" svg:height="4.71581in" draw:id="id8" draw:style-name="a10"><svg:title/><svg:desc/><draw:enhanced-geometry draw:path-stretchpoint-x="21600" draw:path-stretchpoint-y="21600" draw:type="non-primitive" svg:viewBox="0 0 21600 21600" draw:enhanced-path="M ?f55 ?f56 A ?f170 ?f171 ?f172 ?f173 ?f55 ?f56 ?f167 ?f169  W ?f174 ?f175 ?f176 ?f177 ?f55 ?f56 ?f167 ?f169 L ?f80 ?f81 A ?f208 ?f209 ?f210 ?f211 ?f80 ?f81 ?f205 ?f207  W ?f212 ?f213 ?f214 ?f215 ?f80 ?f81 ?f205 ?f207 Z N" draw:text-areas="?f105 ?f113 ?f89 ?f97" draw:glue-points="?f114 ?f115 ?f116 ?f117 ?f12 ?f9" draw:glue-point-leaving-directions="-315, -225, -270" draw:modifiers="225 315 501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7 / 2"/><draw:equation draw:name="f9" draw:formula="?f5 + ?f8"/><draw:equation draw:name="f10" draw:formula="?f4 - ?f3"/><draw:equation draw:name="f11" draw:formula="?f10 / 2"/><draw:equation draw:name="f12" draw:formula="?f3 + ?f11"/><draw:equation draw:name="f13" draw:formula="min(?f10, ?f7)"/><draw:equation draw:name="f14" draw:formula="5419351 / 1725033"/><draw:equation draw:name="f15" draw:formula="180"/><draw:equation draw:name="f16" draw:formula="?f121"/><draw:equation draw:name="f17" draw:formula="?f125"/><draw:equation draw:name="f18" draw:formula="$2"/><draw:equation draw:name="f19" draw:formula="?f17 - ?f16"/><draw:equation draw:name="f20" draw:formula="?f19 + 21600000"/><draw:equation draw:name="f21" draw:formula="if(?f19, ?f19, ?f20)"/><draw:equation draw:name="f22" draw:formula="0 - ?f21"/><draw:equation draw:name="f23" draw:formula="?f16 + ?f2"/><draw:equation draw:name="f24" draw:formula="?f23 * ?f14 / ?f1"/><draw:equation draw:name="f25" draw:formula="0 - ?f24"/><draw:equation draw:name="f26" draw:formula="cos(?f25)"/><draw:equation draw:name="f27" draw:formula="0 - ?f26"/><draw:equation draw:name="f28" draw:formula="?f27 * ?f11"/><draw:equation draw:name="f29" draw:formula="sin(?f25)"/><draw:equation draw:name="f30" draw:formula="0 - ?f29"/><draw:equation draw:name="f31" draw:formula="?f30 * ?f8"/><draw:equation draw:name="f32" draw:formula="?f17 + ?f2"/><draw:equation draw:name="f33" draw:formula="?f32 * ?f14 / ?f1"/><draw:equation draw:name="f34" draw:formula="0 - ?f33"/><draw:equation draw:name="f35" draw:formula="cos(?f34)"/><draw:equation draw:name="f36" draw:formula="0 - ?f35"/><draw:equation draw:name="f37" draw:formula="?f36 * ?f11"/><draw:equation draw:name="f38" draw:formula="sin(?f34)"/><draw:equation draw:name="f39" draw:formula="0 - ?f38"/><draw:equation draw:name="f40" draw:formula="?f39 * ?f8"/><draw:equation draw:name="f41" draw:formula="0 - ?f31"/><draw:equation draw:name="f42" draw:formula="0 - ?f28"/><draw:equation draw:name="f43" draw:formula="atan2(?f41, ?f42)"/><draw:equation draw:name="f44" draw:formula="-1 * sin(?f43)"/><draw:equation draw:name="f45" draw:formula="?f44 * ?f11"/><draw:equation draw:name="f46" draw:formula="-1 * cos(?f43)"/><draw:equation draw:name="f47" draw:formula="?f46 * ?f8"/><draw:equation draw:name="f48" draw:formula="0 - ?f40"/><draw:equation draw:name="f49" draw:formula="0 - ?f37"/><draw:equation draw:name="f50" draw:formula="atan2(?f48, ?f49)"/><draw:equation draw:name="f51" draw:formula="-1 * sin(?f50)"/><draw:equation draw:name="f52" draw:formula="?f51 * ?f11"/><draw:equation draw:name="f53" draw:formula="-1 * cos(?f50)"/><draw:equation draw:name="f54" draw:formula="?f53 * ?f8"/><draw:equation draw:name="f55" draw:formula="?f12 + ?f45"/><draw:equation draw:name="f56" draw:formula="?f9 + ?f47"/><draw:equation draw:name="f57" draw:formula="?f12 + ?f52"/><draw:equation draw:name="f58" draw:formula="?f9 + ?f54"/><draw:equation draw:name="f59" draw:formula="?f13 * ?f18 / 100000"/><draw:equation draw:name="f60" draw:formula="?f11 - ?f59"/><draw:equation draw:name="f61" draw:formula="?f8 - ?f59"/><draw:equation draw:name="f62" draw:formula="?f36 * ?f60"/><draw:equation draw:name="f63" draw:formula="?f39 * ?f61"/><draw:equation draw:name="f64" draw:formula="?f27 * ?f60"/><draw:equation draw:name="f65" draw:formula="?f30 * ?f61"/><draw:equation draw:name="f66" draw:formula="0 - ?f63"/><draw:equation draw:name="f67" draw:formula="0 - ?f62"/><draw:equation draw:name="f68" draw:formula="atan2(?f66, ?f67)"/><draw:equation draw:name="f69" draw:formula="-1 * sin(?f68)"/><draw:equation draw:name="f70" draw:formula="?f69 * ?f60"/><draw:equation draw:name="f71" draw:formula="-1 * cos(?f68)"/><draw:equation draw:name="f72" draw:formula="?f71 * ?f61"/><draw:equation draw:name="f73" draw:formula="0 - ?f65"/><draw:equation draw:name="f74" draw:formula="0 - ?f64"/><draw:equation draw:name="f75" draw:formula="atan2(?f73, ?f74)"/><draw:equation draw:name="f76" draw:formula="-1 * sin(?f75)"/><draw:equation draw:name="f77" draw:formula="?f76 * ?f60"/><draw:equation draw:name="f78" draw:formula="-1 * cos(?f75)"/><draw:equation draw:name="f79" draw:formula="?f78 * ?f61"/><draw:equation draw:name="f80" draw:formula="?f12 + ?f70"/><draw:equation draw:name="f81" draw:formula="?f9 + ?f72"/><draw:equation draw:name="f82" draw:formula="?f12 + ?f77"/><draw:equation draw:name="f83" draw:formula="?f9 + ?f79"/><draw:equation draw:name="f84" draw:formula="21600000 - ?f16"/><draw:equation draw:name="f85" draw:formula="?f21 - ?f84"/><draw:equation draw:name="f86" draw:formula="max(?f55, ?f80)"/><draw:equation draw:name="f87" draw:formula="max(?f57, ?f82)"/><draw:equation draw:name="f88" draw:formula="max(?f86, ?f87)"/><draw:equation draw:name="f89" draw:formula="if(?f85, ?f4, ?f88)"/><draw:equation draw:name="f90" draw:formula="?f2 - ?f16"/><draw:equation draw:name="f91" draw:formula="27000000 - ?f16"/><draw:equation draw:name="f92" draw:formula="if(?f90, ?f90, ?f91)"/><draw:equation draw:name="f93" draw:formula="?f21 - ?f92"/><draw:equation draw:name="f94" draw:formula="max(?f56, ?f81)"/><draw:equation draw:name="f95" draw:formula="max(?f58, ?f83)"/><draw:equation draw:name="f96" draw:formula="max(?f94, ?f95)"/><draw:equation draw:name="f97" draw:formula="if(?f93, ?f6, ?f96)"/><draw:equation draw:name="f98" draw:formula="?f1 - ?f16"/><draw:equation draw:name="f99" draw:formula="32400000 - ?f16"/><draw:equation draw:name="f100" draw:formula="if(?f98, ?f98, ?f99)"/><draw:equation draw:name="f101" draw:formula="?f21 - ?f100"/><draw:equation draw:name="f102" draw:formula="min(?f55, ?f80)"/><draw:equation draw:name="f103" draw:formula="min(?f57, ?f82)"/><draw:equation draw:name="f104" draw:formula="min(?f102, ?f103)"/><draw:equation draw:name="f105" draw:formula="if(?f101, ?f3, ?f104)"/><draw:equation draw:name="f106" draw:formula="?f0 - ?f16"/><draw:equation draw:name="f107" draw:formula="37800000 - ?f16"/><draw:equation draw:name="f108" draw:formula="if(?f106, ?f106, ?f107)"/><draw:equation draw:name="f109" draw:formula="?f21 - ?f108"/><draw:equation draw:name="f110" draw:formula="min(?f56, ?f81)"/><draw:equation draw:name="f111" draw:formula="min(?f58, ?f83)"/><draw:equation draw:name="f112" draw:formula="min(?f110, ?f111)"/><draw:equation draw:name="f113" draw:formula="if(?f109, ?f5, ?f112)"/><draw:equation draw:name="f114" draw:formula="(?f55 + ?f82) / 2"/><draw:equation draw:name="f115" draw:formula="(?f56 + ?f83) / 2"/><draw:equation draw:name="f116" draw:formula="(?f57 + ?f80) / 2"/><draw:equation draw:name="f117" draw:formula="(?f58 + ?f81) / 2"/><draw:equation draw:name="f118" draw:formula="0 - $0"/><draw:equation draw:name="f119" draw:formula="?f118 * ?f1 / ?f15"/><draw:equation draw:name="f120" draw:formula="?f119 - ?f2"/><draw:equation draw:name="f121" draw:formula="0 - ?f120"/><draw:equation draw:name="f122" draw:formula="0 - $1"/><draw:equation draw:name="f123" draw:formula="?f122 * ?f1 / ?f15"/><draw:equation draw:name="f124" draw:formula="?f123 - ?f2"/><draw:equation draw:name="f125" draw:formula="0 - ?f124"/><draw:equation draw:name="f126" draw:formula="?f55 - 10800"/><draw:equation draw:name="f127" draw:formula="?f56 - 10800"/><draw:equation draw:name="f128" draw:formula="sqrt(?f126 * ?f126 + ?f127 * ?f127 + 0 * 0)"/><draw:equation draw:name="f129" draw:formula="atan2(?f126, ?f127)"/><draw:equation draw:name="f130" draw:formula="?f129 + ?f2"/><draw:equation draw:name="f131" draw:formula="?f130 * ?f15 / ?f1"/><draw:equation draw:name="f132" draw:formula="0 - ?f131"/><draw:equation draw:name="f133" draw:formula="?f80 - 10800"/><draw:equation draw:name="f134" draw:formula="?f81 - 10800"/><draw:equation draw:name="f135" draw:formula="sqrt(?f133 * ?f133 + ?f134 * ?f134 + 0 * 0)"/><draw:equation draw:name="f136" draw:formula="atan2(?f133, ?f134)"/><draw:equation draw:name="f137" draw:formula="?f136 + ?f2"/><draw:equation draw:name="f138" draw:formula="?f137 * ?f15 / ?f1"/><draw:equation draw:name="f139" draw:formula="0 - ?f138"/><draw:equation draw:name="f140" draw:formula="21550000 - ?f21"/><draw:equation draw:name="f141" draw:formula="if(?f140, ?f21, 21550000)"/><draw:equation draw:name="f142" draw:formula="-21550000 - ?f141"/><draw:equation draw:name="f143" draw:formula="if(?f142, -21550000, ?f141)"/><draw:equation draw:name="f144" draw:formula="?f16 + ?f143"/><draw:equation draw:name="f145" draw:formula="sqrt(?f28 * ?f28 + ?f31 * ?f31 + 0 * 0)"/><draw:equation draw:name="f146" draw:formula="?f11 * ?f8 / ?f145"/><draw:equation draw:name="f147" draw:formula="?f30 * ?f146"/><draw:equation draw:name="f148" draw:formula="?f55 - ?f147"/><draw:equation draw:name="f149" draw:formula="?f27 * ?f146"/><draw:equation draw:name="f150" draw:formula="?f56 - ?f149"/><draw:equation draw:name="f151" draw:formula="?f148 - ?f11"/><draw:equation draw:name="f152" draw:formula="?f150 - ?f8"/><draw:equation draw:name="f153" draw:formula="?f148 + ?f11"/><draw:equation draw:name="f154" draw:formula="?f150 + ?f8"/><draw:equation draw:name="f155" draw:formula="?f144 + ?f2"/><draw:equation draw:name="f156" draw:formula="?f155 * ?f14 / ?f1"/><draw:equation draw:name="f157" draw:formula="0 - ?f156"/><draw:equation draw:name="f158" draw:formula="cos(?f157)"/><draw:equation draw:name="f159" draw:formula="0 - ?f158"/><draw:equation draw:name="f160" draw:formula="?f159 * ?f11"/><draw:equation draw:name="f161" draw:formula="sin(?f157)"/><draw:equation draw:name="f162" draw:formula="0 - ?f161"/><draw:equation draw:name="f163" draw:formula="?f162 * ?f8"/><draw:equation draw:name="f164" draw:formula="sqrt(?f160 * ?f160 + ?f163 * ?f163 + 0 * 0)"/><draw:equation draw:name="f165" draw:formula="?f11 * ?f8 / ?f164"/><draw:equation draw:name="f166" draw:formula="?f162 * ?f165"/><draw:equation draw:name="f167" draw:formula="?f148 + ?f166"/><draw:equation draw:name="f168" draw:formula="?f159 * ?f165"/><draw:equation draw:name="f169" draw:formula="?f150 + ?f168"/><draw:equation draw:name="f170" draw:formula="if(?f143, ?f55, ?f151)"/><draw:equation draw:name="f171" draw:formula="if(?f143, ?f56, ?f152)"/><draw:equation draw:name="f172" draw:formula="if(?f143, ?f55, ?f153)"/><draw:equation draw:name="f173" draw:formula="if(?f143, ?f56, ?f154)"/><draw:equation draw:name="f174" draw:formula="if(?f143, ?f151, ?f167)"/><draw:equation draw:name="f175" draw:formula="if(?f143, ?f152, ?f169)"/><draw:equation draw:name="f176" draw:formula="if(?f143, ?f153, ?f167)"/><draw:equation draw:name="f177" draw:formula="if(?f143, ?f154, ?f169)"/><draw:equation draw:name="f178" draw:formula="21550000 - ?f22"/><draw:equation draw:name="f179" draw:formula="if(?f178, ?f22, 21550000)"/><draw:equation draw:name="f180" draw:formula="-21550000 - ?f179"/><draw:equation draw:name="f181" draw:formula="if(?f180, -21550000, ?f179)"/><draw:equation draw:name="f182" draw:formula="?f17 + ?f181"/><draw:equation draw:name="f183" draw:formula="sqrt(?f62 * ?f62 + ?f63 * ?f63 + 0 * 0)"/><draw:equation draw:name="f184" draw:formula="?f60 * ?f61 / ?f183"/><draw:equation draw:name="f185" draw:formula="?f39 * ?f184"/><draw:equation draw:name="f186" draw:formula="?f80 - ?f185"/><draw:equation draw:name="f187" draw:formula="?f36 * ?f184"/><draw:equation draw:name="f188" draw:formula="?f81 - ?f187"/><draw:equation draw:name="f189" draw:formula="?f186 - ?f60"/><draw:equation draw:name="f190" draw:formula="?f188 - ?f61"/><draw:equation draw:name="f191" draw:formula="?f186 + ?f60"/><draw:equation draw:name="f192" draw:formula="?f188 + ?f61"/><draw:equation draw:name="f193" draw:formula="?f182 + ?f2"/><draw:equation draw:name="f194" draw:formula="?f193 * ?f14 / ?f1"/><draw:equation draw:name="f195" draw:formula="0 - ?f194"/><draw:equation draw:name="f196" draw:formula="cos(?f195)"/><draw:equation draw:name="f197" draw:formula="0 - ?f196"/><draw:equation draw:name="f198" draw:formula="?f197 * ?f60"/><draw:equation draw:name="f199" draw:formula="sin(?f195)"/><draw:equation draw:name="f200" draw:formula="0 - ?f199"/><draw:equation draw:name="f201" draw:formula="?f200 * ?f61"/><draw:equation draw:name="f202" draw:formula="sqrt(?f198 * ?f198 + ?f201 * ?f201 + 0 * 0)"/><draw:equation draw:name="f203" draw:formula="?f60 * ?f61 / ?f202"/><draw:equation draw:name="f204" draw:formula="?f200 * ?f203"/><draw:equation draw:name="f205" draw:formula="?f186 + ?f204"/><draw:equation draw:name="f206" draw:formula="?f197 * ?f203"/><draw:equation draw:name="f207" draw:formula="?f188 + ?f206"/><draw:equation draw:name="f208" draw:formula="if(?f181, ?f80, ?f189)"/><draw:equation draw:name="f209" draw:formula="if(?f181, ?f81, ?f190)"/><draw:equation draw:name="f210" draw:formula="if(?f181, ?f80, ?f191)"/><draw:equation draw:name="f211" draw:formula="if(?f181, ?f81, ?f192)"/><draw:equation draw:name="f212" draw:formula="if(?f181, ?f189, ?f205)"/><draw:equation draw:name="f213" draw:formula="if(?f181, ?f190, ?f207)"/><draw:equation draw:name="f214" draw:formula="if(?f181, ?f191, ?f205)"/><draw:equation draw:name="f215" draw:formula="if(?f181, ?f192, ?f207)"/></draw:enhanced-geometry></draw:custom-shape><draw:custom-shape svg:x="0.39836in" svg:y="0.26908in" svg:width="5.5562in" svg:height="0.53844in" draw:id="id9" draw:style-name="a13"><svg:title/><svg:desc/><text:p text:style-name="a12" text:class-names="" text:cond-style-name=""><text:span text:style-name="a11" text:class-names="">Principais objetivos da Gestão Municipal;</text:span></text:p><draw:enhanced-geometry draw:type="non-primitive" svg:viewBox="0 0 5080589 492349" draw:enhanced-path="M 0 0 L 5080589 0 5080589 492349 0 492349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80589"/><draw:equation draw:name="f7" draw:formula="?f4 / 492349"/><draw:equation draw:name="f8" draw:formula="0 * ?f5 / 5080589"/><draw:equation draw:name="f9" draw:formula="0 * ?f4 / 492349"/><draw:equation draw:name="f10" draw:formula="5080589 * ?f5 / 5080589"/><draw:equation draw:name="f11" draw:formula="492349 * ?f4 / 492349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06184in" svg:y="0.20177in" svg:width="0.67305in" svg:height="0.67305in" draw:id="id10" draw:style-name="a1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0.70706in" svg:y="1.07688in" svg:width="5.2475in" svg:height="0.53844in" draw:id="id11" draw:style-name="a17"><svg:title/><svg:desc/><text:p text:style-name="a16" text:class-names="" text:cond-style-name=""><text:span text:style-name="a15" text:class-names="">Atendimento às demandas legais e normativas;</text:span></text:p><draw:enhanced-geometry draw:type="non-primitive" svg:viewBox="0 0 4798313 492349" draw:enhanced-path="M 0 0 L 4798313 0 4798313 492349 0 492349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98313"/><draw:equation draw:name="f7" draw:formula="?f4 / 492349"/><draw:equation draw:name="f8" draw:formula="0 * ?f5 / 4798313"/><draw:equation draw:name="f9" draw:formula="0 * ?f4 / 492349"/><draw:equation draw:name="f10" draw:formula="4798313 * ?f5 / 4798313"/><draw:equation draw:name="f11" draw:formula="492349 * ?f4 / 492349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37054in" svg:y="1.00957in" svg:width="0.67305in" svg:height="0.67305in" draw:id="id12" draw:style-name="a18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0.70706in" svg:y="1.88468in" svg:width="5.2475in" svg:height="0.53844in" draw:id="id13" draw:style-name="a21"><svg:title/><svg:desc/><text:p text:style-name="a20" text:class-names="" text:cond-style-name=""><text:span text:style-name="a19" text:class-names="">Histórico das demandas tratadas nesta Controladoria-Geral;</text:span></text:p><draw:enhanced-geometry draw:type="non-primitive" svg:viewBox="0 0 4798313 492349" draw:enhanced-path="M 0 0 L 4798313 0 4798313 492349 0 492349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98313"/><draw:equation draw:name="f7" draw:formula="?f4 / 492349"/><draw:equation draw:name="f8" draw:formula="0 * ?f5 / 4798313"/><draw:equation draw:name="f9" draw:formula="0 * ?f4 / 492349"/><draw:equation draw:name="f10" draw:formula="4798313 * ?f5 / 4798313"/><draw:equation draw:name="f11" draw:formula="492349 * ?f4 / 492349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37054in" svg:y="1.81737in" svg:width="0.67305in" svg:height="0.67305in" draw:id="id14" draw:style-name="a22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0.39836in" svg:y="2.69248in" svg:width="5.5562in" svg:height="0.53844in" draw:id="id15" draw:style-name="a25"><svg:title/><svg:desc/><text:p text:style-name="a24" text:class-names="" text:cond-style-name=""><text:span text:style-name="a23" text:class-names="">Recomendações dos órgãos de controle externo e aquelas expedidas anteriormente por esta Controladoria-Geral.</text:span></text:p><draw:enhanced-geometry draw:type="non-primitive" svg:viewBox="0 0 5080589 492349" draw:enhanced-path="M 0 0 L 5080589 0 5080589 492349 0 492349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80589"/><draw:equation draw:name="f7" draw:formula="?f4 / 492349"/><draw:equation draw:name="f8" draw:formula="0 * ?f5 / 5080589"/><draw:equation draw:name="f9" draw:formula="0 * ?f4 / 492349"/><draw:equation draw:name="f10" draw:formula="5080589 * ?f5 / 5080589"/><draw:equation draw:name="f11" draw:formula="492349 * ?f4 / 492349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06184in" svg:y="2.62517in" svg:width="0.67305in" svg:height="0.67305in" draw:id="id16" draw:style-name="a2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/text:p>
            <text:p text:style-name="P101"/>
            <text:p text:style-name="P102">Toda a estruturação dos temas abordados neste POACI apresenta-se seguindo a ordem<text:s/>descrita a seguir:<text:s/>objetivo organizacional abrangido;<text:s/>legislação aplicável; tipo de avaliação a ser executada; e, se<text:s/>for o caso, área setorial compreendida.</text:p>
            <text:p text:style-name="Conteúdo"><text:span text:style-name="T103"><draw:frame draw:z-index="251664384" draw:style-name="a28" draw:name="Imagem 9" text:anchor-type="paragraph" svg:x="-0.12569in" svg:y="0.17639in" svg:width="2.01042in" svg:height="2.01042in" style:rel-width="scale" style:rel-height="scale"><draw:image xlink:href="media/image3.png" xlink:type="simple" xlink:show="embed" xlink:actuate="onLoad"/><svg:title/><svg:desc>Ícone

O conteúdo gerado por IA pode estar incorreto.</svg:desc></draw:frame></text:span></text:p>
            <text:p text:style-name="P104"/>
            <text:p text:style-name="Conteúdo"><text:span text:style-name="T105"><draw:frame draw:z-index="251663360" draw:id="id18" draw:style-name="a29" draw:name="Caixa de Texto 2" text:anchor-type="paragraph" svg:x="1.80069in" svg:y="0.07917in" svg:width="3.91667in" svg:height="1.53611in" style:rel-width="scale" style:rel-height="scale"><draw:text-box><text:p text:style-name="P106"><text:span text:style-name="T107">As atividades contempladas neste POACI serão desenvolvidas no período de<text:s/></text:span><text:span text:style-name="T108">12 meses</text:span><text:span text:style-name="T109"><text:s/>do exercício de<text:s/></text:span><text:span text:style-name="T110">2026</text:span><text:span text:style-name="T111">.</text:span></text:p></draw:text-box><svg:title/><svg:desc/></draw:frame></text:span></text:p>
          </table:table-cell>
        </table:table-row>
      </table:table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soft-page-break/>
      <text:h text:style-name="P119" text:outline-level="1"><text:span text:style-name="T120">Matriz de Riscos</text:span></text:h>
      <table:table table:style-name="Table121">
        <table:table-columns>
          <table:table-column table:style-name="TableColumn122"/>
        </table:table-columns>
        <table:table-row table:style-name="TableRow123">
          <table:table-cell table:style-name="TableCell124">
            <text:p text:style-name="P125"/>
            <text:p text:style-name="P126">De acordo como o Manual de Gestão de Riscos do TCU<text:span text:style-name="T127"><text:note text:note-class="footnote" text:id="_ftn1"><text:note-citation>2</text:note-citation><text:note-body><text:p text:style-name="Textodenotaderodapé"><text:s/><text:span text:style-name="T128">Manual de Gestão de Riscos do TCU 2ª edição. TCU. 2020.</text:span><text:span text:style-name="T129"><text:s/></text:span><text:a xlink:href="https://portal.tcu.gov.br/data/files/46/B3/C6/F4/97D647109EB62737F18818A8/Manual_gestao_riscos_TCU_2_edicao.pdf" office:target-frame-name="_top" xlink:show="replace"><text:span text:style-name="T130">https://portal.tcu.gov.br/data/files/46/B3/C6/F4/97D647109EB62737F18818A8/Manual_gestao_riscos_TCU_2_edicao.pdf</text:span></text:a></text:p><text:p text:style-name="P131"/></text:note-body></text:note></text:span>, risco é a possibilidade de que um evento afete negativamente o alcance dos objetivos.<text:s/></text:p>
            <text:p text:style-name="P132">Logo, o primeiro passo para a definição da matriz de riscos deste POACI foi o mapeamento dos principais objetivos da Prefeitura de São Bernardo do Campo para 2026. Para tanto, realizou-se o estudo do Plano Plurianual 2026-2029, do Programa de Governo da gestão atual<text:s/>e<text:s/>das legislações que norteiam a responsabilidade fiscal dos municípios.</text:p>
            <text:p text:style-name="P133">Cada um dos objetivos foi desmembrado por áreas setorias, as quais compreendem os temas e as funções do governo envolvidas, de forma que fosse possível verificar e mensurar as atividades realizadas pela Municipalidade e correlacioná-las ao atingimento das metas estipuladas.</text:p>
            <text:p text:style-name="P134">Dentro das áreas setoriais,<text:s/>delineou-se<text:s/>quesitos que serão submetidos às avaliações,<text:s/>para<text:s/>cada um desses quesitos<text:s/>estipulou-se a probabilidade e o impacto de ocorrência<text:span text:style-name="T135"><text:note text:note-class="footnote" text:id="_ftn2"><text:note-citation>3</text:note-citation><text:note-body><text:p text:style-name="Textodenotaderodapé"><text:s/><text:span text:style-name="T136">Roteiro de Avaliação de Maturidade da Gestão de Riscos. TCU. 2018. https://portal.tcu.gov.br/data/files/0F/A3/1D/0E/64A1F6107AD96FE6F18818A8/Gestao_riscos_avaliacao_maturidade.pdf</text:span></text:p><text:p text:style-name="P137"/></text:note-body></text:note></text:span>.</text:p>
            <text:p text:style-name="P138"/>
            <text:p text:style-name="P139"><text:span text:style-name="T140">Tabela 1:</text:span><text:span text:style-name="T141"><text:s/>Escala de Probabilidades</text:span></text:p>
            <table:table table:style-name="Table142">
              <table:table-columns>
                <table:table-column table:style-name="TableColumn143"/>
                <table:table-column table:style-name="TableColumn144"/>
                <table:table-column table:style-name="TableColumn145"/>
              </table:table-columns>
              <table:table-row table:style-name="TableRow146">
                <table:table-cell table:style-name="TableCell147">
                  <text:p text:style-name="P148">Probabilidade</text:p>
                </table:table-cell>
                <table:table-cell table:style-name="TableCell149">
                  <text:p text:style-name="P150">Descrição da Probabilidade</text:p>
                </table:table-cell>
                <table:table-cell table:style-name="TableCell151">
                  <text:p text:style-name="P152">Peso</text:p>
                </table:table-cell>
              </table:table-row>
              <table:table-row table:style-name="TableRow153">
                <table:table-cell table:style-name="TableCell154">
                  <text:p text:style-name="P155">Muito baixa</text:p>
                </table:table-cell>
                <table:table-cell table:style-name="TableCell156">
                  <text:p text:style-name="P157"><text:span text:style-name="T158">Improvável.<text:s/></text:span><text:span text:style-name="T159">Em situações excepcionais, o evento poderá até ocorrer, mas nada nas circunstâncias indica essa possibilidade.</text:span></text:p>
                </table:table-cell>
                <table:table-cell table:style-name="TableCell160">
                  <text:p text:style-name="P161">1</text:p>
                </table:table-cell>
              </table:table-row>
              <table:table-row table:style-name="TableRow162">
                <table:table-cell table:style-name="TableCell163">
                  <text:p text:style-name="P164">Baixa</text:p>
                </table:table-cell>
                <table:table-cell table:style-name="TableCell165">
                  <text:p text:style-name="P166"><text:span text:style-name="T167">Rara.<text:s/></text:span><text:span text:style-name="T168">De forma inesperada ou casual, o evento poderá ocorrer, pois as circunstâncias pouco indicam essa possibilidade.</text:span></text:p>
                </table:table-cell>
                <table:table-cell table:style-name="TableCell169">
                  <text:p text:style-name="P170">2</text:p>
                </table:table-cell>
              </table:table-row>
              <table:table-row table:style-name="TableRow171">
                <table:table-cell table:style-name="TableCell172">
                  <text:p text:style-name="P173">Média</text:p>
                </table:table-cell>
                <table:table-cell table:style-name="TableCell174">
                  <text:p text:style-name="P175"><text:span text:style-name="T176">Possível</text:span><text:span text:style-name="T177">. De alguma forma, o evento poderá ocorrer, pois as circunstâncias indicam moderadamente essa possibilidade.</text:span></text:p>
                </table:table-cell>
                <table:table-cell table:style-name="TableCell178">
                  <text:p text:style-name="P179">5</text:p>
                </table:table-cell>
              </table:table-row>
              <table:table-row table:style-name="TableRow180">
                <table:table-cell table:style-name="TableCell181">
                  <text:p text:style-name="P182">Alta</text:p>
                </table:table-cell>
                <table:table-cell table:style-name="TableCell183">
                  <text:p text:style-name="P184"><text:span text:style-name="T185">Provável.<text:s/></text:span><text:span text:style-name="T186">De forma até esperada, o evento poderá ocorrer, pois as circunstâncias</text:span><text:span text:style-name="T187"><text:s/></text:span><text:span text:style-name="T188">indicam fortemente essa possibilidade.</text:span></text:p>
                </table:table-cell>
                <table:table-cell table:style-name="TableCell189">
                  <text:p text:style-name="P190">8</text:p>
                </table:table-cell>
              </table:table-row>
              <table:table-row table:style-name="TableRow191">
                <table:table-cell table:style-name="TableCell192">
                  <text:p text:style-name="P193">Muito alta</text:p>
                </table:table-cell>
                <table:table-cell table:style-name="TableCell194">
                  <text:p text:style-name="P195"><text:span text:style-name="T196">Praticamente certa.<text:s/></text:span><text:span text:style-name="T197">De forma inequívoca, o evento ocorrerá, as circunstâncias indicam claramente essa possibilidade.</text:span></text:p>
                </table:table-cell>
                <table:table-cell table:style-name="TableCell198">
                  <text:p text:style-name="P199">10</text:p>
                </table:table-cell>
              </table:table-row>
            </table:table>
            <text:p text:style-name="P200">Fonte: TCU. Roteiro de Avaliação de Maturidade da Gestão de Riscos. 2018. Adaptado.</text:p>
            <text:p text:style-name="P201"/>
            <text:p text:style-name="P202"/>
            <text:p text:style-name="P203"/>
            <text:p text:style-name="P204"/>
            <text:soft-page-break/>
            <text:p text:style-name="P205"><text:span text:style-name="T206">Tabela 2:</text:span><text:span text:style-name="T207"><text:s/>Escala de Impactos</text:span></text:p>
            <table:table table:style-name="Table208">
              <table:table-columns>
                <table:table-column table:style-name="TableColumn209"/>
                <table:table-column table:style-name="TableColumn210"/>
                <table:table-column table:style-name="TableColumn211"/>
              </table:table-columns>
              <table:table-row table:style-name="TableRow212">
                <table:table-cell table:style-name="TableCell213">
                  <text:p text:style-name="P214">Impacto</text:p>
                </table:table-cell>
                <table:table-cell table:style-name="TableCell215">
                  <text:p text:style-name="P216">Descrição do Impacto nos Objetivos</text:p>
                </table:table-cell>
                <table:table-cell table:style-name="TableCell217">
                  <text:p text:style-name="P218">Peso</text:p>
                </table:table-cell>
              </table:table-row>
              <table:table-row table:style-name="TableRow219">
                <table:table-cell table:style-name="TableCell220">
                  <text:p text:style-name="P221">Muito baixo</text:p>
                </table:table-cell>
                <table:table-cell table:style-name="TableCell222">
                  <text:p text:style-name="P223"><text:span text:style-name="T224">Mínimo<text:s/></text:span><text:span text:style-name="T225">impacto nos objetivos (estratégicos, operacionais, de informação/ comunicação/divulgação ou de conformidade).</text:span></text:p>
                </table:table-cell>
                <table:table-cell table:style-name="TableCell226">
                  <text:p text:style-name="P227">1</text:p>
                </table:table-cell>
              </table:table-row>
              <table:table-row table:style-name="TableRow228">
                <table:table-cell table:style-name="TableCell229">
                  <text:p text:style-name="P230">Baixo</text:p>
                </table:table-cell>
                <table:table-cell table:style-name="TableCell231">
                  <text:p text:style-name="P232"><text:span text:style-name="T233">Pequeno<text:s/></text:span><text:span text:style-name="T234">impacto nos objetivos.</text:span></text:p>
                </table:table-cell>
                <table:table-cell table:style-name="TableCell235">
                  <text:p text:style-name="P236">2</text:p>
                </table:table-cell>
              </table:table-row>
              <table:table-row table:style-name="TableRow237">
                <table:table-cell table:style-name="TableCell238">
                  <text:p text:style-name="P239">Médio</text:p>
                </table:table-cell>
                <table:table-cell table:style-name="TableCell240">
                  <text:p text:style-name="P241"><text:span text:style-name="T242">Moderado<text:s/></text:span><text:span text:style-name="T243">impacto nos objetivos, porém recuperável.</text:span></text:p>
                </table:table-cell>
                <table:table-cell table:style-name="TableCell244">
                  <text:p text:style-name="P245">5</text:p>
                </table:table-cell>
              </table:table-row>
              <table:table-row table:style-name="TableRow246">
                <table:table-cell table:style-name="TableCell247">
                  <text:p text:style-name="P248">Alto</text:p>
                </table:table-cell>
                <table:table-cell table:style-name="TableCell249">
                  <text:p text:style-name="P250"><text:span text:style-name="T251">Significativo<text:s/></text:span><text:span text:style-name="T252">impacto nos objetivos, de difícil reversão.</text:span></text:p>
                </table:table-cell>
                <table:table-cell table:style-name="TableCell253">
                  <text:p text:style-name="P254">8</text:p>
                </table:table-cell>
              </table:table-row>
              <table:table-row table:style-name="TableRow255">
                <table:table-cell table:style-name="TableCell256">
                  <text:p text:style-name="P257">Muito alto</text:p>
                </table:table-cell>
                <table:table-cell table:style-name="TableCell258">
                  <text:p text:style-name="P259"><text:span text:style-name="T260">Catastrófico<text:s/></text:span><text:span text:style-name="T261">impacto nos objetivos, de forma irreversível.</text:span></text:p>
                </table:table-cell>
                <table:table-cell table:style-name="TableCell262">
                  <text:p text:style-name="P263">10</text:p>
                </table:table-cell>
              </table:table-row>
            </table:table>
            <text:p text:style-name="P264">Fonte: TCU. Roteiro de Avaliação de Maturidade da Gestão de Riscos. 2018. Adaptado.</text:p>
            <text:p text:style-name="P265"/>
            <text:p text:style-name="P266">Ao multiplicar o peso do impacto com o peso da probabilidade, o quesito recebeu a pontuação que o categorizou em um determinado nível de risco: baixo, médio, alto ou extremo.</text:p>
            <text:p text:style-name="P267"/>
            <text:p text:style-name="P268"><text:span text:style-name="T269">Tabela 3:</text:span><text:span text:style-name="T270"><text:s/>Escala para Classificação de Níveis de Risco</text:span></text:p>
            <table:table table:style-name="Table271">
              <table:table-columns>
                <table:table-column table:style-name="TableColumn272"/>
                <table:table-column table:style-name="TableColumn273"/>
                <table:table-column table:style-name="TableColumn274"/>
                <table:table-column table:style-name="TableColumn275"/>
              </table:table-columns>
              <table:table-row table:style-name="TableRow276">
                <table:table-cell table:style-name="TableCell277">
                  <text:p text:style-name="P278">RB (Risco Baixo)</text:p>
                </table:table-cell>
                <table:table-cell table:style-name="TableCell279">
                  <text:p text:style-name="P280">RM (Risco Médio)</text:p>
                </table:table-cell>
                <table:table-cell table:style-name="TableCell281">
                  <text:p text:style-name="P282">RA (Risco Alto)</text:p>
                </table:table-cell>
                <table:table-cell table:style-name="TableCell283">
                  <text:p text:style-name="P284">RE (Risco Extremo)</text:p>
                </table:table-cell>
              </table:table-row>
              <table:table-row table:style-name="TableRow285">
                <table:table-cell table:style-name="TableCell286">
                  <text:p text:style-name="P287">0 – 9,99</text:p>
                </table:table-cell>
                <table:table-cell table:style-name="TableCell288">
                  <text:p text:style-name="P289">10 – 39,99</text:p>
                </table:table-cell>
                <table:table-cell table:style-name="TableCell290">
                  <text:p text:style-name="P291">40 – 79,99</text:p>
                </table:table-cell>
                <table:table-cell table:style-name="TableCell292">
                  <text:p text:style-name="P293">80 - 100</text:p>
                </table:table-cell>
              </table:table-row>
            </table:table>
            <text:p text:style-name="P294">Fonte: TCU. Roteiro de Avaliação de Maturidade da Gestão de Riscos. 2018. Adaptado.</text:p>
            <text:p text:style-name="P295"/>
            <text:p text:style-name="P296"><text:span text:style-name="T297">Tabela 4:</text:span><text:span text:style-name="T298"><text:s/>Matriz de Riscos</text:span></text:p>
            <table:table table:style-name="Table299">
              <table:table-columns>
                <table:table-column table:style-name="TableColumn300"/>
                <table:table-column table:style-name="TableColumn301"/>
                <table:table-column table:style-name="TableColumn302"/>
                <table:table-column table:style-name="TableColumn303"/>
                <table:table-column table:style-name="TableColumn304"/>
                <table:table-column table:style-name="TableColumn305"/>
                <table:table-column table:style-name="TableColumn306"/>
              </table:table-columns>
              <table:table-row table:style-name="TableRow307">
                <table:table-cell table:style-name="TableCell308" table:number-rows-spanned="5">
                  <text:p text:style-name="P309">IMPACTO</text:p>
                </table:table-cell>
                <table:table-cell table:style-name="TableCell310">
                  <text:p text:style-name="P311">Muito alto: 10</text:p>
                </table:table-cell>
                <table:table-cell table:style-name="TableCell312">
                  <text:p text:style-name="P313">10<text:s/></text:p>
                  <text:p text:style-name="P314">RM</text:p>
                </table:table-cell>
                <table:table-cell table:style-name="TableCell315">
                  <text:p text:style-name="P316">20<text:s/></text:p>
                  <text:p text:style-name="P317">RM</text:p>
                </table:table-cell>
                <table:table-cell table:style-name="TableCell318">
                  <text:p text:style-name="P319">50<text:s/></text:p>
                  <text:p text:style-name="P320">RA</text:p>
                </table:table-cell>
                <table:table-cell table:style-name="TableCell321">
                  <text:p text:style-name="P322">80<text:s/></text:p>
                  <text:p text:style-name="P323">RE</text:p>
                </table:table-cell>
                <table:table-cell table:style-name="TableCell324">
                  <text:p text:style-name="P325">100<text:s/></text:p>
                  <text:p text:style-name="P326">RE</text:p>
                </table:table-cell>
              </table:table-row>
              <table:table-row table:style-name="TableRow327">
                <table:covered-table-cell>
                  <text:p text:style-name="P328"/>
                </table:covered-table-cell>
                <table:table-cell table:style-name="TableCell329">
                  <text:p text:style-name="P330">Alto:</text:p>
                  <text:p text:style-name="P331"><text:s/>8</text:p>
                </table:table-cell>
                <table:table-cell table:style-name="TableCell332">
                  <text:p text:style-name="P333">8</text:p>
                  <text:p text:style-name="P334"><text:s/>RB</text:p>
                </table:table-cell>
                <table:table-cell table:style-name="TableCell335">
                  <text:p text:style-name="P336">16<text:s/></text:p>
                  <text:p text:style-name="P337">RM</text:p>
                </table:table-cell>
                <table:table-cell table:style-name="TableCell338">
                  <text:p text:style-name="P339">40<text:s/></text:p>
                  <text:p text:style-name="P340">RA</text:p>
                </table:table-cell>
                <table:table-cell table:style-name="TableCell341">
                  <text:p text:style-name="P342">64<text:s/></text:p>
                  <text:p text:style-name="P343">RA</text:p>
                </table:table-cell>
                <table:table-cell table:style-name="TableCell344">
                  <text:p text:style-name="P345">80<text:s/></text:p>
                  <text:p text:style-name="P346">RE</text:p>
                </table:table-cell>
              </table:table-row>
              <table:table-row table:style-name="TableRow347">
                <table:covered-table-cell>
                  <text:p text:style-name="P348"/>
                </table:covered-table-cell>
                <table:table-cell table:style-name="TableCell349">
                  <text:p text:style-name="P350">Médio:</text:p>
                  <text:p text:style-name="P351"><text:s/>5</text:p>
                </table:table-cell>
                <table:table-cell table:style-name="TableCell352">
                  <text:p text:style-name="P353">5<text:s/></text:p>
                  <text:p text:style-name="P354">RB</text:p>
                </table:table-cell>
                <table:table-cell table:style-name="TableCell355">
                  <text:p text:style-name="P356">10<text:s/></text:p>
                  <text:p text:style-name="P357">RM</text:p>
                </table:table-cell>
                <table:table-cell table:style-name="TableCell358">
                  <text:p text:style-name="P359">25<text:s/></text:p>
                  <text:p text:style-name="P360">RM</text:p>
                </table:table-cell>
                <table:table-cell table:style-name="TableCell361">
                  <text:p text:style-name="P362">40<text:s/></text:p>
                  <text:p text:style-name="P363">RA</text:p>
                </table:table-cell>
                <table:table-cell table:style-name="TableCell364">
                  <text:p text:style-name="P365">50<text:s/></text:p>
                  <text:p text:style-name="P366">RA</text:p>
                </table:table-cell>
              </table:table-row>
              <table:table-row table:style-name="TableRow367">
                <table:covered-table-cell>
                  <text:p text:style-name="P368"/>
                </table:covered-table-cell>
                <table:table-cell table:style-name="TableCell369">
                  <text:p text:style-name="P370">Baixo:<text:s/></text:p>
                  <text:p text:style-name="P371">2</text:p>
                </table:table-cell>
                <table:table-cell table:style-name="TableCell372">
                  <text:p text:style-name="P373">2<text:s/></text:p>
                  <text:p text:style-name="P374">RB</text:p>
                </table:table-cell>
                <table:table-cell table:style-name="TableCell375">
                  <text:p text:style-name="P376">4<text:s/></text:p>
                  <text:p text:style-name="P377">RB</text:p>
                </table:table-cell>
                <table:table-cell table:style-name="TableCell378">
                  <text:p text:style-name="P379">10<text:s/></text:p>
                  <text:p text:style-name="P380">RM</text:p>
                </table:table-cell>
                <table:table-cell table:style-name="TableCell381">
                  <text:p text:style-name="P382">16<text:s/></text:p>
                  <text:p text:style-name="P383">RM</text:p>
                </table:table-cell>
                <table:table-cell table:style-name="TableCell384">
                  <text:p text:style-name="P385">20<text:s/></text:p>
                  <text:p text:style-name="P386">RM</text:p>
                </table:table-cell>
              </table:table-row>
              <table:table-row table:style-name="TableRow387">
                <table:covered-table-cell>
                  <text:p text:style-name="P388"/>
                </table:covered-table-cell>
                <table:table-cell table:style-name="TableCell389">
                  <text:p text:style-name="P390">Muito baixo:<text:s/>1</text:p>
                </table:table-cell>
                <table:table-cell table:style-name="TableCell391">
                  <text:p text:style-name="P392">1<text:s/></text:p>
                  <text:p text:style-name="P393">RB</text:p>
                </table:table-cell>
                <table:table-cell table:style-name="TableCell394">
                  <text:p text:style-name="P395">2<text:s/></text:p>
                  <text:p text:style-name="P396">RB</text:p>
                </table:table-cell>
                <table:table-cell table:style-name="TableCell397">
                  <text:p text:style-name="P398">5<text:s/></text:p>
                  <text:p text:style-name="P399">RB</text:p>
                </table:table-cell>
                <table:table-cell table:style-name="TableCell400">
                  <text:p text:style-name="P401">8<text:s/></text:p>
                  <text:p text:style-name="P402">RB</text:p>
                </table:table-cell>
                <table:table-cell table:style-name="TableCell403">
                  <text:p text:style-name="P404">10<text:s/></text:p>
                  <text:p text:style-name="P405">RM</text:p>
                </table:table-cell>
              </table:table-row>
              <table:table-row table:style-name="TableRow406">
                <table:table-cell table:style-name="TableCell407" table:number-columns-spanned="2" table:number-rows-spanned="2">
                  <text:p text:style-name="P408"/>
                </table:table-cell>
                <table:covered-table-cell/>
                <table:table-cell table:style-name="TableCell409">
                  <text:p text:style-name="P410">Muito baixa: 1</text:p>
                </table:table-cell>
                <table:table-cell table:style-name="TableCell411">
                  <text:p text:style-name="P412">Baixa:</text:p>
                  <text:p text:style-name="P413"><text:s/>2</text:p>
                </table:table-cell>
                <table:table-cell table:style-name="TableCell414">
                  <text:p text:style-name="P415">Média:<text:s/></text:p>
                  <text:p text:style-name="P416">5</text:p>
                </table:table-cell>
                <table:table-cell table:style-name="TableCell417">
                  <text:p text:style-name="P418">Alta:<text:s/></text:p>
                  <text:p text:style-name="P419">8</text:p>
                </table:table-cell>
                <table:table-cell table:style-name="TableCell420">
                  <text:p text:style-name="P421">Muito alta:<text:s/></text:p>
                  <text:p text:style-name="P422">10</text:p>
                </table:table-cell>
              </table:table-row>
              <table:table-row table:style-name="TableRow423">
                <table:covered-table-cell>
                  <text:p text:style-name="P424"/>
                </table:covered-table-cell>
                <table:covered-table-cell/>
                <table:table-cell table:style-name="TableCell425" table:number-columns-spanned="5">
                  <text:p text:style-name="P426">PROBABILIDADE</text:p>
                </table:table-cell>
                <table:covered-table-cell/>
                <table:covered-table-cell/>
                <table:covered-table-cell/>
                <table:covered-table-cell/>
              </table:table-row>
            </table:table>
            <text:p text:style-name="P427"><text:span text:style-name="T428">Fonte: TCU. Roteiro de Avaliação de Maturidade da Gestão de Riscos. 2018. Adaptado.</text:span></text:p>
            <text:p text:style-name="P429"/>
            <text:p text:style-name="P430">Para determinar os níveis de impacto e de probabilidade realizou-se a análise<text:s/>individual com base na materialidade, relevância, criticidade e oportunidade de cada um dos itens. Elenca-se abaixo os critérios de julgamento utilizados durante a análise:</text:p>
            <text:list text:style-name="LFO1" text:continue-numbering="true">
              <text:list-item>
                <text:p text:style-name="P431">Existência de recomendações pendentes de saneameamento acerca do tema, sejam elas expedidas por esta Controladoria ou por órgãos de controle externo;</text:p>
              </text:list-item>
              <text:list-item>
                <text:p text:style-name="P432">Recorrência de apontamentos nos relatórios da fiscalização externa (TCESP);</text:p>
              </text:list-item>
              <text:list-item>
                <text:p text:style-name="P433">Histórico de infrações dos respectivos limites fiscais;</text:p>
              </text:list-item>
              <text:list-item>
                <text:p text:style-name="P434">Histórico do não cumprimento de determinação normativa;</text:p>
              </text:list-item>
              <text:list-item>
                <text:p text:style-name="P435">Número de alertas expedidos pelo TCESP nos últimos três exercícios;</text:p>
              </text:list-item>
              <text:list-item>
                <text:p text:style-name="P436">Complexidade dos processos relativos ao tema (quantidade de áreas envolvidas, ausência de sistemas nas rotinas, novidade da legislação);</text:p>
              </text:list-item>
              <text:list-item>
                <text:p text:style-name="P437">Montante de recursos orçamentários ou financeiros alocados no objeto;</text:p>
              </text:list-item>
              <text:list-item>
                <text:p text:style-name="P438">Ausência ou deficiência dos controles internos executados nas áreas setoriais;</text:p>
              </text:list-item>
              <text:list-item>
                <text:p text:style-name="P439">Dificuldade de execução dos processos por parte dos servidores responsáveis;</text:p>
              </text:list-item>
              <text:list-item>
                <text:p text:style-name="P440">Característica<text:s/>da área<text:s/>avaliada quando<text:s/>tratar-se<text:s/>de<text:s/>política pública essencial;</text:p>
              </text:list-item>
              <text:list-item>
                <text:p text:style-name="P441">Criticidade da área no que tange à capacidade de influenciar a aprovação das contas municipais.</text:p>
              </text:list-item>
            </text:list>
            <text:p text:style-name="P442"/>
            <text:p text:style-name="P443"><text:span text:style-name="T444"><draw:frame draw:z-index="251666432" draw:id="id19" draw:style-name="a30" draw:name="Caixa de Texto 2" text:anchor-type="paragraph" svg:x="0in" svg:y="1.31181in" svg:width="3.08333in" svg:height="2.29167in" style:rel-width="scale" style:rel-height="scale"><draw:text-box><text:p text:style-name="P445"><text:span text:style-name="T446">Avaliações Planejadas</text:span><text:span text:style-name="T447">: <text:s/>versam sobre diversos temas de interesse da Municipalidade (execução orçamentária, limites constitucionais, transparência, controle interno, terceiro setor, obras, entre outros), detém periodicidade quadrimestral.</text:span></text:p></draw:text-box><svg:title/><svg:desc/></draw:frame></text:span>Ressalta-se que a referida matriz de risco encontra-se replicada no Sistema de Apoio ao Controle Interno – SICOM,<text:s/>assim,<text:s/>as avaliações acerca<text:s/>da<text:s/>probabilidade e do<text:s/>impacto foram inseridas<text:s/>em todos<text:s/>os quesitos<text:s/>cadastrados nas avaliações<text:s/><text:span text:style-name="T448">planejadas</text:span><text:s/>ou<text:s/><text:span text:style-name="T449">ordenadas</text:span><text:s/>que pretendem-se realizar no exercício de 2026.</text:p>
            <text:p text:style-name="P450"><text:span text:style-name="T451"><draw:frame draw:z-index="251668480" draw:id="id20" draw:style-name="a31" draw:name="Caixa de Texto 2" text:anchor-type="paragraph" svg:x="3.87431in" svg:y="0.20208in" svg:width="3.08333in" svg:height="2.29167in" style:rel-width="scale" style:rel-height="scale"><draw:text-box><text:p text:style-name="P452"><text:span text:style-name="T453">Avaliações Ordenadas</text:span><text:span text:style-name="T454">: <text:s/>são específicas, com objeto delimitado, não detém periodicidade fixa, sendo realizadas oportunamente durante o exercício.</text:span></text:p></draw:text-box><svg:title/><svg:desc/></draw:frame></text:span></text:p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</table:table>
      <text:soft-page-break/>
      <text:h text:style-name="P474" text:outline-level="1"><text:span text:style-name="T475">Dimens</text:span><text:span text:style-name="T476">i</text:span><text:span text:style-name="T477">o</text:span><text:span text:style-name="T478">namento</text:span><text:span text:style-name="T479"><text:s/>da Força de Trabalho</text:span></text:h>
      <table:table table:style-name="Table480">
        <table:table-columns>
          <table:table-column table:style-name="TableColumn481"/>
        </table:table-columns>
        <table:table-row table:style-name="TableRow482">
          <table:table-cell table:style-name="TableCell483">
            <text:p text:style-name="P484"/>
            <text:p text:style-name="P485">Define-se como critério para o dimensionamento da força de trabalho para execução das atividades a serem realizadas no exercício de 2026, o número de servidores atualmente lotados nesta Controladoria-Geral multiplicado pela quantidade de horas a serem trabalhadas, conforme detalhado no quadro abaixo:</text:p>
            <text:p text:style-name="P486"/>
            <text:p text:style-name="P487"><text:span text:style-name="T488">Quadro 1:</text:span><text:s/>Capacidade Operacional Total 2026</text:p>
            <text:p text:style-name="P489"><text:span text:style-name="T490"><draw:g draw:name="Diagrama 11" draw:id="id29" draw:style-name="a60" text:anchor-type="as-char"><svg:title/><svg:desc/><draw:custom-shape svg:x="0in" svg:y="0in" svg:width="6.91667in" svg:height="2.1875in" draw:id="id21" draw:style-name="a32"><svg:title/><svg:desc/><draw:enhanced-geometry draw:type="non-primitive" svg:viewBox="0 0 21600 21600" draw:enhanced-path="M 0 0 L 21600 0 21600 21600 0 21600 Z N"/></draw:custom-shape><draw:custom-shape svg:x="0.00399in" svg:y="0.53903in" svg:width="1.10944in" svg:height="1.10944in" draw:id="id22" draw:style-name="a37"><svg:title/><svg:desc/><text:p text:style-name="a34" text:class-names="" text:cond-style-name=""><text:span text:style-name="a33" text:class-names="">Nº servidores:</text:span></text:p><text:p text:style-name="a36" text:class-names="" text:cond-style-name=""><text:span text:style-name="a35" text:class-names="">12</text:span></text:p><draw:enhanced-geometry draw:type="non-primitive" svg:viewBox="0 0 1014468 1014468" draw:enhanced-path="M 0 507234 C 0 227096 227096 0 507234 0 787372 0 1014468 227096 1014468 507234 1014468 787372 787372 1014468 507234 1014468 227096 1014468 0 787372 0 507234 Z N" draw:text-areas="?f20 ?f22 ?f21 ?f23" draw:glue-points="?f14 ?f15 ?f16 ?f17 ?f18 ?f15 ?f16 ?f19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468"/><draw:equation draw:name="f7" draw:formula="?f4 / 1014468"/><draw:equation draw:name="f8" draw:formula="0 * ?f5 / 1014468"/><draw:equation draw:name="f9" draw:formula="507234 * ?f4 / 1014468"/><draw:equation draw:name="f10" draw:formula="507234 * ?f5 / 1014468"/><draw:equation draw:name="f11" draw:formula="0 * ?f4 / 1014468"/><draw:equation draw:name="f12" draw:formula="1014468 * ?f5 / 1014468"/><draw:equation draw:name="f13" draw:formula="1014468 * ?f4 / 1014468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6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1.20351in" svg:y="0.77201in" svg:width="0.64347in" svg:height="0.64347in" draw:id="id23" draw:style-name="a40"><svg:title/><svg:desc/><text:p text:style-name="a39" text:class-names="" text:cond-style-name=""><text:span text:style-name="a38" text:class-names=""/></text:p><draw:enhanced-geometry draw:type="non-primitive" svg:viewBox="0 0 588391 588391" draw:enhanced-path="M 92389 190245 L 190245 92389 294196 196339 398146 92389 496002 190245 392052 294196 496002 398146 398146 496002 294196 392052 190245 496002 92389 398146 196339 294196 92389 190245 Z N" draw:text-areas="?f36 ?f38 ?f37 ?f39" draw:glue-points="?f22 ?f23 ?f24 ?f25 ?f26 ?f27 ?f28 ?f25 ?f29 ?f23 ?f30 ?f31 ?f29 ?f32 ?f28 ?f33 ?f26 ?f34 ?f24 ?f33 ?f22 ?f32 ?f35 ?f31 ?f22 ?f23" draw:glue-point-leaving-directions="-90, -90, 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8391"/><draw:equation draw:name="f7" draw:formula="?f4 / 588391"/><draw:equation draw:name="f8" draw:formula="92389 * ?f5 / 588391"/><draw:equation draw:name="f9" draw:formula="190245 * ?f4 / 588391"/><draw:equation draw:name="f10" draw:formula="190245 * ?f5 / 588391"/><draw:equation draw:name="f11" draw:formula="92389 * ?f4 / 588391"/><draw:equation draw:name="f12" draw:formula="294196 * ?f5 / 588391"/><draw:equation draw:name="f13" draw:formula="196339 * ?f4 / 588391"/><draw:equation draw:name="f14" draw:formula="398146 * ?f5 / 588391"/><draw:equation draw:name="f15" draw:formula="496002 * ?f5 / 588391"/><draw:equation draw:name="f16" draw:formula="392052 * ?f5 / 588391"/><draw:equation draw:name="f17" draw:formula="294196 * ?f4 / 588391"/><draw:equation draw:name="f18" draw:formula="398146 * ?f4 / 588391"/><draw:equation draw:name="f19" draw:formula="496002 * ?f4 / 588391"/><draw:equation draw:name="f20" draw:formula="392052 * ?f4 / 588391"/><draw:equation draw:name="f21" draw:formula="196339 * ?f5 / 588391"/><draw:equation draw:name="f22" draw:formula="?f8 / ?f6"/><draw:equation draw:name="f23" draw:formula="?f9 / ?f7"/><draw:equation draw:name="f24" draw:formula="?f10 / ?f6"/><draw:equation draw:name="f25" draw:formula="?f11 / ?f7"/><draw:equation draw:name="f26" draw:formula="?f12 / ?f6"/><draw:equation draw:name="f27" draw:formula="?f13 / ?f7"/><draw:equation draw:name="f28" draw:formula="?f14 / ?f6"/><draw:equation draw:name="f29" draw:formula="?f15 / ?f6"/><draw:equation draw:name="f30" draw:formula="?f16 / ?f6"/><draw:equation draw:name="f31" draw:formula="?f17 / ?f7"/><draw:equation draw:name="f32" draw:formula="?f18 / ?f7"/><draw:equation draw:name="f33" draw:formula="?f19 / ?f7"/><draw:equation draw:name="f34" draw:formula="?f20 / ?f7"/><draw:equation draw:name="f35" draw:formula="?f21 / ?f6"/><draw:equation draw:name="f36" draw:formula="?f0 / ?f6"/><draw:equation draw:name="f37" draw:formula="?f1 / ?f6"/><draw:equation draw:name="f38" draw:formula="?f2 / ?f7"/><draw:equation draw:name="f39" draw:formula="?f3 / ?f7"/></draw:enhanced-geometry></draw:custom-shape><draw:custom-shape svg:x="1.93707in" svg:y="0.53903in" svg:width="1.10944in" svg:height="1.10944in" draw:id="id24" draw:style-name="a45"><svg:title/><svg:desc/><text:p text:style-name="a42" text:class-names="" text:cond-style-name=""><text:span text:style-name="a41" text:class-names="">Dias úteis:</text:span></text:p><text:p text:style-name="a44" text:class-names="" text:cond-style-name=""><text:span text:style-name="a43" text:class-names="">213*</text:span></text:p><draw:enhanced-geometry draw:type="non-primitive" svg:viewBox="0 0 1014468 1014468" draw:enhanced-path="M 0 507234 C 0 227096 227096 0 507234 0 787372 0 1014468 227096 1014468 507234 1014468 787372 787372 1014468 507234 1014468 227096 1014468 0 787372 0 507234 Z N" draw:text-areas="?f20 ?f22 ?f21 ?f23" draw:glue-points="?f14 ?f15 ?f16 ?f17 ?f18 ?f15 ?f16 ?f19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468"/><draw:equation draw:name="f7" draw:formula="?f4 / 1014468"/><draw:equation draw:name="f8" draw:formula="0 * ?f5 / 1014468"/><draw:equation draw:name="f9" draw:formula="507234 * ?f4 / 1014468"/><draw:equation draw:name="f10" draw:formula="507234 * ?f5 / 1014468"/><draw:equation draw:name="f11" draw:formula="0 * ?f4 / 1014468"/><draw:equation draw:name="f12" draw:formula="1014468 * ?f5 / 1014468"/><draw:equation draw:name="f13" draw:formula="1014468 * ?f4 / 1014468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6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3.1366in" svg:y="0.77201in" svg:width="0.64347in" svg:height="0.64347in" draw:id="id25" draw:style-name="a48"><svg:title/><svg:desc/><text:p text:style-name="a47" text:class-names="" text:cond-style-name=""><text:span text:style-name="a46" text:class-names=""/></text:p><draw:enhanced-geometry draw:type="non-primitive" svg:viewBox="0 0 588391 588391" draw:enhanced-path="M 92389 190245 L 190245 92389 294196 196339 398146 92389 496002 190245 392052 294196 496002 398146 398146 496002 294196 392052 190245 496002 92389 398146 196339 294196 92389 190245 Z N" draw:text-areas="?f36 ?f38 ?f37 ?f39" draw:glue-points="?f22 ?f23 ?f24 ?f25 ?f26 ?f27 ?f28 ?f25 ?f29 ?f23 ?f30 ?f31 ?f29 ?f32 ?f28 ?f33 ?f26 ?f34 ?f24 ?f33 ?f22 ?f32 ?f35 ?f31 ?f22 ?f23" draw:glue-point-leaving-directions="-90, -90, 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8391"/><draw:equation draw:name="f7" draw:formula="?f4 / 588391"/><draw:equation draw:name="f8" draw:formula="92389 * ?f5 / 588391"/><draw:equation draw:name="f9" draw:formula="190245 * ?f4 / 588391"/><draw:equation draw:name="f10" draw:formula="190245 * ?f5 / 588391"/><draw:equation draw:name="f11" draw:formula="92389 * ?f4 / 588391"/><draw:equation draw:name="f12" draw:formula="294196 * ?f5 / 588391"/><draw:equation draw:name="f13" draw:formula="196339 * ?f4 / 588391"/><draw:equation draw:name="f14" draw:formula="398146 * ?f5 / 588391"/><draw:equation draw:name="f15" draw:formula="496002 * ?f5 / 588391"/><draw:equation draw:name="f16" draw:formula="392052 * ?f5 / 588391"/><draw:equation draw:name="f17" draw:formula="294196 * ?f4 / 588391"/><draw:equation draw:name="f18" draw:formula="398146 * ?f4 / 588391"/><draw:equation draw:name="f19" draw:formula="496002 * ?f4 / 588391"/><draw:equation draw:name="f20" draw:formula="392052 * ?f4 / 588391"/><draw:equation draw:name="f21" draw:formula="196339 * ?f5 / 588391"/><draw:equation draw:name="f22" draw:formula="?f8 / ?f6"/><draw:equation draw:name="f23" draw:formula="?f9 / ?f7"/><draw:equation draw:name="f24" draw:formula="?f10 / ?f6"/><draw:equation draw:name="f25" draw:formula="?f11 / ?f7"/><draw:equation draw:name="f26" draw:formula="?f12 / ?f6"/><draw:equation draw:name="f27" draw:formula="?f13 / ?f7"/><draw:equation draw:name="f28" draw:formula="?f14 / ?f6"/><draw:equation draw:name="f29" draw:formula="?f15 / ?f6"/><draw:equation draw:name="f30" draw:formula="?f16 / ?f6"/><draw:equation draw:name="f31" draw:formula="?f17 / ?f7"/><draw:equation draw:name="f32" draw:formula="?f18 / ?f7"/><draw:equation draw:name="f33" draw:formula="?f19 / ?f7"/><draw:equation draw:name="f34" draw:formula="?f20 / ?f7"/><draw:equation draw:name="f35" draw:formula="?f21 / ?f6"/><draw:equation draw:name="f36" draw:formula="?f0 / ?f6"/><draw:equation draw:name="f37" draw:formula="?f1 / ?f6"/><draw:equation draw:name="f38" draw:formula="?f2 / ?f7"/><draw:equation draw:name="f39" draw:formula="?f3 / ?f7"/></draw:enhanced-geometry></draw:custom-shape><draw:custom-shape svg:x="3.87016in" svg:y="0.53903in" svg:width="1.10944in" svg:height="1.10944in" draw:id="id26" draw:style-name="a53"><svg:title/><svg:desc/><text:p text:style-name="a50" text:class-names="" text:cond-style-name=""><text:span text:style-name="a49" text:class-names="">Horas dia:</text:span></text:p><text:p text:style-name="a52" text:class-names="" text:cond-style-name=""><text:span text:style-name="a51" text:class-names="">8</text:span></text:p><draw:enhanced-geometry draw:type="non-primitive" svg:viewBox="0 0 1014468 1014468" draw:enhanced-path="M 0 507234 C 0 227096 227096 0 507234 0 787372 0 1014468 227096 1014468 507234 1014468 787372 787372 1014468 507234 1014468 227096 1014468 0 787372 0 507234 Z N" draw:text-areas="?f20 ?f22 ?f21 ?f23" draw:glue-points="?f14 ?f15 ?f16 ?f17 ?f18 ?f15 ?f16 ?f19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468"/><draw:equation draw:name="f7" draw:formula="?f4 / 1014468"/><draw:equation draw:name="f8" draw:formula="0 * ?f5 / 1014468"/><draw:equation draw:name="f9" draw:formula="507234 * ?f4 / 1014468"/><draw:equation draw:name="f10" draw:formula="507234 * ?f5 / 1014468"/><draw:equation draw:name="f11" draw:formula="0 * ?f4 / 1014468"/><draw:equation draw:name="f12" draw:formula="1014468 * ?f5 / 1014468"/><draw:equation draw:name="f13" draw:formula="1014468 * ?f4 / 1014468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6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5.06968in" svg:y="0.77201in" svg:width="0.64347in" svg:height="0.64347in" draw:id="id27" draw:style-name="a56"><svg:title/><svg:desc/><text:p text:style-name="a55" text:class-names="" text:cond-style-name=""><text:span text:style-name="a54" text:class-names=""/></text:p><draw:enhanced-geometry draw:type="non-primitive" svg:viewBox="0 0 588391 588391" draw:enhanced-path="M 77991 121209 L 510400 121209 510400 259598 77991 259598 77991 121209 Z M 77991 328793 L 510400 328793 510400 467182 77991 467182 77991 328793 Z N" draw:text-areas="?f20 ?f22 ?f21 ?f23" draw:glue-points="?f14 ?f15 ?f16 ?f15 ?f16 ?f17 ?f14 ?f17 ?f14 ?f15 ?f14 ?f18 ?f16 ?f18 ?f16 ?f19 ?f14 ?f19 ?f14 ?f18" draw:glue-point-leaving-directions="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8391"/><draw:equation draw:name="f7" draw:formula="?f4 / 588391"/><draw:equation draw:name="f8" draw:formula="77991 * ?f5 / 588391"/><draw:equation draw:name="f9" draw:formula="121209 * ?f4 / 588391"/><draw:equation draw:name="f10" draw:formula="510400 * ?f5 / 588391"/><draw:equation draw:name="f11" draw:formula="259598 * ?f4 / 588391"/><draw:equation draw:name="f12" draw:formula="328793 * ?f4 / 588391"/><draw:equation draw:name="f13" draw:formula="467182 * ?f4 / 588391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7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5.80324in" svg:y="0.53903in" svg:width="1.10944in" svg:height="1.10944in" draw:id="id28" draw:style-name="a59"><svg:title/><svg:desc/><text:p text:style-name="a58" text:class-names="" text:cond-style-name=""><text:span text:style-name="a57" text:class-names="">20.448 horas</text:span></text:p><draw:enhanced-geometry draw:type="non-primitive" svg:viewBox="0 0 1014468 1014468" draw:enhanced-path="M 0 507234 C 0 227096 227096 0 507234 0 787372 0 1014468 227096 1014468 507234 1014468 787372 787372 1014468 507234 1014468 227096 1014468 0 787372 0 507234 Z N" draw:text-areas="?f20 ?f22 ?f21 ?f23" draw:glue-points="?f14 ?f15 ?f16 ?f17 ?f18 ?f15 ?f16 ?f19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468"/><draw:equation draw:name="f7" draw:formula="?f4 / 1014468"/><draw:equation draw:name="f8" draw:formula="0 * ?f5 / 1014468"/><draw:equation draw:name="f9" draw:formula="507234 * ?f4 / 1014468"/><draw:equation draw:name="f10" draw:formula="507234 * ?f5 / 1014468"/><draw:equation draw:name="f11" draw:formula="0 * ?f4 / 1014468"/><draw:equation draw:name="f12" draw:formula="1014468 * ?f5 / 1014468"/><draw:equation draw:name="f13" draw:formula="1014468 * ?f4 / 1014468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6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/draw:g></text:span></text:p>
            <text:p text:style-name="P491"><text:span text:style-name="T492">(*) Cálculo de dias úteis: 365 (dias/ano) – 104 (finais de semana) – 1</text:span><text:span text:style-name="T493">8</text:span><text:span text:style-name="T494"><text:s/>(</text:span><text:span text:style-name="T495">feriados</text:span><text:span text:style-name="T496"><text:note text:note-class="footnote" text:id="_ftn3"><text:note-citation>4</text:note-citation><text:note-body><text:p text:style-name="Textodenotaderodapé"><text:span text:style-name="T497"><text:s/>Conforme<text:s/></text:span><text:span text:style-name="T498">disposições do<text:s/></text:span><text:span text:style-name="T499">Calendário Administrativo para o Exercício de 2026</text:span><text:span text:style-name="T500">,<text:s/></text:span><text:span text:style-name="T501">regulamentado pelo Decreto nº 23.107, de 27 de novembro de 2025</text:span><text:span text:style-name="T502">.<text:s/></text:span><text:span text:style-name="T503">https://www.saobernardo.sp.gov.br/documents/10181/2045904/NM+2579+de+28.11.2025+-+Conteu%CC%81do+Integral.pdf/67d62ca5-f668-f4f1-5f41-d0704a625ac7</text:span></text:p><text:p text:style-name="P504"/></text:note-body></text:note></text:span><text:span text:style-name="T505">)</text:span><text:span text:style-name="T506"><text:s/>– 30 (período de férias regulamentares)</text:span></text:p>
            <text:p text:style-name="P507"/>
            <text:p text:style-name="P508">As 20.448<text:s/>horas são direcionadas às demandas afetas aos trabalhos de auditoria interna (avaliações planejadas e ordenadas, controle preventivo<text:s/>da contratações públicas, acompanhamento das parcerias firmadas com o<text:s/>terceiro setor,<text:s/>monitoramento das metas e ações de governo);<text:s/>atendimento aos órgãos de controle externo<text:s/>(requisições, questionários, despachos dos conselheiros, alertas, subsídios à defesa das contas municipais); acompanhamento das recomendações ainda pendentes de saneamento; reserva técnica para demandas extraordinárias; além da capacitação dos servidores desta Unidade de Controle.</text:p>
            <text:p text:style-name="P509"/>
            <text:p text:style-name="P510"/>
          </table:table-cell>
        </table:table-row>
      </table:table>
      <text:p text:style-name="P511"/>
      <text:soft-page-break/>
      <text:h text:style-name="P512" text:outline-level="1"><text:span text:style-name="T513">Atividades da Controladoria-Geral</text:span></text:h>
      <table:table table:style-name="Table514">
        <table:table-columns>
          <table:table-column table:style-name="TableColumn515"/>
        </table:table-columns>
        <table:table-row table:style-name="TableRow516">
          <table:table-cell table:style-name="TableCell517">
            <text:p text:style-name="P518"/>
            <text:p text:style-name="P519">A seguir serão descritas sinteticamente as atividades programadas desta Controladoria-Geral para cumprimento das suas atribuições.</text:p>
            <text:p text:style-name="P520"><text:span text:style-name="T521"><draw:custom-shape svg:x="5.71757in" svg:y="0.04257in" svg:width="1.11597in" svg:height="3.89514in" draw:z-index="251752448" draw:id="id30" draw:style-name="a61" draw:name="Retângulo: Cantos Arredondados 45" text:anchor-type="paragraph"><svg:title/><svg:desc/><text:p text:style-name="P522">Realizadas no sistema SICOM</text:p><text:p text:style-name="P523"/><text:p text:style-name="P524">Módulos: Apoio ao Controle Interno e MpGov</text:p><text:p text:style-name="P525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26"><draw:g draw:name="Diagrama 44" draw:id="id39" draw:style-name="a112" text:anchor-type="as-char"><svg:title/><svg:desc/><draw:custom-shape svg:x="0in" svg:y="0in" svg:width="5.63954in" svg:height="0.90649in" draw:id="id31" draw:style-name="a70"><svg:title/><svg:desc/><text:p text:style-name="a63" text:class-names="" text:cond-style-name=""><text:span text:style-name="a62" text:class-names="">Avaliações Planejadas</text:span></text:p><text:list text:style-name="a66"><text:list-item><text:list text:style-name="a66"><text:list-item><text:p text:style-name="a65" text:class-names="" text:cond-style-name=""><text:span text:style-name="a64" text:class-names="">Abrangentes (execução orçamentária, controle financeiro e patrimonial, contratos, terceiro setor, políticas públicas...)</text:span></text:p></text:list-item></text:list></text:list-item></text:list><text:list text:style-name="a69"><text:list-item><text:list text:style-name="a69"><text:list-item><text:p text:style-name="a68" text:class-names="" text:cond-style-name=""><text:span text:style-name="a67" text:class-names="">Quadrimestrais</text:span></text:p></text:list-item></text:list></text:list-item></text:list><draw:enhanced-geometry draw:type="non-primitive" svg:viewBox="0 0 5156791 828894" draw:enhanced-path="M 0 82889 C 0 37111 37111 0 82889 0 L 5073902 0 C 5119680 0 5156791 37111 5156791 82889 L 5156791 746005 C 5156791 791783 5119680 828894 5073902 828894 L 82889 828894 C 37111 828894 0 791783 0 746005 L 0 82889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791"/><draw:equation draw:name="f7" draw:formula="?f4 / 828894"/><draw:equation draw:name="f8" draw:formula="0 * ?f5 / 5156791"/><draw:equation draw:name="f9" draw:formula="82889 * ?f4 / 828894"/><draw:equation draw:name="f10" draw:formula="82889 * ?f5 / 5156791"/><draw:equation draw:name="f11" draw:formula="0 * ?f4 / 828894"/><draw:equation draw:name="f12" draw:formula="5073902 * ?f5 / 5156791"/><draw:equation draw:name="f13" draw:formula="5156791 * ?f5 / 5156791"/><draw:equation draw:name="f14" draw:formula="746005 * ?f4 / 828894"/><draw:equation draw:name="f15" draw:formula="828894 * ?f4 / 82889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.09065in" svg:y="0.09065in" svg:width="1.12791in" svg:height="0.72519in" draw:id="id32" draw:style-name="a72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0in" svg:y="0.99714in" svg:width="5.63954in" svg:height="0.90649in" draw:id="id33" draw:style-name="a81"><svg:title/><svg:desc/><text:p text:style-name="a74" text:class-names="" text:cond-style-name=""><text:span text:style-name="a73" text:class-names="">Avaliações Ordenadas</text:span></text:p><text:list text:style-name="a77"><text:list-item><text:list text:style-name="a77"><text:list-item><text:p text:style-name="a76" text:class-names="" text:cond-style-name=""><text:span text:style-name="a75" text:class-names="">Temas específicos</text:span></text:p></text:list-item></text:list></text:list-item></text:list><text:list text:style-name="a80"><text:list-item><text:list text:style-name="a80"><text:list-item><text:p text:style-name="a79" text:class-names="" text:cond-style-name=""><text:span text:style-name="a78" text:class-names="">Oportunas</text:span></text:p></text:list-item></text:list></text:list-item></text:list><draw:enhanced-geometry draw:type="non-primitive" svg:viewBox="0 0 5156791 828894" draw:enhanced-path="M 0 82889 C 0 37111 37111 0 82889 0 L 5073902 0 C 5119680 0 5156791 37111 5156791 82889 L 5156791 746005 C 5156791 791783 5119680 828894 5073902 828894 L 82889 828894 C 37111 828894 0 791783 0 746005 L 0 82889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791"/><draw:equation draw:name="f7" draw:formula="?f4 / 828894"/><draw:equation draw:name="f8" draw:formula="0 * ?f5 / 5156791"/><draw:equation draw:name="f9" draw:formula="82889 * ?f4 / 828894"/><draw:equation draw:name="f10" draw:formula="82889 * ?f5 / 5156791"/><draw:equation draw:name="f11" draw:formula="0 * ?f4 / 828894"/><draw:equation draw:name="f12" draw:formula="5073902 * ?f5 / 5156791"/><draw:equation draw:name="f13" draw:formula="5156791 * ?f5 / 5156791"/><draw:equation draw:name="f14" draw:formula="746005 * ?f4 / 828894"/><draw:equation draw:name="f15" draw:formula="828894 * ?f4 / 82889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.09065in" svg:y="1.08779in" svg:width="1.12791in" svg:height="0.72519in" draw:id="id34" draw:style-name="a83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0in" svg:y="1.99428in" svg:width="5.63954in" svg:height="0.90649in" draw:id="id35" draw:style-name="a95"><svg:title/><svg:desc/><text:p text:style-name="a85" text:class-names="" text:cond-style-name=""><text:span text:style-name="a84" text:class-names="">Avaliações MpGov</text:span></text:p><text:list text:style-name="a88"><text:list-item><text:list text:style-name="a88"><text:list-item><text:p text:style-name="a87" text:class-names="" text:cond-style-name=""><text:span text:style-name="a86" text:class-names="">Indicadores dos Programas de Governo</text:span></text:p></text:list-item></text:list></text:list-item></text:list><text:list text:style-name="a91"><text:list-item><text:list text:style-name="a91"><text:list-item><text:p text:style-name="a90" text:class-names="" text:cond-style-name=""><text:span text:style-name="a89" text:class-names="">Metas das Ações</text:span></text:p></text:list-item></text:list></text:list-item></text:list><text:list text:style-name="a94"><text:list-item><text:list text:style-name="a94"><text:list-item><text:p text:style-name="a93" text:class-names="" text:cond-style-name=""><text:span text:style-name="a92" text:class-names="">Mensais, bimestrais, trimestrais ou quadrimestrais</text:span></text:p></text:list-item></text:list></text:list-item></text:list><draw:enhanced-geometry draw:type="non-primitive" svg:viewBox="0 0 5156791 828894" draw:enhanced-path="M 0 82889 C 0 37111 37111 0 82889 0 L 5073902 0 C 5119680 0 5156791 37111 5156791 82889 L 5156791 746005 C 5156791 791783 5119680 828894 5073902 828894 L 82889 828894 C 37111 828894 0 791783 0 746005 L 0 82889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791"/><draw:equation draw:name="f7" draw:formula="?f4 / 828894"/><draw:equation draw:name="f8" draw:formula="0 * ?f5 / 5156791"/><draw:equation draw:name="f9" draw:formula="82889 * ?f4 / 828894"/><draw:equation draw:name="f10" draw:formula="82889 * ?f5 / 5156791"/><draw:equation draw:name="f11" draw:formula="0 * ?f4 / 828894"/><draw:equation draw:name="f12" draw:formula="5073902 * ?f5 / 5156791"/><draw:equation draw:name="f13" draw:formula="5156791 * ?f5 / 5156791"/><draw:equation draw:name="f14" draw:formula="746005 * ?f4 / 828894"/><draw:equation draw:name="f15" draw:formula="828894 * ?f4 / 82889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.09065in" svg:y="2.08493in" svg:width="1.12791in" svg:height="0.72519in" draw:id="id36" draw:style-name="a97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0in" svg:y="2.99142in" svg:width="5.63954in" svg:height="0.90649in" draw:id="id37" draw:style-name="a109"><svg:title/><svg:desc/><text:p text:style-name="a99" text:class-names="" text:cond-style-name=""><text:span text:style-name="a98" text:class-names="">Relatórios de Conformidade</text:span></text:p><text:list text:style-name="a102"><text:list-item><text:list text:style-name="a102"><text:list-item><text:p text:style-name="a101" text:class-names="" text:cond-style-name=""><text:span text:style-name="a100" text:class-names="">Principais indicadores orçamentários e financeiros</text:span></text:p></text:list-item></text:list></text:list-item></text:list><text:list text:style-name="a105"><text:list-item><text:list text:style-name="a105"><text:list-item><text:p text:style-name="a104" text:class-names="" text:cond-style-name=""><text:span text:style-name="a103" text:class-names="">Métricas TCESP</text:span></text:p></text:list-item></text:list></text:list-item></text:list><text:list text:style-name="a108"><text:list-item><text:list text:style-name="a108"><text:list-item><text:p text:style-name="a107" text:class-names="" text:cond-style-name=""><text:span text:style-name="a106" text:class-names="">Mensais</text:span></text:p></text:list-item></text:list></text:list-item></text:list><draw:enhanced-geometry draw:type="non-primitive" svg:viewBox="0 0 5156791 828894" draw:enhanced-path="M 0 82889 C 0 37111 37111 0 82889 0 L 5073902 0 C 5119680 0 5156791 37111 5156791 82889 L 5156791 746005 C 5156791 791783 5119680 828894 5073902 828894 L 82889 828894 C 37111 828894 0 791783 0 746005 L 0 82889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56791"/><draw:equation draw:name="f7" draw:formula="?f4 / 828894"/><draw:equation draw:name="f8" draw:formula="0 * ?f5 / 5156791"/><draw:equation draw:name="f9" draw:formula="82889 * ?f4 / 828894"/><draw:equation draw:name="f10" draw:formula="82889 * ?f5 / 5156791"/><draw:equation draw:name="f11" draw:formula="0 * ?f4 / 828894"/><draw:equation draw:name="f12" draw:formula="5073902 * ?f5 / 5156791"/><draw:equation draw:name="f13" draw:formula="5156791 * ?f5 / 5156791"/><draw:equation draw:name="f14" draw:formula="746005 * ?f4 / 828894"/><draw:equation draw:name="f15" draw:formula="828894 * ?f4 / 82889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.09065in" svg:y="3.08207in" svg:width="1.12791in" svg:height="0.72519in" draw:id="id38" draw:style-name="a111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draw:g></text:span></text:p>
            <text:p text:style-name="P527"><text:s text:c="34"/></text:p>
            <text:p text:style-name="P528"><text:span text:style-name="T529"><text:s text:c="2"/></text:span><text:span text:style-name="T530"><draw:g draw:name="Diagrama 48" draw:id="id46" draw:style-name="a146" text:anchor-type="as-char"><svg:title/><svg:desc/><draw:custom-shape svg:x="1.3938in" svg:y="0.00172in" svg:width="4.48468in" svg:height="1.05679in" draw:id="id40" draw:style-name="a121"><svg:title/><svg:desc/><text:p text:style-name="a114" text:class-names="" text:cond-style-name=""><text:span text:style-name="a113" text:class-names="">Controle Preventivo das Contratações Públicas</text:span></text:p><text:p text:style-name="a116" text:class-names="" text:cond-style-name=""><text:span text:style-name="a115" text:class-names="">- Processos selecionados (Prodigi)</text:span></text:p><text:p text:style-name="a118" text:class-names="" text:cond-style-name=""><text:span text:style-name="a117" text:class-names="">- Check-list de contratações</text:span></text:p><text:p text:style-name="a120" text:class-names="" text:cond-style-name=""><text:span text:style-name="a119" text:class-names="">- <text:s text:c="1"/>Oportunos</text:span></text:p><draw:enhanced-geometry draw:type="non-primitive" svg:viewBox="0 0 4100790 966331" draw:enhanced-path="M 4100790 966330 L 483165 966330 0 483165 483165 1 4100790 1 4100790 966330 Z N" draw:text-areas="?f20 ?f22 ?f21 ?f23" draw:glue-points="?f14 ?f15 ?f16 ?f15 ?f17 ?f18 ?f16 ?f19 ?f14 ?f19 ?f14 ?f15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00790"/><draw:equation draw:name="f7" draw:formula="?f4 / 966331"/><draw:equation draw:name="f8" draw:formula="0 * ?f5 / 4100790"/><draw:equation draw:name="f9" draw:formula="0 * ?f4 / 966331"/><draw:equation draw:name="f10" draw:formula="3617625 * ?f5 / 4100790"/><draw:equation draw:name="f11" draw:formula="4100790 * ?f5 / 4100790"/><draw:equation draw:name="f12" draw:formula="483166 * ?f4 / 966331"/><draw:equation draw:name="f13" draw:formula="966331 * ?f4 / 966331"/><draw:equation draw:name="f14" draw:formula="?f8 / ?f6"/><draw:equation draw:name="f15" draw:formula="?f9 / ?f7"/><draw:equation draw:name="f16" draw:formula="?f10 / ?f6"/><draw:equation draw:name="f17" draw:formula="?f11 / ?f6"/><draw:equation draw:name="f18" draw:formula="?f12 / ?f7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0.8654in" svg:y="0.00172in" svg:width="1.05679in" svg:height="1.05679in" draw:id="id41" draw:style-name="a123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3938in" svg:y="1.37398in" svg:width="4.48468in" svg:height="1.05679in" draw:id="id42" draw:style-name="a132"><svg:title/><svg:desc/><text:p text:style-name="a125" text:class-names="" text:cond-style-name=""><text:span text:style-name="a124" text:class-names="">Acompanhamento das Parcerias com o Terceiro Setor</text:span></text:p><text:p text:style-name="a127" text:class-names="" text:cond-style-name=""><text:span text:style-name="a126" text:class-names="">- Parcerias selecionadas</text:span></text:p><text:p text:style-name="a129" text:class-names="" text:cond-style-name=""><text:span text:style-name="a128" text:class-names="">- Controle dos cadastros de termos e aditivos</text:span></text:p><text:p text:style-name="a131" text:class-names="" text:cond-style-name=""><text:span text:style-name="a130" text:class-names="">- <text:s text:c="1"/>Oportunos</text:span></text:p><draw:enhanced-geometry draw:type="non-primitive" svg:viewBox="0 0 4100790 966331" draw:enhanced-path="M 4100790 966330 L 483165 966330 0 483165 483165 1 4100790 1 4100790 966330 Z N" draw:text-areas="?f20 ?f22 ?f21 ?f23" draw:glue-points="?f14 ?f15 ?f16 ?f15 ?f17 ?f18 ?f16 ?f19 ?f14 ?f19 ?f14 ?f15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00790"/><draw:equation draw:name="f7" draw:formula="?f4 / 966331"/><draw:equation draw:name="f8" draw:formula="0 * ?f5 / 4100790"/><draw:equation draw:name="f9" draw:formula="0 * ?f4 / 966331"/><draw:equation draw:name="f10" draw:formula="3617625 * ?f5 / 4100790"/><draw:equation draw:name="f11" draw:formula="4100790 * ?f5 / 4100790"/><draw:equation draw:name="f12" draw:formula="483166 * ?f4 / 966331"/><draw:equation draw:name="f13" draw:formula="966331 * ?f4 / 966331"/><draw:equation draw:name="f14" draw:formula="?f8 / ?f6"/><draw:equation draw:name="f15" draw:formula="?f9 / ?f7"/><draw:equation draw:name="f16" draw:formula="?f10 / ?f6"/><draw:equation draw:name="f17" draw:formula="?f11 / ?f6"/><draw:equation draw:name="f18" draw:formula="?f12 / ?f7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0.8654in" svg:y="1.37398in" svg:width="1.05679in" svg:height="1.05679in" draw:id="id43" draw:style-name="a13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3938in" svg:y="2.74623in" svg:width="4.48468in" svg:height="1.05679in" draw:id="id44" draw:style-name="a143"><svg:title/><svg:desc/><text:p text:style-name="a136" text:class-names="" text:cond-style-name=""><text:span text:style-name="a135" text:class-names="">Coordenação IEG-M</text:span></text:p><text:p text:style-name="a138" text:class-names="" text:cond-style-name=""><text:span text:style-name="a137" text:class-names="">- Análise questionário e respectivas respostas;</text:span></text:p><text:p text:style-name="a140" text:class-names="" text:cond-style-name=""><text:span text:style-name="a139" text:class-names="">- Cálculo prévio da pontuação;</text:span></text:p><text:p text:style-name="a142" text:class-names="" text:cond-style-name=""><text:span text:style-name="a141" text:class-names="">- <text:s text:c="1"/>Alertas às àreas e reuniões com os responsáveis.</text:span></text:p><draw:enhanced-geometry draw:type="non-primitive" svg:viewBox="0 0 4100790 966331" draw:enhanced-path="M 4100790 966330 L 483165 966330 0 483165 483165 1 4100790 1 4100790 966330 Z N" draw:text-areas="?f20 ?f22 ?f21 ?f23" draw:glue-points="?f14 ?f15 ?f16 ?f15 ?f17 ?f18 ?f16 ?f19 ?f14 ?f19 ?f14 ?f15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100790"/><draw:equation draw:name="f7" draw:formula="?f4 / 966331"/><draw:equation draw:name="f8" draw:formula="0 * ?f5 / 4100790"/><draw:equation draw:name="f9" draw:formula="0 * ?f4 / 966331"/><draw:equation draw:name="f10" draw:formula="3617625 * ?f5 / 4100790"/><draw:equation draw:name="f11" draw:formula="4100790 * ?f5 / 4100790"/><draw:equation draw:name="f12" draw:formula="483166 * ?f4 / 966331"/><draw:equation draw:name="f13" draw:formula="966331 * ?f4 / 966331"/><draw:equation draw:name="f14" draw:formula="?f8 / ?f6"/><draw:equation draw:name="f15" draw:formula="?f9 / ?f7"/><draw:equation draw:name="f16" draw:formula="?f10 / ?f6"/><draw:equation draw:name="f17" draw:formula="?f11 / ?f6"/><draw:equation draw:name="f18" draw:formula="?f12 / ?f7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x="0.8654in" svg:y="2.74623in" svg:width="1.05679in" svg:height="1.05679in" draw:id="id45" draw:style-name="a14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text:span text:style-name="T531"><text:s text:c="38"/></text:span></text:p>
            <text:soft-page-break/>
            <text:p text:style-name="P532"><text:span text:style-name="T533"><draw:custom-shape svg:x="3.75246in" svg:y="0.04356in" svg:width="1.27847in" svg:height="4.68542in" draw:z-index="251754496" draw:id="id47" draw:style-name="a147" draw:name="Retângulo: Cantos Arredondados 45" text:anchor-type="paragraph"><svg:title/><svg:desc/><text:p text:style-name="P534">Realizados conforme demanda dos Órgãos de Controle Externo.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35"><text:s/></text:span><text:span text:style-name="T536"><draw:g draw:name="Diagrama 46" draw:id="id56" draw:style-name="a183" text:anchor-type="as-char"><svg:title/><svg:desc/><draw:custom-shape svg:x="1.24065in" svg:y="0.00206in" svg:width="2.30533in" svg:height="1.04266in" draw:id="id48" draw:style-name="a153"><svg:title/><svg:desc/><text:p text:style-name="a149" text:class-names="" text:cond-style-name=""><text:span text:style-name="a148" text:class-names="">Alertas e Comunicados</text:span></text:p><text:list text:style-name="a152"><text:list-item><text:list text:style-name="a152"><text:list-item><text:p text:style-name="a151" text:class-names="" text:cond-style-name=""><text:span text:style-name="a150" text:class-names="">Encaminhamento às áreas interessadas via Prodigi</text:span></text:p></text:list-item></text:list></text:list-item></text:list><draw:enhanced-geometry draw:type="non-primitive" svg:viewBox="0 0 2107995 953412" draw:enhanced-path="M 0 0 L 2107995 0 2107995 953412 0 953412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7995"/><draw:equation draw:name="f7" draw:formula="?f4 / 953412"/><draw:equation draw:name="f8" draw:formula="0 * ?f5 / 2107995"/><draw:equation draw:name="f9" draw:formula="0 * ?f4 / 953412"/><draw:equation draw:name="f10" draw:formula="2107995 * ?f5 / 2107995"/><draw:equation draw:name="f11" draw:formula="953412 * ?f4 / 953412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10518in" svg:y="0.00206in" svg:width="1.03224in" svg:height="1.04266in" draw:id="id49" draw:style-name="a155"><svg:title/><svg:desc/><draw:enhanced-geometry draw:type="non-primitive" svg:viewBox="0 0 21600 21600" draw:enhanced-path="M 0 0 L 21600 0 21600 21600 0 21600 Z N"/></draw:custom-shape><draw:custom-shape svg:x="0.10518in" svg:y="1.21676in" svg:width="2.30533in" svg:height="1.04266in" draw:id="id50" draw:style-name="a164"><svg:title/><svg:desc/><text:p text:style-name="a157" text:class-names="" text:cond-style-name=""><text:span text:style-name="a156" text:class-names="">Requisições e Questionários</text:span></text:p><text:list text:style-name="a160"><text:list-item><text:list text:style-name="a160"><text:list-item><text:p text:style-name="a159" text:class-names="" text:cond-style-name=""><text:span text:style-name="a158" text:class-names="">Solicitação às áreas via e-mail;</text:span></text:p></text:list-item></text:list></text:list-item></text:list><text:list text:style-name="a163"><text:list-item><text:list text:style-name="a163"><text:list-item><text:p text:style-name="a162" text:class-names="" text:cond-style-name=""><text:span text:style-name="a161" text:class-names="">Atendimento conforme requisitado pelo órgão de controle externo.</text:span></text:p></text:list-item></text:list></text:list-item></text:list><draw:enhanced-geometry draw:type="non-primitive" svg:viewBox="0 0 2107995 953412" draw:enhanced-path="M 0 0 L 2107995 0 2107995 953412 0 953412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7995"/><draw:equation draw:name="f7" draw:formula="?f4 / 953412"/><draw:equation draw:name="f8" draw:formula="0 * ?f5 / 2107995"/><draw:equation draw:name="f9" draw:formula="0 * ?f4 / 953412"/><draw:equation draw:name="f10" draw:formula="2107995 * ?f5 / 2107995"/><draw:equation draw:name="f11" draw:formula="953412 * ?f4 / 953412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2.51374in" svg:y="1.21676in" svg:width="1.03224in" svg:height="1.04266in" draw:id="id51" draw:style-name="a166"><svg:title/><svg:desc/><draw:enhanced-geometry draw:type="non-primitive" svg:viewBox="0 0 21600 21600" draw:enhanced-path="M 0 0 L 21600 0 21600 21600 0 21600 Z N"/></draw:custom-shape><draw:custom-shape svg:x="1.24065in" svg:y="2.43147in" svg:width="2.30533in" svg:height="1.04266in" draw:id="id52" draw:style-name="a172"><svg:title/><svg:desc/><text:p text:style-name="a168" text:class-names="" text:cond-style-name=""><text:span text:style-name="a167" text:class-names="">Defesa Contas</text:span></text:p><text:list text:style-name="a171"><text:list-item><text:list text:style-name="a171"><text:list-item><text:p text:style-name="a170" text:class-names="" text:cond-style-name=""><text:span text:style-name="a169" text:class-names="">Envio do relatório com o pedido de justificativas via e-mail</text:span></text:p></text:list-item></text:list></text:list-item></text:list><draw:enhanced-geometry draw:type="non-primitive" svg:viewBox="0 0 2107995 953412" draw:enhanced-path="M 0 0 L 2107995 0 2107995 953412 0 953412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7995"/><draw:equation draw:name="f7" draw:formula="?f4 / 953412"/><draw:equation draw:name="f8" draw:formula="0 * ?f5 / 2107995"/><draw:equation draw:name="f9" draw:formula="0 * ?f4 / 953412"/><draw:equation draw:name="f10" draw:formula="2107995 * ?f5 / 2107995"/><draw:equation draw:name="f11" draw:formula="953412 * ?f4 / 953412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0.10518in" svg:y="2.43147in" svg:width="1.03224in" svg:height="1.04266in" draw:id="id53" draw:style-name="a174"><svg:title/><svg:desc/><draw:enhanced-geometry draw:type="non-primitive" svg:viewBox="0 0 21600 21600" draw:enhanced-path="M 0 0 L 21600 0 21600 21600 0 21600 Z N"/></draw:custom-shape><draw:custom-shape svg:x="0.10518in" svg:y="3.64617in" svg:width="2.30533in" svg:height="1.04266in" draw:id="id54" draw:style-name="a180"><svg:title/><svg:desc/><text:p text:style-name="a176" text:class-names="" text:cond-style-name=""><text:span text:style-name="a175" text:class-names="">Fiscalizações in loco</text:span></text:p><text:list text:style-name="a179"><text:list-item><text:list text:style-name="a179"><text:list-item><text:p text:style-name="a178" text:class-names="" text:cond-style-name=""><text:span text:style-name="a177" text:class-names="">Solicitação e acompanhamento das tratativas por e-mail</text:span></text:p></text:list-item></text:list></text:list-item></text:list><draw:enhanced-geometry draw:type="non-primitive" svg:viewBox="0 0 2107995 953412" draw:enhanced-path="M 0 0 L 2107995 0 2107995 953412 0 953412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07995"/><draw:equation draw:name="f7" draw:formula="?f4 / 953412"/><draw:equation draw:name="f8" draw:formula="0 * ?f5 / 2107995"/><draw:equation draw:name="f9" draw:formula="0 * ?f4 / 953412"/><draw:equation draw:name="f10" draw:formula="2107995 * ?f5 / 2107995"/><draw:equation draw:name="f11" draw:formula="953412 * ?f4 / 953412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2.51374in" svg:y="3.64617in" svg:width="1.03224in" svg:height="1.04266in" draw:id="id55" draw:style-name="a182"><svg:title/><svg:desc/><draw:enhanced-geometry draw:type="non-primitive" svg:viewBox="0 0 21600 21600" draw:enhanced-path="M 0 0 L 21600 0 21600 21600 0 21600 Z N"/></draw:custom-shape></draw:g></text:span></text:p>
            <text:p text:style-name="P537"/>
            <text:p text:style-name="P538"><text:s text:c="66"/></text:p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</table:table-cell>
        </table:table-row>
      </table:table>
      <text:soft-page-break/>
      <text:h text:style-name="P556" text:outline-level="1"><text:span text:style-name="T557">Macro</text:span><text:span text:style-name="T558">-</text:span><text:span text:style-name="T559">objetivos</text:span><text:span text:style-name="T560"><text:s/>da Prefeitura de SBC</text:span></text:h>
      <table:table table:style-name="Table561">
        <table:table-columns>
          <table:table-column table:style-name="TableColumn562"/>
        </table:table-columns>
        <table:table-row table:style-name="TableRow563">
          <table:table-cell table:style-name="TableCell564">
            <text:p text:style-name="P565"/>
            <text:p text:style-name="P566"><text:span text:style-name="T567"><draw:frame draw:z-index="251676672" draw:id="id57" draw:style-name="a184" draw:name="Caixa de Texto 2" text:anchor-type="paragraph" svg:x="3.75972in" svg:y="1.46389in" svg:width="3.19653in" svg:height="1.70833in" style:rel-width="scale" style:rel-height="scale"><draw:text-box><text:p text:style-name="P568"><text:span text:style-name="T569">Contexto Externo</text:span><text:span text:style-name="T570">: leis e regulamentos aplicáveis, políticas</text:span></text:p><text:p text:style-name="P571">públicas relacionadas, partes interessadas, ambiente de atuação, indicadores de desempenho.</text:p></draw:text-box><svg:title/><svg:desc/></draw:frame></text:span><text:span text:style-name="T572"><draw:frame draw:z-index="251674624" draw:id="id58" draw:style-name="a185" draw:name="Caixa de Texto 2" text:anchor-type="paragraph" svg:x="0in" svg:y="1.45347in" svg:width="3.19792in" svg:height="1.70833in" style:rel-width="scale" style:rel-height="scale"><draw:text-box><text:p text:style-name="P573"><text:span text:style-name="T574">Contexto Interno</text:span><text:span text:style-name="T575">: <text:s/></text:span><text:span text:style-name="T576">objetivos,</text:span></text:p><text:p text:style-name="P577">estratégias, processos de governança, gerenciamento de riscos e controles internos, normativos,</text:p><text:p text:style-name="P578">recursos:<text:s/>humanos, financeiros, tecnológicos.</text:p></draw:text-box><svg:title/><svg:desc/></draw:frame></text:span>De acordo com o<text:s/><text:span text:style-name="T579">Roteiro de Avaliação de Maturidade da</text:span><text:span text:style-name="T580"><text:s/></text:span><text:span text:style-name="T581">Gestão de Riscos do TCU</text:span><text:span text:style-name="T582">, um dos<text:s/></text:span><text:span text:style-name="T583">princípio</text:span><text:span text:style-name="T584">s que norteiam<text:s/></text:span><text:span text:style-name="T585">a gestão de riscos<text:s/></text:span><text:span text:style-name="T586">consiste-se no fato de<text:s/></text:span><text:span text:style-name="T587">que ela</text:span><text:span text:style-name="T588"><text:s/></text:span><text:span text:style-name="T589">deve ser feita sob medida, alinhada com o</text:span><text:span text:style-name="T590"><text:s/></text:span><text:span text:style-name="T591">contexto interno</text:span><text:span text:style-name="T592"><text:s/>e<text:s/></text:span><text:span text:style-name="T593">externo</text:span><text:span text:style-name="T594"><text:s/>da organização</text:span><text:span text:style-name="T595">. Sendo precípuo o entendimento da organização e seus contextos</text:span><text:span text:style-name="T596"><text:s/>anteriormente a qualquer plano baseado em riscos, como é o caso deste POACI</text:span><text:span text:style-name="T597">.</text:span></text:p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><text:span text:style-name="T606">Destarte</text:span><text:span text:style-name="T607">,</text:span><text:span text:style-name="T608"><text:s/>norteando todas as atividades deste Plano Operativo encontram-se</text:span><text:span text:style-name="T609"><text:s/>os principais objetivos do Município de SBC</text:span><text:span text:style-name="T610"><text:s/>transcritos a seguir</text:span><text:span text:style-name="T611"><text:s/>(A</text:span><text:span text:style-name="T612">6</text:span><text:span text:style-name="T613">)</text:span><text:span text:style-name="T614">, os quais</text:span><text:span text:style-name="T615"><text:s/>foram mapeados</text:span><text:span text:style-name="T616"><text:s/>por esta Controladoria conforme já explicado no capítulo Matriz de Riscos.</text:span></text:p>
            <text:p text:style-name="P617"/>
            <text:p text:style-name="P618"><text:span text:style-name="T619"><draw:frame draw:z-index="251756544" draw:id="id59" draw:style-name="a186" draw:name="Caixa de Texto 2" text:anchor-type="paragraph" svg:x="1.00764in" svg:y="0.22083in" svg:width="0.54583in" svg:height="0.76736in" style:rel-width="scale" style:rel-height="scale"><draw:text-box><text:p text:style-name="P620">6</text:p></draw:text-box><svg:title/><svg:desc/></draw:frame></text:span><text:span text:style-name="T621"><draw:g draw:z-index="251677696" draw:name="Diagrama 15" draw:id="id78" draw:style-name="a250" text:anchor-type="paragraph"><svg:title/><svg:desc/><draw:custom-shape svg:x="1.70389in" svg:y="0.00718in" svg:width="1.39333in" svg:height="1.04009in" draw:id="id60" draw:style-name="a190"><svg:title/><svg:desc/><text:list text:style-name="a189"><text:list-item><text:list text:style-name="a189"><text:list-item><text:p text:style-name="a188" text:class-names="" text:cond-style-name=""><text:span text:style-name="a187" text:class-names="">Assegurar o cumprimento das metas do PPA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1.70389in" svg:y="1.04727in" svg:width="1.39333in" svg:height="0.44724in" draw:id="id61" draw:style-name="a193"><svg:title/><svg:desc/><text:p text:style-name="a192" text:class-names="" text:cond-style-name=""><text:span text:style-name="a191" text:class-names="">1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2.72452in" svg:y="1.11831in" svg:width="0.48766in" svg:height="0.48766in" draw:id="id62" draw:style-name="a19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333in" svg:y="0.00718in" svg:width="1.39333in" svg:height="1.04009in" draw:id="id63" draw:style-name="a199"><svg:title/><svg:desc/><text:list text:style-name="a198"><text:list-item><text:list text:style-name="a198"><text:list-item><text:p text:style-name="a197" text:class-names="" text:cond-style-name=""><text:span text:style-name="a196" text:class-names="">Atender às aplicações constitucionais e à LRF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3.333in" svg:y="1.04727in" svg:width="1.39333in" svg:height="0.44724in" draw:id="id64" draw:style-name="a202"><svg:title/><svg:desc/><text:p text:style-name="a201" text:class-names="" text:cond-style-name=""><text:span text:style-name="a200" text:class-names="">2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4.35364in" svg:y="1.11831in" svg:width="0.48766in" svg:height="0.48766in" draw:id="id65" draw:style-name="a20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96212in" svg:y="0.00718in" svg:width="1.39333in" svg:height="1.04009in" draw:id="id66" draw:style-name="a208"><svg:title/><svg:desc/><text:list text:style-name="a207"><text:list-item><text:list text:style-name="a207"><text:list-item><text:p text:style-name="a206" text:class-names="" text:cond-style-name=""><text:span text:style-name="a205" text:class-names="">Aprovar as contas municipais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4.96212in" svg:y="1.04727in" svg:width="1.39333in" svg:height="0.44724in" draw:id="id67" draw:style-name="a211"><svg:title/><svg:desc/><text:p text:style-name="a210" text:class-names="" text:cond-style-name=""><text:span text:style-name="a209" text:class-names="">3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5.98275in" svg:y="1.11831in" svg:width="0.48766in" svg:height="0.48766in" draw:id="id68" draw:style-name="a213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70389in" svg:y="1.8475in" svg:width="1.39333in" svg:height="1.04009in" draw:id="id69" draw:style-name="a220"><svg:title/><svg:desc/><text:list text:style-name="a216"><text:list-item><text:list text:style-name="a216"><text:list-item><text:p text:style-name="a215" text:class-names="" text:cond-style-name=""><text:span text:style-name="a214" text:class-names=""/></text:p></text:list-item></text:list></text:list-item></text:list><text:list text:style-name="a219"><text:list-item><text:list text:style-name="a219"><text:list-item><text:p text:style-name="a218" text:class-names="" text:cond-style-name=""><text:span text:style-name="a217" text:class-names="">Aprimorar a governança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1.70389in" svg:y="2.88759in" svg:width="1.39333in" svg:height="0.44724in" draw:id="id70" draw:style-name="a223"><svg:title/><svg:desc/><text:p text:style-name="a222" text:class-names="" text:cond-style-name=""><text:span text:style-name="a221" text:class-names="">4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2.72452in" svg:y="2.95863in" svg:width="0.48766in" svg:height="0.48766in" draw:id="id71" draw:style-name="a22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333in" svg:y="1.8475in" svg:width="1.39333in" svg:height="1.04009in" draw:id="id72" draw:style-name="a232"><svg:title/><svg:desc/><text:list text:style-name="a228"><text:list-item><text:list text:style-name="a228"><text:list-item><text:p text:style-name="a227" text:class-names="" text:cond-style-name=""><text:span text:style-name="a226" text:class-names=""/></text:p></text:list-item></text:list></text:list-item></text:list><text:list text:style-name="a231"><text:list-item><text:list text:style-name="a231"><text:list-item><text:p text:style-name="a230" text:class-names="" text:cond-style-name=""><text:span text:style-name="a229" text:class-names="">Ampliar a transparência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3.333in" svg:y="2.88759in" svg:width="1.39333in" svg:height="0.44724in" draw:id="id73" draw:style-name="a235"><svg:title/><svg:desc/><text:p text:style-name="a234" text:class-names="" text:cond-style-name=""><text:span text:style-name="a233" text:class-names="">5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4.35364in" svg:y="2.95863in" svg:width="0.48766in" svg:height="0.48766in" draw:id="id74" draw:style-name="a237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96212in" svg:y="1.8475in" svg:width="1.39333in" svg:height="1.04009in" draw:id="id75" draw:style-name="a244"><svg:title/><svg:desc/><text:list text:style-name="a240"><text:list-item><text:list text:style-name="a240"><text:list-item><text:p text:style-name="a239" text:class-names="" text:cond-style-name=""><text:span text:style-name="a238" text:class-names=""/></text:p></text:list-item></text:list></text:list-item></text:list><text:list text:style-name="a243"><text:list-item><text:list text:style-name="a243"><text:list-item><text:p text:style-name="a242" text:class-names="" text:cond-style-name=""><text:span text:style-name="a241" text:class-names="">Aperfeiçoar o IEG-M</text:span></text:p></text:list-item></text:list></text:list-item></text:list><draw:enhanced-geometry draw:type="non-primitive" svg:viewBox="0 0 1274059 951058" draw:enhanced-path="M 76085 0 L 1197974 0 C 1239995 0 1274059 34064 1274059 76085 L 1274059 951058 1274059 951058 0 951058 0 951058 0 76085 C 0 34064 34064 0 76085 0 Z N" draw:text-areas="?f22 ?f24 ?f23 ?f25" draw:glue-points="?f15 ?f16 ?f17 ?f16 ?f18 ?f19 ?f18 ?f20 ?f18 ?f20 ?f21 ?f20 ?f21 ?f20 ?f21 ?f19 ?f15 ?f16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951058"/><draw:equation draw:name="f8" draw:formula="76085 * ?f5 / 1274059"/><draw:equation draw:name="f9" draw:formula="0 * ?f4 / 951058"/><draw:equation draw:name="f10" draw:formula="1197974 * ?f5 / 1274059"/><draw:equation draw:name="f11" draw:formula="1274059 * ?f5 / 1274059"/><draw:equation draw:name="f12" draw:formula="76085 * ?f4 / 951058"/><draw:equation draw:name="f13" draw:formula="951058 * ?f4 / 951058"/><draw:equation draw:name="f14" draw:formula="0 * ?f5 / 1274059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6"/><draw:equation draw:name="f22" draw:formula="?f0 / ?f6"/><draw:equation draw:name="f23" draw:formula="?f1 / ?f6"/><draw:equation draw:name="f24" draw:formula="?f2 / ?f7"/><draw:equation draw:name="f25" draw:formula="?f3 / ?f7"/></draw:enhanced-geometry></draw:custom-shape><draw:custom-shape svg:x="4.96212in" svg:y="2.88759in" svg:width="1.39333in" svg:height="0.44724in" draw:id="id76" draw:style-name="a247"><svg:title/><svg:desc/><text:p text:style-name="a246" text:class-names="" text:cond-style-name=""><text:span text:style-name="a245" text:class-names="">6</text:span></text:p><draw:enhanced-geometry draw:type="non-primitive" svg:viewBox="0 0 1274059 408955" draw:enhanced-path="M 0 0 L 1274059 0 1274059 408955 0 408955 0 0 Z N" draw:text-areas="?f16 ?f18 ?f17 ?f19" draw:glue-points="?f12 ?f13 ?f14 ?f13 ?f14 ?f15 ?f12 ?f15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4059"/><draw:equation draw:name="f7" draw:formula="?f4 / 408955"/><draw:equation draw:name="f8" draw:formula="0 * ?f5 / 1274059"/><draw:equation draw:name="f9" draw:formula="0 * ?f4 / 408955"/><draw:equation draw:name="f10" draw:formula="1274059 * ?f5 / 1274059"/><draw:equation draw:name="f11" draw:formula="408955 * ?f4 / 408955"/><draw:equation draw:name="f12" draw:formula="?f8 / ?f6"/><draw:equation draw:name="f13" draw:formula="?f9 / ?f7"/><draw:equation draw:name="f14" draw:formula="?f10 / ?f6"/><draw:equation draw:name="f15" draw:formula="?f11 / ?f7"/><draw:equation draw:name="f16" draw:formula="?f0 / ?f6"/><draw:equation draw:name="f17" draw:formula="?f1 / ?f6"/><draw:equation draw:name="f18" draw:formula="?f2 / ?f7"/><draw:equation draw:name="f19" draw:formula="?f3 / ?f7"/></draw:enhanced-geometry></draw:custom-shape><draw:custom-shape svg:x="5.98275in" svg:y="2.95863in" svg:width="0.48766in" svg:height="0.48766in" draw:id="id77" draw:style-name="a249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/text:p>
            <text:p text:style-name="P622"/>
            <text:p text:style-name="P623"/>
            <text:p text:style-name="P624"><text:span text:style-name="T625"><draw:frame draw:z-index="251678720" draw:style-name="a251" draw:name="Modelo 3D 16" text:anchor-type="paragraph" svg:x="0.00278in" svg:y="0.01736in" svg:width="1.6625in" svg:height="1.875in" style:rel-width="scale" style:rel-height="scale"><draw:image xlink:href="media/image4.png" xlink:type="simple" xlink:show="embed" xlink:actuate="onLoad"/><svg:title/><svg:desc>A</svg:desc></draw:frame></text:span></text:p>
            <text:p text:style-name="P626"/>
            <text:p text:style-name="P627"/>
            <text:p text:style-name="P628"/>
            <text:p text:style-name="P629"/>
            <text:p text:style-name="P630"/>
            <text:p text:style-name="P631"/>
            <text:p text:style-name="P632"/>
            <text:p text:style-name="P633"/>
            <text:p text:style-name="P634"/>
            <text:p text:style-name="P635"/>
            <text:p text:style-name="P636"/>
            <text:p text:style-name="P637"/>
            <text:p text:style-name="P638"/>
            <text:p text:style-name="P639"/>
          </table:table-cell>
        </table:table-row>
      </table:table>
      <text:soft-page-break/>
      <text:h text:style-name="P640" text:outline-level="1"><text:span text:style-name="T641">1.<text:s/></text:span><text:span text:style-name="T642">Assegurar o<text:s/></text:span><text:span text:style-name="T643">C</text:span><text:span text:style-name="T644">umprimento das<text:s/></text:span><text:span text:style-name="T645">M</text:span><text:span text:style-name="T646">etas do PPA</text:span></text:h>
      <table:table table:style-name="Table647">
        <table:table-columns>
          <table:table-column table:style-name="TableColumn648"/>
        </table:table-columns>
        <table:table-row table:style-name="TableRow649">
          <table:table-cell table:style-name="TableCell650">
            <text:p text:style-name="P651"/>
            <text:p text:style-name="P652">O Plano Plurianual 2026-2029 consolida o planejamento estratégico do Município que norteará os trabalhos de todas as Pastas nos próximos quatro anos. Ressalta-se que o PPA abrange o compromisso com as políticas públicas nele contempladas, as quais foram selecionadas após a participação popular<text:span text:style-name="T653"><text:note text:note-class="footnote" text:id="_ftn4"><text:note-citation>5</text:note-citation><text:note-body><text:p text:style-name="P654"><text:s/><text:span text:style-name="T655">“A escuta ativa da população, somada à articulação com gestores e servidores, conferiu densidade técnica e legitimidade</text:span><text:span text:style-name="T656"><text:s/></text:span><text:span text:style-name="T657">democrática ao documento, fortalecendo a sua vinculação com as reais necessidades e prioridades do município. Ao</text:span><text:span text:style-name="T658"><text:s/></text:span><text:span text:style-name="T659">adotar uma metodologia participativa ampla e plural, o município buscou assegurar que o PPA fosse mais do que um</text:span><text:span text:style-name="T660"><text:s/></text:span><text:span text:style-name="T661">instrumento técnico de gestão, o transformando em um processo coletivo de formulação de políticas públicas.”<text:s/></text:span><text:span text:style-name="T662">M</text:span><text:span text:style-name="T663">inuta de Mensagem Legislativa, Metodologia, Diagnóstico e Minuta de Projeto de Lei – PPA 2026-2029. Disponível em: https://www.saobernardo.sp.gov.br/documents/640736/2296123/01-Minuta+de+Mensagem+Legislativa%2C+Metodologia%2C+Diagn%C3%B3stico+e+Minuta+de+Projeto+de+Lei.pdf/0ed025a0-3e86-ca43-5d03-272941f5a17c</text:span></text:p></text:note-body></text:note></text:span><text:span text:style-name="T664"><text:s/></text:span>da sociedade são<text:s/>bernadense, considerando, assim, os anseios da população.</text:p>
            <text:p text:style-name="P665">Destarte, o cumprimento das metas do PPA consiste-se em um dos principais objetivos da gestão municipal.</text:p>
            <text:p text:style-name="P666"><text:span text:style-name="T667"><draw:custom-shape svg:x="-0.00336in" svg:y="0.14207in" svg:width="3.80208in" svg:height="2.09236in" draw:z-index="251680768" draw:id="id79" draw:style-name="a252" draw:name="Retângulo: Cantos Arredondados 19" text:anchor-type="paragraph"><svg:title/><svg:desc/><text:p text:style-name="P668">Base Legal: Lei nº 7.367/2025<text:s/></text:p><text:p text:style-name="P669"><text:span text:style-name="T670">Art. 32.<text:s/></text:span><text:span text:style-name="T671">A Controladoria-Geral do Município (CG) tem as seguintes atribuições:</text:span></text:p><text:p text:style-name="P672"><text:span text:style-name="T673">I - avaliar o cumprimento das metas previstas no Plano Plurianual, a regularidade e a eficácia da execução dos programas de governo e orçamentos do Município;</text:span></text:p><draw:enhanced-geometry draw:type="non-primitive" svg:viewBox="0 0 21600 21600" draw:enhanced-path="M 0 0 L 21600 0 21600 21600 0 21600 Z N"/></draw:custom-shape></text:span></text:p>
            <text:p text:style-name="P674"/>
            <text:p text:style-name="P675"><text:span text:style-name="T676"><draw:frame draw:z-index="251679744" draw:style-name="a253" draw:name="Imagem 18" text:anchor-type="paragraph" svg:x="4.17164in" svg:y="0.26234in" svg:width="2.71667in" svg:height="0.66458in" style:rel-width="scale" style:rel-height="scale"><draw:image xlink:href="media/image5.png" xlink:type="simple" xlink:show="embed" xlink:actuate="onLoad"/><svg:title/><svg:desc>Desenho de personagem de desenho animado

O conteúdo gerado por IA pode estar incorreto.</svg:desc></draw:frame></text:span></text:p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>Atividades programadas para auxiliar a Administração<text:s/>no alcance desse objetivo:</text:p>
            <text:p text:style-name="P684"><text:span text:style-name="T685"><draw:custom-shape svg:x="5.43333in" svg:y="0.28125in" svg:width="1.19722in" svg:height="1.24375in" draw:z-index="251683840" draw:id="id80" draw:style-name="a254" draw:name="Elipse 23" text:anchor-type="paragraph"><svg:title/><svg:desc/><text:p text:style-name="P686">SICOM<text:s/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687"><draw:g draw:name="Diagrama 22" draw:id="id85" draw:style-name="a263" text:anchor-type="as-char"><svg:title/><svg:desc/><draw:custom-shape svg:x="0in" svg:y="0.36481in" svg:width="6.82292in" svg:height="0.57874in" draw:id="id81" draw:style-name="a255"><svg:title/><svg:desc/><draw:enhanced-geometry draw:type="non-primitive" svg:viewBox="0 0 21600 21600" draw:enhanced-path="M 0 0 L 21600 0 21600 21600 0 21600 Z N"/></draw:custom-shape><draw:custom-shape svg:x="0.34115in" svg:y="0.02583in" svg:width="4.77604in" svg:height="0.67795in" draw:id="id82" draw:style-name="a258"><svg:title/><svg:desc/><text:p text:style-name="a257" text:class-names="" text:cond-style-name=""><text:span text:style-name="a256" text:class-names="">Avaliações MpGov</text:span></text:p><draw:enhanced-geometry draw:type="non-primitive" svg:viewBox="0 0 4367212 619920" draw:enhanced-path="M 0 103322 C 0 46259 46259 0 103322 0 L 4263890 0 C 4320953 0 4367212 46259 4367212 103322 L 4367212 516598 C 4367212 573661 4320953 619920 4263890 619920 L 103322 619920 C 46259 619920 0 573661 0 516598 L 0 10332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67212"/><draw:equation draw:name="f7" draw:formula="?f4 / 619920"/><draw:equation draw:name="f8" draw:formula="0 * ?f5 / 4367212"/><draw:equation draw:name="f9" draw:formula="103322 * ?f4 / 619920"/><draw:equation draw:name="f10" draw:formula="103322 * ?f5 / 4367212"/><draw:equation draw:name="f11" draw:formula="0 * ?f4 / 619920"/><draw:equation draw:name="f12" draw:formula="4263890 * ?f5 / 4367212"/><draw:equation draw:name="f13" draw:formula="4367212 * ?f5 / 4367212"/><draw:equation draw:name="f14" draw:formula="516598 * ?f4 / 619920"/><draw:equation draw:name="f15" draw:formula="619920 * ?f4 / 6199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40654in" svg:width="6.82292in" svg:height="0.57874in" draw:id="id83" draw:style-name="a259"><svg:title/><svg:desc/><draw:enhanced-geometry draw:type="non-primitive" svg:viewBox="0 0 21600 21600" draw:enhanced-path="M 0 0 L 21600 0 21600 21600 0 21600 Z N"/></draw:custom-shape><draw:custom-shape svg:x="0.34115in" svg:y="1.06756in" svg:width="4.77604in" svg:height="0.67795in" draw:id="id84" draw:style-name="a262"><svg:title/><svg:desc/><text:p text:style-name="a261" text:class-names="" text:cond-style-name=""><text:span text:style-name="a260" text:class-names="">Avaliações Planejadas</text:span></text:p><draw:enhanced-geometry draw:type="non-primitive" svg:viewBox="0 0 4367212 619920" draw:enhanced-path="M 0 103322 C 0 46259 46259 0 103322 0 L 4263890 0 C 4320953 0 4367212 46259 4367212 103322 L 4367212 516598 C 4367212 573661 4320953 619920 4263890 619920 L 103322 619920 C 46259 619920 0 573661 0 516598 L 0 10332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67212"/><draw:equation draw:name="f7" draw:formula="?f4 / 619920"/><draw:equation draw:name="f8" draw:formula="0 * ?f5 / 4367212"/><draw:equation draw:name="f9" draw:formula="103322 * ?f4 / 619920"/><draw:equation draw:name="f10" draw:formula="103322 * ?f5 / 4367212"/><draw:equation draw:name="f11" draw:formula="0 * ?f4 / 619920"/><draw:equation draw:name="f12" draw:formula="4263890 * ?f5 / 4367212"/><draw:equation draw:name="f13" draw:formula="4367212 * ?f5 / 4367212"/><draw:equation draw:name="f14" draw:formula="516598 * ?f4 / 619920"/><draw:equation draw:name="f15" draw:formula="619920 * ?f4 / 61992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      <text:p text:style-name="P688"/>
            <text:soft-page-break/>
            <text:p text:style-name="P689"><text:span text:style-name="T690"><draw:custom-shape svg:x="0.10129in" svg:y="-0.13086in" svg:width="6.95347in" svg:height="2.6625in" draw:z-index="251682816" draw:id="id86" draw:style-name="a264" draw:name="Retângulo: Cantos Arredondados 19" text:anchor-type="paragraph"><svg:title/><svg:desc/><text:p text:style-name="P691">Avaliações MpGov</text:p><text:list text:style-name="LFO2" text:continue-numbering="true"><text:list-item><text:p text:style-name="P692">Abrangerão todos os indicadores dos programas de governo e todas as metas das respectivas ações<text:s/>(todas as Secretarias);</text:p></text:list-item><text:list-item><text:p text:style-name="P693">Monitoramento contínuo pelo controle concomitante da sua realização;</text:p></text:list-item><text:list-item><text:p text:style-name="P694">Verificação das provas de evidência que comprovam o cumprimento das metas;</text:p></text:list-item><text:list-item><text:p text:style-name="P695">Periodicidade mensal, bimestral, trimestral ou quadrimestral a depender da disponibilidade da Secretaria.</text:p></text:list-item><text:list-item><text:p text:style-name="P696"/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  <text:p text:style-name="P703"/>
            <text:p text:style-name="P704"/>
            <text:p text:style-name="P705"/>
            <text:p text:style-name="P706"><text:span text:style-name="T707"><draw:custom-shape svg:x="0.17083in" svg:y="0.09246in" svg:width="6.95347in" svg:height="2.24375in" draw:z-index="251685888" draw:id="id87" draw:style-name="a265" draw:name="Retângulo: Cantos Arredondados 19" text:anchor-type="paragraph"><svg:title/><svg:desc/><text:p text:style-name="P708">Avaliações<text:s/>Planejadas</text:p><text:list text:style-name="LFO2" text:continue-numbering="true"><text:list-item><text:p text:style-name="P709">Abrangerão as seguintes áreas setoriais<text:s/>correlacionadas a este objetivo:</text:p></text:list-item></text:list><text:p text:style-name="P710">2 - Planejamento das Políticas Públicas:<text:s/>Legislação Local</text:p><text:p text:style-name="P711">40 - Planejamento das Políticas Públicas:<text:s/>Secretaria de Educação</text:p><text:p text:style-name="P712"><text:span text:style-name="T713">41 - Planejamento das Políticas Públicas</text:span><text:span text:style-name="T714">:</text:span><text:span text:style-name="T715"><text:s/>Secretaria de Saúde</text:span></text:p><text:list text:style-name="LFO2" text:continue-numbering="true"><text:list-item><text:p text:style-name="P716">Embasarão<text:s/>o Relatório de Controle Interno;</text:p></text:list-item><text:list-item><text:p text:style-name="P717">Periodicidade quadrimestral.</text:p></text:list-item></text:list><text:p text:style-name="P718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719"/>
            <text:p text:style-name="P720"/>
            <text:p text:style-name="P721"/>
            <text:p text:style-name="P722"/>
            <text:p text:style-name="P723"/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/>
            <text:p text:style-name="P731"/>
            <text:p text:style-name="P732"/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  <text:p text:style-name="P739"/>
          </table:table-cell>
        </table:table-row>
      </table:table>
      <text:p text:style-name="P740"/>
      <text:p text:style-name="P741"/>
      <text:p text:style-name="P742"/>
      <text:soft-page-break/>
      <text:h text:style-name="P743" text:outline-level="1"><text:span text:style-name="T744">2.<text:s/></text:span><text:span text:style-name="T745">Atend</text:span><text:span text:style-name="T746">er</text:span><text:span text:style-name="T747"><text:s/></text:span><text:span text:style-name="T748">às Aplicações Mínimas</text:span><text:span text:style-name="T749"><text:s/></text:span><text:span text:style-name="T750">Constitucionai</text:span><text:span text:style-name="T751">s</text:span><text:span text:style-name="T752"><text:s/>e<text:s/></text:span><text:span text:style-name="T753">aos Limites da</text:span><text:span text:style-name="T754"><text:s/>LRF</text:span></text:h>
      <table:table table:style-name="Table755">
        <table:table-columns>
          <table:table-column table:style-name="TableColumn756"/>
        </table:table-columns>
        <table:table-row table:style-name="TableRow757">
          <table:table-cell table:style-name="TableCell758">
            <text:p text:style-name="P759"/>
            <text:p text:style-name="P760">Para gerenciar suas finanças de forma responsável, garantindo o equilíbrio das contas públicas e prevenindo os riscos fiscais, é imprescindível que a Municipalidade atenda aos limites preconizados pela Lei de Responsabilidade Fiscal<text:span text:style-name="T761"><text:note text:note-class="footnote" text:id="_ftn5"><text:note-citation>6</text:note-citation><text:note-body><text:p text:style-name="Textodenotaderodapé"><text:s/><text:span text:style-name="T762">Lei Complementar nº 101/200</text:span><text:span text:style-name="T763">0.<text:s/></text:span><text:span text:style-name="T764">https://www.planalto.gov.br/ccivil_03/leis/lcp/lcp101.htm</text:span></text:p><text:p text:style-name="P765"/></text:note-body></text:note></text:span>,, assim como cumpra<text:s/>as aplicações mínimas<text:span text:style-name="T766"><text:note text:note-class="footnote" text:id="_ftn6"><text:note-citation>7</text:note-citation><text:note-body><text:p text:style-name="Textodenotaderodapé"><text:s/><text:span text:style-name="T767">Artigos 198 e 212 da Constituição Federal de 1988. https://www.planalto.gov.br/ccivil_03/constituicao/constituicao.htm</text:span></text:p><text:p text:style-name="Textodenotaderodapé"><text:span text:style-name="T768">Aplicações em Saúde (mínimo 15% da arrecadação de impostos) e aplicações em<text:s/></text:span><text:span text:style-name="T769">E</text:span><text:span text:style-name="T770">nsino (mínimo 25%198 da arrecadação de impostos</text:span><text:span text:style-name="T771">)<text:s/></text:span></text:p><text:p text:style-name="P772"/></text:note-body></text:note></text:span>,<text:s/>exigidas pela Constituição Federal.<text:s/></text:p>
            <text:p text:style-name="P773"><text:span text:style-name="T774"><draw:custom-shape svg:x="-0.00336in" svg:y="0.14756in" svg:width="4.33681in" svg:height="3.37153in" draw:z-index="251688960" draw:id="id88" draw:style-name="a266" draw:name="Retângulo: Cantos Arredondados 19" text:anchor-type="paragraph"><svg:title/><svg:desc/><text:p text:style-name="P775">Base Legal: Lei nº 7.367/2025<text:s/></text:p><text:p text:style-name="P776"><text:span text:style-name="T777">Art. 32.<text:s/></text:span><text:span text:style-name="T778">A Controladoria-Geral do Município (CG) tem as seguintes atribuições:</text:span></text:p><text:p text:style-name="P779">II - comprovar a legalidade e avaliar os resultados quanto à eficácia e eficiência da gestão orçamentária, financeira e patrimonial nos órgãos e entidades da Administração Municipal, bem como da aplicação de recursos públicos por entidades de direito privado;</text:p><text:p text:style-name="P780"><text:span text:style-name="T781">IV - exercer o controle das operações de crédito, avais e garantias, bem como dos direitos e haveres do Município;</text:span></text:p><draw:enhanced-geometry draw:type="non-primitive" svg:viewBox="0 0 21600 21600" draw:enhanced-path="M 0 0 L 21600 0 21600 21600 0 21600 Z N"/></draw:custom-shape></text:span></text:p>
            <text:p text:style-name="P782"/>
            <text:p text:style-name="P783"><text:span text:style-name="T784"><draw:frame draw:z-index="251689984" draw:style-name="a267" draw:name="Imagem 24" text:anchor-type="paragraph" svg:x="4.91316in" svg:y="0.14861in" svg:width="1.97639in" svg:height="1.97639in" style:rel-width="scale" style:rel-height="scale"><draw:image xlink:href="media/image6.jpeg" xlink:type="simple" xlink:show="embed" xlink:actuate="onLoad"/><svg:title/><svg:desc>Texto branco sobre fundo azul

O conteúdo gerado por IA pode estar incorreto.</svg:desc></draw:frame></text:span></text:p>
            <text:p text:style-name="P785"/>
            <text:p text:style-name="P786"/>
            <text:p text:style-name="P787"/>
            <text:p text:style-name="P788"/>
            <text:p text:style-name="P789"/>
            <text:p text:style-name="P790"/>
            <text:p text:style-name="P791"/>
            <text:p text:style-name="P792"/>
            <text:p text:style-name="P793"/>
            <text:p text:style-name="P794"/>
            <text:p text:style-name="P795"/>
            <text:p text:style-name="P796">Ações planejadas com o intuito de auxiliar a Gestão no atendimento desse objetivo:<text:s/></text:p>
            <text:p text:style-name="P797"><text:span text:style-name="T798"><draw:custom-shape svg:x="5.39514in" svg:y="0.07847in" svg:width="1.19722in" svg:height="1.24375in" draw:z-index="251692032" draw:id="id89" draw:style-name="a268" draw:name="Elipse 23" text:anchor-type="paragraph"><svg:title/><svg:desc/><text:p text:style-name="P799">SICOM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800"><draw:g draw:name="Diagrama 22" draw:id="id96" draw:style-name="a281" text:anchor-type="as-char"><svg:title/><svg:desc/><draw:custom-shape svg:x="0in" svg:y="0.23115in" svg:width="6.78125in" svg:height="0.38583in" draw:id="id90" draw:style-name="a269"><svg:title/><svg:desc/><draw:enhanced-geometry draw:type="non-primitive" svg:viewBox="0 0 21600 21600" draw:enhanced-path="M 0 0 L 21600 0 21600 21600 0 21600 Z N"/></draw:custom-shape><draw:custom-shape svg:x="0.33906in" svg:y="0.00516in" svg:width="4.74687in" svg:height="0.45197in" draw:id="id91" draw:style-name="a272"><svg:title/><svg:desc/><text:p text:style-name="a271" text:class-names="" text:cond-style-name=""><text:span text:style-name="a270" text:class-names="">Avaliações Planejadas</text:span></text:p><draw:enhanced-geometry draw:type="non-primitive" svg:viewBox="0 0 4340542 413280" draw:enhanced-path="M 0 68881 C 0 30839 30839 0 68881 0 L 4271661 0 C 4309703 0 4340542 30839 4340542 68881 L 4340542 344399 C 4340542 382441 4309703 413280 4271661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40542"/><draw:equation draw:name="f7" draw:formula="?f4 / 413280"/><draw:equation draw:name="f8" draw:formula="0 * ?f5 / 4340542"/><draw:equation draw:name="f9" draw:formula="68881 * ?f4 / 413280"/><draw:equation draw:name="f10" draw:formula="68881 * ?f5 / 4340542"/><draw:equation draw:name="f11" draw:formula="0 * ?f4 / 413280"/><draw:equation draw:name="f12" draw:formula="4271661 * ?f5 / 4340542"/><draw:equation draw:name="f13" draw:formula="4340542 * ?f5 / 4340542"/><draw:equation draw:name="f14" draw:formula="344399 * ?f4 / 413280"/><draw:equation draw:name="f15" draw:formula="413280 * ?f4 / 41328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0.92563in" svg:width="6.78125in" svg:height="0.38583in" draw:id="id92" draw:style-name="a273"><svg:title/><svg:desc/><draw:enhanced-geometry draw:type="non-primitive" svg:viewBox="0 0 21600 21600" draw:enhanced-path="M 0 0 L 21600 0 21600 21600 0 21600 Z N"/></draw:custom-shape><draw:custom-shape svg:x="0.33906in" svg:y="0.69965in" svg:width="4.74687in" svg:height="0.45197in" draw:id="id93" draw:style-name="a276"><svg:title/><svg:desc/><text:p text:style-name="a275" text:class-names="" text:cond-style-name=""><text:span text:style-name="a274" text:class-names="">Relatórios de Conformidade</text:span></text:p><draw:enhanced-geometry draw:type="non-primitive" svg:viewBox="0 0 4340542 413280" draw:enhanced-path="M 0 68881 C 0 30839 30839 0 68881 0 L 4271661 0 C 4309703 0 4340542 30839 4340542 68881 L 4340542 344399 C 4340542 382441 4309703 413280 4271661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40542"/><draw:equation draw:name="f7" draw:formula="?f4 / 413280"/><draw:equation draw:name="f8" draw:formula="0 * ?f5 / 4340542"/><draw:equation draw:name="f9" draw:formula="68881 * ?f4 / 413280"/><draw:equation draw:name="f10" draw:formula="68881 * ?f5 / 4340542"/><draw:equation draw:name="f11" draw:formula="0 * ?f4 / 413280"/><draw:equation draw:name="f12" draw:formula="4271661 * ?f5 / 4340542"/><draw:equation draw:name="f13" draw:formula="4340542 * ?f5 / 4340542"/><draw:equation draw:name="f14" draw:formula="344399 * ?f4 / 413280"/><draw:equation draw:name="f15" draw:formula="413280 * ?f4 / 41328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62012in" svg:width="6.78125in" svg:height="0.38583in" draw:id="id94" draw:style-name="a277"><svg:title/><svg:desc/><draw:enhanced-geometry draw:type="non-primitive" svg:viewBox="0 0 21600 21600" draw:enhanced-path="M 0 0 L 21600 0 21600 21600 0 21600 Z N"/></draw:custom-shape><draw:custom-shape svg:x="0.33906in" svg:y="1.39414in" svg:width="4.74687in" svg:height="0.45197in" draw:id="id95" draw:style-name="a280"><svg:title/><svg:desc/><text:p text:style-name="a279" text:class-names="" text:cond-style-name=""><text:span text:style-name="a278" text:class-names="">Encaminhamento Alertas - TCESP</text:span></text:p><draw:enhanced-geometry draw:type="non-primitive" svg:viewBox="0 0 4340542 413280" draw:enhanced-path="M 0 68881 C 0 30839 30839 0 68881 0 L 4271661 0 C 4309703 0 4340542 30839 4340542 68881 L 4340542 344399 C 4340542 382441 4309703 413280 4271661 413280 L 68881 413280 C 30839 413280 0 382441 0 344399 L 0 6888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40542"/><draw:equation draw:name="f7" draw:formula="?f4 / 413280"/><draw:equation draw:name="f8" draw:formula="0 * ?f5 / 4340542"/><draw:equation draw:name="f9" draw:formula="68881 * ?f4 / 413280"/><draw:equation draw:name="f10" draw:formula="68881 * ?f5 / 4340542"/><draw:equation draw:name="f11" draw:formula="0 * ?f4 / 413280"/><draw:equation draw:name="f12" draw:formula="4271661 * ?f5 / 4340542"/><draw:equation draw:name="f13" draw:formula="4340542 * ?f5 / 4340542"/><draw:equation draw:name="f14" draw:formula="344399 * ?f4 / 413280"/><draw:equation draw:name="f15" draw:formula="413280 * ?f4 / 41328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    </table:table-cell>
        </table:table-row>
      </table:table>
      <text:soft-page-break/>
      <text:p text:style-name="P801"><text:span text:style-name="T802"><draw:custom-shape svg:x="0.00116in" svg:y="-0.00295in" svg:width="6.95347in" svg:height="4.17431in" draw:z-index="251694080" draw:id="id97" draw:style-name="a282" draw:name="Retângulo: Cantos Arredondados 19" text:anchor-type="paragraph"><svg:title/><svg:desc/><text:p text:style-name="P803">Avaliações<text:s/>Planejadas</text:p><text:list text:style-name="LFO2" text:continue-numbering="true"><text:list-item><text:p text:style-name="P804">Abrangerão as seguintes áreas setoriais correlacionadas a este objetivo:</text:p></text:list-item></text:list><text:p text:style-name="P805">3 - Gestão Orçamentária:<text:s/>Fiscalização e Legalidade</text:p><text:p text:style-name="P806">5 - Operações de Créditos e Limite das Dívidas Consolidada e Mobiliária</text:p><text:p text:style-name="P807">6 - Restos a Pagar:<text:s/>Inscrição e Controle</text:p><text:p text:style-name="P808">7 - Avais e Garantias:<text:s/>Concessão e Controle</text:p><text:p text:style-name="P809">12 - Despesas com Pessoal - Limites e Concessão de Vantagens</text:p><text:p text:style-name="P810">14 - Cumprimento dos Limites de Despesas do Legislativo</text:p><text:p text:style-name="P811">15<text:s/>-<text:s/>Ensino:<text:s/>Acompanhamento das Despesas e Aplicações Constitucionais</text:p><text:p text:style-name="P812">16<text:s/>-<text:s/>Saúde:<text:s/>Acompanhamento das Despesas e Aplicação Constitucional</text:p><text:list text:style-name="LFO2" text:continue-numbering="true"><text:list-item><text:p text:style-name="P813">Embasarão<text:s/>o Relatório de Controle Interno;</text:p></text:list-item><text:list-item><text:p text:style-name="P814">Periodicidade quadrimestr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815"/>
      <text:p text:style-name="P816"/>
      <text:p text:style-name="P817"/>
      <text:p text:style-name="P818"/>
      <text:p text:style-name="P819"/>
      <text:p text:style-name="P820"/>
      <text:p text:style-name="P821"/>
      <text:p text:style-name="P822"/>
      <text:p text:style-name="P823"/>
      <text:p text:style-name="P824"><text:span text:style-name="T825"><draw:custom-shape svg:x="0.05833in" svg:y="0.33958in" svg:width="6.95347in" svg:height="1.24375in" draw:z-index="251696128" draw:id="id98" draw:style-name="a283" draw:name="Retângulo: Cantos Arredondados 19" text:anchor-type="paragraph"><svg:title/><svg:desc/><text:p text:style-name="P826">Relatórios de Conformidade</text:p><text:list text:style-name="LFO2" text:continue-numbering="true"><text:list-item><text:p text:style-name="P827">Elaborados com as métricas de cálculo utilizadas pelo TCESP;</text:p></text:list-item><text:list-item><text:p text:style-name="P828">Periodicidade Mens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829"/>
      <text:p text:style-name="P830"/>
      <text:p text:style-name="P831"/>
      <text:p text:style-name="P832"><text:span text:style-name="T833"><draw:custom-shape svg:x="0.05764in" svg:y="0.21458in" svg:width="6.95347in" svg:height="1.27847in" draw:z-index="251698176" draw:id="id99" draw:style-name="a284" draw:name="Retângulo: Cantos Arredondados 19" text:anchor-type="paragraph"><svg:title/><svg:desc/><text:p text:style-name="P834">Encaminhamento Alertas - TCESP</text:p><text:list text:style-name="LFO2" text:continue-numbering="true"><text:list-item><text:p text:style-name="P835">Encaminhados às áreas por processo Prodigi;</text:p></text:list-item><text:list-item><text:p text:style-name="P836">Periodicidade variável conforme apuração do TCESP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837"/>
      <text:p text:style-name="P838"/>
      <text:p text:style-name="P839"/>
      <text:p text:style-name="P840"/>
      <text:p text:style-name="P841"/>
      <text:soft-page-break/>
      <text:h text:style-name="P842" text:outline-level="1"><text:span text:style-name="T843">3.<text:s/></text:span><text:span text:style-name="T844">Aprovar<text:s/></text:span><text:span text:style-name="T845">as Contas Municipais</text:span></text:h>
      <table:table table:style-name="Table846">
        <table:table-columns>
          <table:table-column table:style-name="TableColumn847"/>
        </table:table-columns>
        <table:table-row table:style-name="TableRow848">
          <table:table-cell table:style-name="TableCell849">
            <text:p text:style-name="P850"/>
            <text:p text:style-name="P851">A aprovação das contas municipais junto ao controle externo exercido pelo Poder Legislativo com amparo dos Tribunais de Contas, através das<text:s/>requisições,<text:s/>fiscalizações, despachos dos conselheiros,<text:s/>que culminam na<text:s/>emissão do parecer prévio<text:s/>que será apreciado pela Câmara Municipal, consiste-se em escopo de toda gestão responsável e comprometida com o bom uso dos recursos públicos.</text:p>
            <text:p text:style-name="P852"><text:span text:style-name="T853"><draw:custom-shape svg:x="-0.00278in" svg:y="0.21764in" svg:width="4.33681in" svg:height="2.81389in" draw:z-index="251700224" draw:id="id100" draw:style-name="a285" draw:name="Retângulo: Cantos Arredondados 19" text:anchor-type="paragraph"><svg:title/><svg:desc/><text:p text:style-name="P854">Base Legal: Lei nº 7.367/2025<text:s/></text:p><text:p text:style-name="P855"><text:span text:style-name="T856">Art. 32.<text:s/></text:span><text:span text:style-name="T857">A Controladoria-Geral do Município (CG) tem as seguintes atribuições:</text:span></text:p><text:p text:style-name="P858">V - apoiar o controle externo no exercício de sua missão institucional;</text:p><text:p text:style-name="P859"><text:span text:style-name="T860">IX - responder solicitações e ofícios perante os órgãos de controle externo, com o apoio da Procuradoria-Geral do Município, quando necessário, e respeitadas as atribuições desta unidade;</text:span></text:p><draw:enhanced-geometry draw:type="non-primitive" svg:viewBox="0 0 21600 21600" draw:enhanced-path="M 0 0 L 21600 0 21600 21600 0 21600 Z N"/></draw:custom-shape></text:span></text:p>
            <text:p text:style-name="P861"><text:s/></text:p>
            <text:p text:style-name="P862"><text:span text:style-name="T863"><draw:frame draw:z-index="251701248" draw:style-name="a286" draw:name="Imagem 25" text:anchor-type="paragraph" svg:x="4.41458in" svg:y="0.18232in" svg:width="2.49873in" svg:height="1.66279in" style:rel-width="scale" style:rel-height="scale"><draw:image xlink:href="media/image7.jpeg" xlink:type="simple" xlink:show="embed" xlink:actuate="onLoad"/><svg:title/><svg:desc>Uma imagem contendo placar

O conteúdo gerado por IA pode estar incorreto.</svg:desc></draw:frame></text:span></text:p>
            <text:p text:style-name="P864"/>
            <text:p text:style-name="P865"/>
            <text:p text:style-name="P866"/>
            <text:p text:style-name="P867"/>
            <text:p text:style-name="P868"/>
            <text:p text:style-name="P869"/>
            <text:p text:style-name="P870"/>
            <text:p text:style-name="P871"/>
            <text:p text:style-name="P872"/>
            <text:p text:style-name="P873">Planejamento para auxílio à Gestão no alcance desse objetivo:</text:p>
            <text:p text:style-name="P874"><text:span text:style-name="T875"><draw:custom-shape svg:x="5.25972in" svg:y="2.05069in" svg:width="1.19722in" svg:height="1.59375in" draw:z-index="251713536" draw:id="id101" draw:style-name="a287" draw:name="Elipse 23" text:anchor-type="paragraph"><svg:title/><svg:desc/><text:p text:style-name="P876">SICOM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877"><draw:g draw:name="Diagrama 22" draw:id="id114" draw:style-name="a312" text:anchor-type="as-char"><svg:title/><svg:desc/><draw:custom-shape svg:x="0in" svg:y="0.39643in" svg:width="6.74375in" svg:height="0.33071in" draw:id="id102" draw:style-name="a288"><svg:title/><svg:desc/><draw:enhanced-geometry draw:type="non-primitive" svg:viewBox="0 0 21600 21600" draw:enhanced-path="M 0 0 L 21600 0 21600 21600 0 21600 Z N"/></draw:custom-shape><draw:custom-shape svg:x="0.33719in" svg:y="0.20273in" svg:width="4.72062in" svg:height="0.3874in" draw:id="id103" draw:style-name="a291"><svg:title/><svg:desc/><text:p text:style-name="a290" text:class-names="" text:cond-style-name=""><text:span text:style-name="a289" text:class-names="">Atendimento às requisições e aos questionários TCESP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0.99171in" svg:width="6.74375in" svg:height="0.33071in" draw:id="id104" draw:style-name="a292"><svg:title/><svg:desc/><draw:enhanced-geometry draw:type="non-primitive" svg:viewBox="0 0 21600 21600" draw:enhanced-path="M 0 0 L 21600 0 21600 21600 0 21600 Z N"/></draw:custom-shape><draw:custom-shape svg:x="0.33719in" svg:y="0.79801in" svg:width="4.72062in" svg:height="0.3874in" draw:id="id105" draw:style-name="a295"><svg:title/><svg:desc/><text:p text:style-name="a294" text:class-names="" text:cond-style-name=""><text:span text:style-name="a293" text:class-names="">Acompanhamento das fiscalizações in loco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58698in" svg:width="6.74375in" svg:height="0.33071in" draw:id="id106" draw:style-name="a296"><svg:title/><svg:desc/><draw:enhanced-geometry draw:type="non-primitive" svg:viewBox="0 0 21600 21600" draw:enhanced-path="M 0 0 L 21600 0 21600 21600 0 21600 Z N"/></draw:custom-shape><draw:custom-shape svg:x="0.33719in" svg:y="1.39328in" svg:width="4.72062in" svg:height="0.3874in" draw:id="id107" draw:style-name="a299"><svg:title/><svg:desc/><text:p text:style-name="a298" text:class-names="" text:cond-style-name=""><text:span text:style-name="a297" text:class-names="">Coleta e consolidação dos subsídios para a defesa das contas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2.18226in" svg:width="6.74375in" svg:height="0.33071in" draw:id="id108" draw:style-name="a300"><svg:title/><svg:desc/><draw:enhanced-geometry draw:type="non-primitive" svg:viewBox="0 0 21600 21600" draw:enhanced-path="M 0 0 L 21600 0 21600 21600 0 21600 Z N"/></draw:custom-shape><draw:custom-shape svg:x="0.33719in" svg:y="1.98856in" svg:width="4.72062in" svg:height="0.3874in" draw:id="id109" draw:style-name="a303"><svg:title/><svg:desc/><text:p text:style-name="a302" text:class-names="" text:cond-style-name=""><text:span text:style-name="a301" text:class-names="">Avaliações Planejadas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2.77753in" svg:width="6.74375in" svg:height="0.33071in" draw:id="id110" draw:style-name="a304"><svg:title/><svg:desc/><draw:enhanced-geometry draw:type="non-primitive" svg:viewBox="0 0 21600 21600" draw:enhanced-path="M 0 0 L 21600 0 21600 21600 0 21600 Z N"/></draw:custom-shape><draw:custom-shape svg:x="0.33719in" svg:y="2.58383in" svg:width="4.72062in" svg:height="0.3874in" draw:id="id111" draw:style-name="a307"><svg:title/><svg:desc/><text:p text:style-name="a306" text:class-names="" text:cond-style-name=""><text:span text:style-name="a305" text:class-names="">Avaliações Ordenadas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3.37281in" svg:width="6.74375in" svg:height="0.33071in" draw:id="id112" draw:style-name="a308"><svg:title/><svg:desc/><draw:enhanced-geometry draw:type="non-primitive" svg:viewBox="0 0 21600 21600" draw:enhanced-path="M 0 0 L 21600 0 21600 21600 0 21600 Z N"/></draw:custom-shape><draw:custom-shape svg:x="0.33719in" svg:y="3.17911in" svg:width="4.72062in" svg:height="0.3874in" draw:id="id113" draw:style-name="a311"><svg:title/><svg:desc/><text:p text:style-name="a310" text:class-names="" text:cond-style-name=""><text:span text:style-name="a309" text:class-names="">Avaliações MPGov</text:span></text:p><draw:enhanced-geometry draw:type="non-primitive" svg:viewBox="0 0 4316539 354240" draw:enhanced-path="M 0 59041 C 0 26434 26434 0 59041 0 L 4257498 0 C 4290105 0 4316539 26434 4316539 59041 L 4316539 295199 C 4316539 327806 4290105 354240 4257498 354240 L 59041 354240 C 26434 354240 0 327806 0 295199 L 0 5904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354240"/><draw:equation draw:name="f8" draw:formula="0 * ?f5 / 4316539"/><draw:equation draw:name="f9" draw:formula="59041 * ?f4 / 354240"/><draw:equation draw:name="f10" draw:formula="59041 * ?f5 / 4316539"/><draw:equation draw:name="f11" draw:formula="0 * ?f4 / 354240"/><draw:equation draw:name="f12" draw:formula="4257498 * ?f5 / 4316539"/><draw:equation draw:name="f13" draw:formula="4316539 * ?f5 / 4316539"/><draw:equation draw:name="f14" draw:formula="295199 * ?f4 / 354240"/><draw:equation draw:name="f15" draw:formula="354240 * ?f4 / 35424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      <text:p text:style-name="P878"/>
            <text:soft-page-break/>
            <text:p text:style-name="P879"><text:span text:style-name="T880"><draw:custom-shape svg:x="0.00069in" svg:y="-0.0125in" svg:width="6.95347in" svg:height="2.32083in" draw:z-index="251709440" draw:id="id115" draw:style-name="a313" draw:name="Retângulo: Cantos Arredondados 19" text:anchor-type="paragraph"><svg:title/><svg:desc/><text:p text:style-name="P881">Atendimento às requisições e aos questionários<text:s/>–<text:s/>TCESP<text:s/>e demais órgãos de Controle Externo</text:p><text:list text:style-name="LFO2" text:continue-numbering="true"><text:list-item><text:p text:style-name="P882">Estudo, segregação, encaminhamento das solicitações às áreas, conferência, análise, preparação, consolidação e envio tempestivo;</text:p></text:list-item><text:list-item><text:p text:style-name="P883">Temas diversos e abrangentes acerca de toda a administração municipal;</text:p></text:list-item><text:list-item><text:p text:style-name="P884">Periodicidade variável, ocorrem durante todo o exercício<text:s/>conforme<text:s/>trabalhos<text:s/>do TCESP<text:s/>e dos demais órgãos de Controle Externo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885"/>
            <text:p text:style-name="P886"/>
            <text:p text:style-name="P887"/>
            <text:p text:style-name="P888"/>
            <text:p text:style-name="P889"/>
            <text:p text:style-name="P890"/>
            <text:p text:style-name="P891"/>
            <text:p text:style-name="P892"/>
            <text:p text:style-name="P893"><text:span text:style-name="T894"><draw:custom-shape svg:x="0.00069in" svg:y="0.16528in" svg:width="6.95347in" svg:height="2.55903in" draw:z-index="251705344" draw:id="id116" draw:style-name="a314" draw:name="Retângulo: Cantos Arredondados 19" text:anchor-type="paragraph"><svg:title/><svg:desc/><text:p text:style-name="P895">Acompanhamento das fiscalizações in loco<text:s/>–<text:s/>TCESP<text:s/>e demais órgãos de Controle Externo</text:p><text:list text:style-name="LFO2" text:continue-numbering="true"><text:list-item><text:p text:style-name="P896">Fiscalizações programadas;</text:p></text:list-item><text:list-item><text:p text:style-name="P897">Organização, recepção dos auditores, interlocução com as áreas envolvidas;</text:p></text:list-item><text:list-item><text:p text:style-name="P898">Monitoramento dos apontamentos (ações corretivas, apresentação das justificativas);</text:p></text:list-item><text:list-item><text:p text:style-name="P899">Periodicidade variável, ocorrem durante todo o exercício<text:s/>conforme<text:s/>trabalhos<text:s/>do TCESP<text:s/>e dos demais órgãos de Controle Externo.</text:p></text:list-item><text:list-item><text:p text:style-name="P900"/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901"/>
            <text:p text:style-name="P902"/>
            <text:p text:style-name="P903"/>
            <text:p text:style-name="P904"/>
            <text:p text:style-name="P905"/>
            <text:p text:style-name="P906"/>
            <text:p text:style-name="P907"/>
            <text:p text:style-name="P908"/>
            <text:p text:style-name="P909"/>
            <text:p text:style-name="P910"/>
            <text:p text:style-name="P911"><text:span text:style-name="T912"><draw:custom-shape svg:x="0.12222in" svg:y="0.03542in" svg:width="6.95347in" svg:height="2.69722in" draw:z-index="251707392" draw:id="id117" draw:style-name="a315" draw:name="Retângulo: Cantos Arredondados 19" text:anchor-type="paragraph"><svg:title/><svg:desc/><text:p text:style-name="P913">Coleta e consolidação dos subsídios para a defesa das contas</text:p><text:list text:style-name="LFO2" text:continue-numbering="true"><text:list-item><text:p text:style-name="P914">Exame do relatório, tabulação dos assuntos por áreas da Administração, envio aos responsáveis;</text:p></text:list-item><text:list-item><text:p text:style-name="P915">Análise das respostas ofertadas, conferência dos documentos comprobatórios, recomendações quanto às melhorias necessárias;</text:p></text:list-item><text:list-item><text:p text:style-name="P916">Consolidação e padronização a fim de que a reunião de todos os subsídios sejam transcritos em um único documento;</text:p></text:list-item><text:list-item><text:p text:style-name="P917">Periodicidade anu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918"/>
            <text:p text:style-name="P919"/>
            <text:p text:style-name="P920"/>
            <text:p text:style-name="P921"/>
            <text:p text:style-name="P922"/>
            <text:p text:style-name="P923"/>
            <text:p text:style-name="P924"/>
            <text:p text:style-name="P925"/>
            <text:p text:style-name="P926"/>
            <text:p text:style-name="P927"/>
            <text:p text:style-name="P928"/>
            <text:p text:style-name="P929"/>
            <text:p text:style-name="P930"/>
            <text:p text:style-name="P931"/>
            <text:p text:style-name="P932"/>
            <text:p text:style-name="P933"/>
            <text:p text:style-name="P934"/>
            <text:p text:style-name="P935"><text:span text:style-name="T936"><draw:custom-shape svg:x="-0.0615in" svg:y="-0.22389in" svg:width="6.95347in" svg:height="9.77847in" draw:z-index="251715584" draw:id="id118" draw:style-name="a316" draw:name="Retângulo: Cantos Arredondados 19" text:anchor-type="paragraph"><svg:title/><svg:desc/><text:p text:style-name="P937">Avaliações<text:s/>Planejadas</text:p><text:list text:style-name="LFO2" text:continue-numbering="true"><text:list-item><text:p text:style-name="P938">Abrangerão as seguintes áreas setoriais correlacionadas a este objetivo:</text:p></text:list-item></text:list><text:p text:style-name="P939">1 - Sistema de Controle Interno</text:p><text:p text:style-name="P940">2, 40 e 41<text:s/>- Planejamento das Políticas Públicas</text:p><text:p text:style-name="P941">3 - Gestão Orçamentária:<text:s/>Fiscalização e Legalidade</text:p><text:p text:style-name="P942">5 - Operações de Créditos e Limite das Dívidas Consolidada e Mobiliária</text:p><text:p text:style-name="P943">6 - Restos a Pagar:<text:s/>Inscrição e Controle<text:s/></text:p><text:p text:style-name="P944">7 - Avais e Garantias:<text:s/>Concessão e Controle</text:p><text:p text:style-name="P945">9<text:s/>e 45<text:s/>- Direitos e Haveres:<text:s/>Arrecadação, Dívida Ativa e Renúncia de Receitas</text:p><text:p text:style-name="P946">10 - Controle Patrimonial e Alienação de Ativos</text:p><text:p text:style-name="P947">12 - Despesas com Pessoal:<text:s/>Limites e Concessão de Vantagens</text:p><text:p text:style-name="P948">14 - Cumprimento dos Limites de Despesas do Legislativo</text:p><text:p text:style-name="P949">15<text:s/>-<text:s/>Ensino:<text:s/>Acompanhamento das Despesas e Aplicações Constitucionais</text:p><text:p text:style-name="P950">16<text:s/>-<text:s/>Saúde:<text:s/>Acompanhamento das Despesas e Aplicação Constitucional</text:p><text:p text:style-name="P951">18, 52<text:s/>a<text:s/>55<text:s/>- Acesso à Informação e Transparência das Contas Públicas</text:p><text:p text:style-name="P952">20 - Encargos Sociais:<text:s/>Adimplemento</text:p><text:p text:style-name="P953">21<text:s/>-<text:s/>Almoxarifado</text:p><text:p text:style-name="P954">23 - Controle de Precatórios</text:p><text:p text:style-name="P955">27, 57 a<text:s/>65<text:s/>- Acompanhamento de Execução Contratual de Obras Edificações</text:p><text:p text:style-name="P956">38<text:s/>e 39<text:s/>- Nova Lei de Licitações<text:s/></text:p><text:p text:style-name="P957">46<text:s/>a 51<text:s/>- Repasses ao Terceiro Setor</text:p><text:p text:style-name="P958">56 - Aplicação de Recursos Vinculados<text:s/></text:p><text:p text:style-name="P959">67 - Emendas Parlamentares</text:p><text:list text:style-name="LFO2" text:continue-numbering="true"><text:list-item><text:p text:style-name="P960">Periodicidade quadrimestr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961"/>
            <text:p text:style-name="P962"/>
            <text:p text:style-name="P963"/>
            <text:p text:style-name="P964"/>
            <text:p text:style-name="P965"/>
            <text:p text:style-name="P966"/>
            <text:p text:style-name="P967"/>
            <text:p text:style-name="P968"/>
            <text:p text:style-name="P969"/>
            <text:p text:style-name="P970"/>
            <text:p text:style-name="P971"/>
            <text:p text:style-name="P972"/>
            <text:p text:style-name="P973"/>
            <text:p text:style-name="P974"/>
            <text:p text:style-name="P975"/>
            <text:p text:style-name="P976"/>
            <text:p text:style-name="P977"/>
            <text:p text:style-name="P978"/>
            <text:p text:style-name="P979"/>
            <text:p text:style-name="P980"/>
            <text:p text:style-name="P981"/>
            <text:p text:style-name="P982"/>
            <text:p text:style-name="P983"/>
            <text:p text:style-name="P984"/>
            <text:p text:style-name="P985"/>
            <text:p text:style-name="P986"/>
            <text:p text:style-name="P987"/>
            <text:p text:style-name="P988"/>
            <text:p text:style-name="P989"/>
            <text:p text:style-name="P990"/>
            <text:p text:style-name="P991"/>
            <text:p text:style-name="P992"/>
            <text:p text:style-name="P993"/>
            <text:p text:style-name="P994"/>
            <text:p text:style-name="P995"/>
            <text:soft-page-break/>
            <text:p text:style-name="P996"><text:span text:style-name="T997"><draw:custom-shape svg:x="0.06875in" svg:y="0.04931in" svg:width="6.95347in" svg:height="1.72083in" draw:z-index="251711488" draw:id="id119" draw:style-name="a317" draw:name="Retângulo: Cantos Arredondados 19" text:anchor-type="paragraph"><svg:title/><svg:desc/><text:p text:style-name="P998">Avaliações<text:s/>Ordenadas</text:p><text:list text:style-name="LFO2" text:continue-numbering="true"><text:list-item><text:p text:style-name="P999">Abrangerão as seguintes áreas setoriais correlacionadas a este objetivo:</text:p></text:list-item></text:list><text:p text:style-name="P1000">100<text:s/>a 190<text:s/>-<text:s/>Acompanhamento das Recomendações TCESP<text:s/></text:p><text:p text:style-name="P1001">600 a 613<text:s/>-<text:s/>Cadastro de Obras</text:p><text:list text:style-name="LFO2" text:continue-numbering="true"><text:list-item><text:p text:style-name="P1002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003"/>
            <text:p text:style-name="P1004"><text:span text:style-name="T1005"><draw:custom-shape svg:x="0.07639in" svg:y="1.57083in" svg:width="6.95347in" svg:height="1.77083in" draw:z-index="251758592" draw:id="id120" draw:style-name="a318" draw:name="Retângulo: Cantos Arredondados 19" text:anchor-type="paragraph"><svg:title/><svg:desc/><text:p text:style-name="P1006">Avaliações<text:s/>MPGov</text:p><text:list text:style-name="LFO2" text:continue-numbering="true"><text:list-item><text:p text:style-name="P1007">Abrangerão todos os indicadores dos programas de governo e todas as metas das respectivas ações (todas as Secretarias);</text:p></text:list-item><text:list-item><text:p text:style-name="P1008">Periodicidade mensal, bimestral, trimestral ou quadrimestral a depender da disponibilidade da Secretaria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</table:table-row>
        <table:table-row table:style-name="TableRow1009">
          <table:table-cell table:style-name="TableCell1010">
            <text:p text:style-name="P1011"/>
            <text:p text:style-name="P1012"/>
            <text:p text:style-name="P1013"/>
            <text:p text:style-name="P1014"/>
            <text:p text:style-name="P1015"/>
            <text:p text:style-name="P1016"/>
            <text:p text:style-name="P1017"/>
            <text:p text:style-name="P1018"/>
            <text:p text:style-name="P1019"/>
            <text:p text:style-name="P1020"/>
            <text:p text:style-name="P1021"/>
            <text:p text:style-name="P1022"/>
            <text:p text:style-name="P1023"/>
            <text:p text:style-name="P1024"/>
            <text:p text:style-name="P1025"/>
            <text:p text:style-name="P1026"/>
            <text:p text:style-name="P1027"/>
          </table:table-cell>
        </table:table-row>
      </table:table>
      <text:soft-page-break/>
      <text:h text:style-name="P1028" text:outline-level="1"><text:span text:style-name="T1029">4.<text:s/></text:span><text:span text:style-name="T1030">Aprimorar a Governança</text:span></text:h>
      <table:table table:style-name="Table1031">
        <table:table-columns>
          <table:table-column table:style-name="TableColumn1032"/>
        </table:table-columns>
        <table:table-row table:style-name="TableRow1033">
          <table:table-cell table:style-name="TableCell1034">
            <text:p text:style-name="P1035"/>
            <text:p text:style-name="P1036">Define-se<text:span text:style-name="T1037"><text:note text:note-class="footnote" text:id="_ftn7"><text:note-citation>8</text:note-citation><text:note-body><text:p text:style-name="Textodenotaderodapé"><text:s/><text:span text:style-name="T1038">Referencial Básico de Governança Aplicável a Organizações Públicas</text:span><text:span text:style-name="T1039"><text:s/></text:span><text:span text:style-name="T1040">3</text:span><text:span text:style-name="T1041">ª edição. TCU. 2020.<text:s/></text:span><text:span text:style-name="T1042">https://portal.tcu.gov.br/data/files/FB/B6/FB/85/1CD4671023455957E18818A8/Referencial_basico_governanca_organizacional_3_edicao.pdf</text:span></text:p><text:p text:style-name="P1043"/></text:note-body></text:note></text:span><text:s/>governança pública como o conjunto de mecanismos de liderança, estratégia e controle postos em prática para avaliar, direcionar e monitorar a gestão, com vistas à condução de políticas públicas e à prestação de serviços de interesse da sociedade. Logo, são diversas atividades,<text:s/>que consistem em avaliação, direcionamento e monitoramento, realizadas<text:s/>para que<text:s/>os recursos sejam canalizados ao precípuo objetivo de oferecer o melhor serviço ao cidadão da melhor maneira possível.</text:p>
            <text:p text:style-name="P1044">Inegável, assim, que a seu aprimoramento consiste-se em importante objetivo da administração municipal.</text:p>
            <text:p text:style-name="P1045"><text:span text:style-name="T1046"><draw:custom-shape svg:x="-0.00069in" svg:y="0.27778in" svg:width="4.33681in" svg:height="3.3125in" draw:z-index="251717632" draw:id="id121" draw:style-name="a319" draw:name="Retângulo: Cantos Arredondados 19" text:anchor-type="paragraph"><svg:title/><svg:desc/><text:p text:style-name="P1047">Base Legal: Lei nº 7.367/2025<text:s/></text:p><text:p text:style-name="P1048"><text:span text:style-name="T1049">Art. 32.<text:s/></text:span><text:span text:style-name="T1050">A Controladoria-Geral do Município (CG) tem as seguintes atribuições:</text:span></text:p><text:p text:style-name="P1051">VI - coordenar os serviços proteção de dados pessoais, auditoria, controle e monitoramento;</text:p><text:p text:style-name="P1052">VIII - zelar pelo cumprimento dos princípios constitucionais e promover a integridade e a transparência pública, de modo a contribuir para os resultados da gestão;</text:p><text:p text:style-name="P1053">X - promover o aperfeiçoamento contínuo do Sistema de Controle Interno, inclusive quando da edição de normativos, regulamentos, manuais e instruções orientativas;</text:p><text:p text:style-name="P1054"><text:span text:style-name="T1055">XI - orientar as unidades administrativas do Município sobre imprecisões, bem como a forma de correção;</text:span></text:p><draw:enhanced-geometry draw:type="non-primitive" svg:viewBox="0 0 21600 21600" draw:enhanced-path="M 0 0 L 21600 0 21600 21600 0 21600 Z N"/></draw:custom-shape></text:span></text:p>
            <text:p text:style-name="P1056"/>
            <text:p text:style-name="P1057"/>
            <text:p text:style-name="P1058"/>
            <text:p text:style-name="P1059"/>
            <text:p text:style-name="P1060"><text:span text:style-name="T1061"><draw:frame draw:z-index="251718656" draw:style-name="a320" draw:name="Imagem 24" text:anchor-type="paragraph" svg:x="4.48241in" svg:y="0.2577in" svg:width="2.53731in" svg:height="1.68846in" style:rel-width="scale" style:rel-height="scale"><draw:image xlink:href="media/image8.png" xlink:type="simple" xlink:show="embed" xlink:actuate="onLoad"/><svg:title/><svg:desc>Interface gráfica do usuário, Ícone

O conteúdo gerado por IA pode estar incorreto.</svg:desc></draw:frame></text:span></text:p>
            <text:p text:style-name="P1062"/>
            <text:p text:style-name="P1063"/>
            <text:p text:style-name="P1064"/>
            <text:p text:style-name="P1065"/>
            <text:p text:style-name="P1066"/>
            <text:p text:style-name="P1067"/>
            <text:p text:style-name="P1068"/>
            <text:p text:style-name="P1069"/>
            <text:p text:style-name="P1070">Atividades programadas para auxiliar a Administração<text:s/>na busca desse objetivo:</text:p>
            <text:soft-page-break/>
            <text:p text:style-name="P1071"><text:span text:style-name="T1072"><draw:custom-shape svg:x="5.11319in" svg:y="1.59931in" svg:width="1.55625in" svg:height="2.05208in" draw:z-index="251720704" draw:id="id122" draw:style-name="a321" draw:name="Elipse 23" text:anchor-type="paragraph"><svg:title/><svg:desc/><text:p text:style-name="P1073">SICOM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1074"><draw:g draw:name="Diagrama 22" draw:id="id133" draw:style-name="a343" text:anchor-type="as-char"><svg:title/><svg:desc/><draw:custom-shape svg:x="0in" svg:y="0.33764in" svg:width="6.74375in" svg:height="0.41339in" draw:id="id123" draw:style-name="a322"><svg:title/><svg:desc/><draw:enhanced-geometry draw:type="non-primitive" svg:viewBox="0 0 21600 21600" draw:enhanced-path="M 0 0 L 21600 0 21600 21600 0 21600 Z N"/></draw:custom-shape><draw:custom-shape svg:x="0.33719in" svg:y="0.09551in" svg:width="4.72062in" svg:height="0.48425in" draw:id="id124" draw:style-name="a326"><svg:title/><svg:desc/><text:p text:style-name="a325" text:class-names="" text:cond-style-name=""><text:span text:style-name="a323" text:class-names="">Controle preventivo das contratações públicas</text:span><text:span text:style-name="a324" text:class-names=""/></text:p><draw:enhanced-geometry draw:type="non-primitive" svg:viewBox="0 0 4316539 442800" draw:enhanced-path="M 0 73801 C 0 33042 33042 0 73801 0 L 4242738 0 C 4283497 0 4316539 33042 4316539 73801 L 4316539 368999 C 4316539 409758 4283497 442800 4242738 442800 L 73801 442800 C 33042 442800 0 409758 0 368999 L 0 7380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442800"/><draw:equation draw:name="f8" draw:formula="0 * ?f5 / 4316539"/><draw:equation draw:name="f9" draw:formula="73801 * ?f4 / 442800"/><draw:equation draw:name="f10" draw:formula="73801 * ?f5 / 4316539"/><draw:equation draw:name="f11" draw:formula="0 * ?f4 / 442800"/><draw:equation draw:name="f12" draw:formula="4242738 * ?f5 / 4316539"/><draw:equation draw:name="f13" draw:formula="4316539 * ?f5 / 4316539"/><draw:equation draw:name="f14" draw:formula="368999 * ?f4 / 442800"/><draw:equation draw:name="f15" draw:formula="442800 * ?f4 / 4428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08173in" svg:width="6.74375in" svg:height="0.41339in" draw:id="id125" draw:style-name="a327"><svg:title/><svg:desc/><draw:enhanced-geometry draw:type="non-primitive" svg:viewBox="0 0 21600 21600" draw:enhanced-path="M 0 0 L 21600 0 21600 21600 0 21600 Z N"/></draw:custom-shape><draw:custom-shape svg:x="0.33719in" svg:y="0.83961in" svg:width="4.72062in" svg:height="0.48425in" draw:id="id126" draw:style-name="a330"><svg:title/><svg:desc/><text:p text:style-name="a329" text:class-names="" text:cond-style-name=""><text:span text:style-name="a328" text:class-names="">Acompanhamento dos repasses ao terceiro setor</text:span></text:p><draw:enhanced-geometry draw:type="non-primitive" svg:viewBox="0 0 4316539 442800" draw:enhanced-path="M 0 73801 C 0 33042 33042 0 73801 0 L 4242738 0 C 4283497 0 4316539 33042 4316539 73801 L 4316539 368999 C 4316539 409758 4283497 442800 4242738 442800 L 73801 442800 C 33042 442800 0 409758 0 368999 L 0 7380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442800"/><draw:equation draw:name="f8" draw:formula="0 * ?f5 / 4316539"/><draw:equation draw:name="f9" draw:formula="73801 * ?f4 / 442800"/><draw:equation draw:name="f10" draw:formula="73801 * ?f5 / 4316539"/><draw:equation draw:name="f11" draw:formula="0 * ?f4 / 442800"/><draw:equation draw:name="f12" draw:formula="4242738 * ?f5 / 4316539"/><draw:equation draw:name="f13" draw:formula="4316539 * ?f5 / 4316539"/><draw:equation draw:name="f14" draw:formula="368999 * ?f4 / 442800"/><draw:equation draw:name="f15" draw:formula="442800 * ?f4 / 4428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82583in" svg:width="6.74375in" svg:height="0.41339in" draw:id="id127" draw:style-name="a331"><svg:title/><svg:desc/><draw:enhanced-geometry draw:type="non-primitive" svg:viewBox="0 0 21600 21600" draw:enhanced-path="M 0 0 L 21600 0 21600 21600 0 21600 Z N"/></draw:custom-shape><draw:custom-shape svg:x="0.33719in" svg:y="1.5837in" svg:width="4.72062in" svg:height="0.48425in" draw:id="id128" draw:style-name="a334"><svg:title/><svg:desc/><text:p text:style-name="a333" text:class-names="" text:cond-style-name=""><text:span text:style-name="a332" text:class-names="">Avaliações Planejadas</text:span></text:p><draw:enhanced-geometry draw:type="non-primitive" svg:viewBox="0 0 4316539 442800" draw:enhanced-path="M 0 73801 C 0 33042 33042 0 73801 0 L 4242738 0 C 4283497 0 4316539 33042 4316539 73801 L 4316539 368999 C 4316539 409758 4283497 442800 4242738 442800 L 73801 442800 C 33042 442800 0 409758 0 368999 L 0 7380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442800"/><draw:equation draw:name="f8" draw:formula="0 * ?f5 / 4316539"/><draw:equation draw:name="f9" draw:formula="73801 * ?f4 / 442800"/><draw:equation draw:name="f10" draw:formula="73801 * ?f5 / 4316539"/><draw:equation draw:name="f11" draw:formula="0 * ?f4 / 442800"/><draw:equation draw:name="f12" draw:formula="4242738 * ?f5 / 4316539"/><draw:equation draw:name="f13" draw:formula="4316539 * ?f5 / 4316539"/><draw:equation draw:name="f14" draw:formula="368999 * ?f4 / 442800"/><draw:equation draw:name="f15" draw:formula="442800 * ?f4 / 4428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2.56992in" svg:width="6.74375in" svg:height="0.41339in" draw:id="id129" draw:style-name="a335"><svg:title/><svg:desc/><draw:enhanced-geometry draw:type="non-primitive" svg:viewBox="0 0 21600 21600" draw:enhanced-path="M 0 0 L 21600 0 21600 21600 0 21600 Z N"/></draw:custom-shape><draw:custom-shape svg:x="0.33719in" svg:y="2.3278in" svg:width="4.72062in" svg:height="0.48425in" draw:id="id130" draw:style-name="a338"><svg:title/><svg:desc/><text:p text:style-name="a337" text:class-names="" text:cond-style-name=""><text:span text:style-name="a336" text:class-names="">Avaliações Ordenadas</text:span></text:p><draw:enhanced-geometry draw:type="non-primitive" svg:viewBox="0 0 4316539 442800" draw:enhanced-path="M 0 73801 C 0 33042 33042 0 73801 0 L 4242738 0 C 4283497 0 4316539 33042 4316539 73801 L 4316539 368999 C 4316539 409758 4283497 442800 4242738 442800 L 73801 442800 C 33042 442800 0 409758 0 368999 L 0 7380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442800"/><draw:equation draw:name="f8" draw:formula="0 * ?f5 / 4316539"/><draw:equation draw:name="f9" draw:formula="73801 * ?f4 / 442800"/><draw:equation draw:name="f10" draw:formula="73801 * ?f5 / 4316539"/><draw:equation draw:name="f11" draw:formula="0 * ?f4 / 442800"/><draw:equation draw:name="f12" draw:formula="4242738 * ?f5 / 4316539"/><draw:equation draw:name="f13" draw:formula="4316539 * ?f5 / 4316539"/><draw:equation draw:name="f14" draw:formula="368999 * ?f4 / 442800"/><draw:equation draw:name="f15" draw:formula="442800 * ?f4 / 4428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3.31402in" svg:width="6.74375in" svg:height="0.41339in" draw:id="id131" draw:style-name="a339"><svg:title/><svg:desc/><draw:enhanced-geometry draw:type="non-primitive" svg:viewBox="0 0 21600 21600" draw:enhanced-path="M 0 0 L 21600 0 21600 21600 0 21600 Z N"/></draw:custom-shape><draw:custom-shape svg:x="0.33719in" svg:y="3.07189in" svg:width="4.72062in" svg:height="0.48425in" draw:id="id132" draw:style-name="a342"><svg:title/><svg:desc/><text:p text:style-name="a341" text:class-names="" text:cond-style-name=""><text:span text:style-name="a340" text:class-names="">Avaliações MPGov</text:span></text:p><draw:enhanced-geometry draw:type="non-primitive" svg:viewBox="0 0 4316539 442800" draw:enhanced-path="M 0 73801 C 0 33042 33042 0 73801 0 L 4242738 0 C 4283497 0 4316539 33042 4316539 73801 L 4316539 368999 C 4316539 409758 4283497 442800 4242738 442800 L 73801 442800 C 33042 442800 0 409758 0 368999 L 0 73801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16539"/><draw:equation draw:name="f7" draw:formula="?f4 / 442800"/><draw:equation draw:name="f8" draw:formula="0 * ?f5 / 4316539"/><draw:equation draw:name="f9" draw:formula="73801 * ?f4 / 442800"/><draw:equation draw:name="f10" draw:formula="73801 * ?f5 / 4316539"/><draw:equation draw:name="f11" draw:formula="0 * ?f4 / 442800"/><draw:equation draw:name="f12" draw:formula="4242738 * ?f5 / 4316539"/><draw:equation draw:name="f13" draw:formula="4316539 * ?f5 / 4316539"/><draw:equation draw:name="f14" draw:formula="368999 * ?f4 / 442800"/><draw:equation draw:name="f15" draw:formula="442800 * ?f4 / 4428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      <text:p text:style-name="P1075"><text:span text:style-name="T1076"><draw:custom-shape svg:x="-0.00625in" svg:y="0.16218in" svg:width="6.95347in" svg:height="2.90694in" draw:z-index="251722752" draw:id="id134" draw:style-name="a344" draw:name="Retângulo: Cantos Arredondados 19" text:anchor-type="paragraph"><svg:title/><svg:desc/><text:p text:style-name="P1077">Controle preventivo das contratações públicas</text:p><text:list text:style-name="LFO2" text:continue-numbering="true"><text:list-item><text:p text:style-name="P1078">Seleção de contratos para aplicação do check-list de contratações;</text:p></text:list-item><text:list-item><text:p text:style-name="P1079">Emissão de pareceres acerca dos resultados das análises realizadas;</text:p></text:list-item><text:list-item><text:p text:style-name="P1080"><text:span text:style-name="T1081">Acompanhamento da execução físico-financeira dos contratos firmados, em conjunto com as áreas gestoras;</text:span></text:p></text:list-item><text:list-item><text:p text:style-name="P1082"><text:span text:style-name="T1083">Elaboraração do banco de dados dos contratos, objetivando o controle da execução física, orçamentária e financeira</text:span><text:span text:style-name="T1084">;</text:span></text:p></text:list-item><text:list-item><text:p text:style-name="P1085">Periodicidade variável, ocorrem durante todo o exercício conforme formalização<text:s/>e execução<text:s/>das contratações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086"/>
            <text:p text:style-name="P1087"/>
            <text:p text:style-name="P1088"/>
            <text:p text:style-name="P1089"/>
            <text:p text:style-name="P1090"/>
            <text:p text:style-name="P1091"/>
            <text:p text:style-name="P1092"/>
            <text:p text:style-name="P1093"/>
            <text:p text:style-name="P1094"/>
            <text:p text:style-name="P1095"/>
            <text:p text:style-name="P1096"/>
            <text:p text:style-name="P1097"><text:span text:style-name="T1098"><draw:custom-shape svg:x="-0.00278in" svg:y="0.13356in" svg:width="6.95347in" svg:height="2.5in" draw:z-index="251724800" draw:id="id135" draw:style-name="a345" draw:name="Retângulo: Cantos Arredondados 19" text:anchor-type="paragraph"><svg:title/><svg:desc/><text:p text:style-name="P1099">Acompanhamento<text:s/>das parcerias com o<text:s/>terceiro setor</text:p><text:list text:style-name="LFO2" text:continue-numbering="true"><text:list-item><text:p text:style-name="P1100">Acompanhamento dos ajustes firmados com o terceiro setor;</text:p></text:list-item><text:list-item><text:p text:style-name="P1101"><text:span text:style-name="T1102">Elaboraração do banco de dados dos ajustes firmados entre o Terceiro Setor e a Administração Direta, objetivando o controle dos planos de trabalho, orçamentário e financeiro</text:span><text:span text:style-name="T1103">;</text:span></text:p></text:list-item><text:list-item><text:p text:style-name="P1104">Periodicidade variável, ocorrem durante todo o exercício conforme formalização<text:s/>e execução<text:s/>das<text:s/>parcerias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105"/>
            <text:p text:style-name="P1106"/>
            <text:p text:style-name="P1107"/>
            <text:p text:style-name="P1108"/>
            <text:p text:style-name="P1109"/>
            <text:p text:style-name="P1110"/>
            <text:p text:style-name="P1111"/>
            <text:p text:style-name="P1112"/>
            <text:p text:style-name="P1113"/>
            <text:p text:style-name="P1114"/>
            <text:soft-page-break/>
            <text:p text:style-name="P1115"><text:span text:style-name="T1116"><draw:custom-shape svg:x="-0.03472in" svg:y="0.07569in" svg:width="6.95347in" svg:height="3.20903in" draw:z-index="251728896" draw:id="id136" draw:style-name="a346" draw:name="Retângulo: Cantos Arredondados 19" text:anchor-type="paragraph"><svg:title/><svg:desc/><text:p text:style-name="P1117">Avaliações<text:s/>Planejadas</text:p><text:list text:style-name="LFO2" text:continue-numbering="true"><text:list-item><text:p text:style-name="P1118">Abrangerão as seguintes áreas setoriais correlacionadas a este objetivo:</text:p></text:list-item></text:list><text:p text:style-name="P1119">1 - Sistema de Controle Interno</text:p><text:p text:style-name="P1120">2, 40 e 41<text:s/>- Planejamento das Políticas Públicas</text:p><text:p text:style-name="P1121">3 - Gestão Orçamentária:<text:s/>Fiscalização e Legalidade</text:p><text:p text:style-name="P1122">27, 57 a 65<text:s/>- Acompanhamento de Execução Contratual de Obras Edificações</text:p><text:p text:style-name="P1123">38<text:s/>e 39<text:s/>- Nova Lei de Licitações<text:s/></text:p><text:p text:style-name="P1124">46<text:s/>a 51<text:s/>- Repasses ao Terceiro Setor</text:p><text:list text:style-name="LFO2" text:continue-numbering="true"><text:list-item><text:p text:style-name="P1125">Periodicidade quadrimestral.</text:p></text:list-item></text:list><text:p text:style-name="P1126"/><text:p text:style-name="P1127">600 a 613 –<text:s/>Cadastro de Obras</text:p><text:list text:style-name="LFO2" text:continue-numbering="true"><text:list-item><text:p text:style-name="P1128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129"/>
            <text:p text:style-name="P1130"/>
            <text:p text:style-name="P1131"/>
            <text:p text:style-name="P1132"/>
            <text:p text:style-name="P1133"/>
            <text:p text:style-name="P1134"/>
            <text:p text:style-name="P1135"/>
            <text:p text:style-name="P1136"/>
            <text:p text:style-name="P1137"/>
            <text:p text:style-name="P1138"/>
            <text:p text:style-name="P1139"/>
            <text:p text:style-name="P1140"/>
            <text:p text:style-name="P1141"><text:span text:style-name="T1142"><draw:custom-shape svg:x="0.06458in" svg:y="0.10764in" svg:width="6.95347in" svg:height="1.38333in" draw:z-index="251730944" draw:id="id137" draw:style-name="a347" draw:name="Retângulo: Cantos Arredondados 19" text:anchor-type="paragraph"><svg:title/><svg:desc/><text:p text:style-name="P1143">Avaliações<text:s/>Ordenadas</text:p><text:list text:style-name="LFO2" text:continue-numbering="true"><text:list-item><text:p text:style-name="P1144">Abrangerão as seguintes áreas setoriais correlacionadas a este objetivo:</text:p></text:list-item></text:list><text:p text:style-name="P1145">600 a 613 –<text:s/>Cadastro de Obras</text:p><text:list text:style-name="LFO2" text:continue-numbering="true"><text:list-item><text:p text:style-name="P1146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147"/>
            <text:p text:style-name="P1148"/>
            <text:p text:style-name="P1149"/>
            <text:p text:style-name="P1150"/>
            <text:p text:style-name="P1151"/>
            <text:p text:style-name="P1152"><text:span text:style-name="T1153"><draw:custom-shape svg:x="0.06181in" svg:y="0.20347in" svg:width="6.95347in" svg:height="1.70833in" draw:z-index="251760640" draw:id="id138" draw:style-name="a348" draw:name="Retângulo: Cantos Arredondados 19" text:anchor-type="paragraph"><svg:title/><svg:desc/><text:p text:style-name="P1154">Avaliações<text:s/>MPGov</text:p><text:list text:style-name="LFO2" text:continue-numbering="true"><text:list-item><text:p text:style-name="P1155">Abrangerão todos os indicadores dos programas de governo e todas as metas das respectivas ações (todas as Secretarias);</text:p></text:list-item><text:list-item><text:p text:style-name="P1156">Periodicidade mensal, bimestral, trimestral ou quadrimestral a depender da disponibilidade da Secretaria.</text:p></text:list-item><text:list-item><text:p text:style-name="P1157"/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1158"/>
            <text:p text:style-name="P1159"/>
            <text:p text:style-name="P1160"/>
            <text:p text:style-name="P1161"/>
            <text:p text:style-name="P1162"/>
          </table:table-cell>
        </table:table-row>
      </table:table>
      <text:p text:style-name="P1163"/>
      <text:p text:style-name="P1164"/>
      <text:p text:style-name="P1165"/>
      <text:p text:style-name="P1166"/>
      <text:p text:style-name="P1167"/>
      <text:p text:style-name="P1168"/>
      <text:soft-page-break/>
      <text:h text:style-name="P1169" text:outline-level="1"><text:span text:style-name="T1170">5.<text:s/></text:span><text:span text:style-name="T1171">Ampliar<text:s/></text:span><text:span text:style-name="T1172">a Transparência</text:span></text:h>
      <table:table table:style-name="Table1173">
        <table:table-columns>
          <table:table-column table:style-name="TableColumn1174"/>
        </table:table-columns>
        <table:table-row table:style-name="TableRow1175">
          <table:table-cell table:style-name="TableCell1176">
            <text:p text:style-name="P1177"/>
            <text:p text:style-name="P1178">A transparência governamental é o princípio que garante que informações sobre a gestão pública sejam acessíveis aos cidadãos. Essa abertura permite o controle social, aumenta a accountability (prestação de contas), previne a corrupção e fortalece a confiança nas instituições. Promove-se pela<text:s/>forma ativa (publicação proativa de informações, como no Portal da Transparência de SBC<text:span text:style-name="T1179"><text:note text:note-class="footnote" text:id="_ftn8"><text:note-citation>9</text:note-citation><text:note-body><text:p text:style-name="Textodenotaderodapé"><text:span text:style-name="T1180"><text:s/>Portal da Transparência. https://www.saobernardo.sp.gov.br/web/transparencia</text:span></text:p><text:p text:style-name="P1181"/></text:note-body></text:note></text:span>) ou passiva (disponibilização<text:s/>dos dados<text:s/>após solicitação, conforme a Lei de Acesso à Informação). <text:s/></text:p>
            <text:p text:style-name="P1182">Segundo a Associação dos Membros dos Tribunais de Contas do Brasil – ATRICON<text:span text:style-name="T1183"><text:note text:note-class="footnote" text:id="_ftn9"><text:note-citation>10</text:note-citation><text:note-body><text:p text:style-name="Textodenotaderodapé"><text:s/><text:span text:style-name="T1184">Transparência é a regra</text:span><text:span text:style-name="T1185">.<text:s/></text:span><text:span text:style-name="T1186">ATRICON</text:span><text:span text:style-name="T1187">. 202</text:span><text:span text:style-name="T1188">5.</text:span><text:span text:style-name="T1189"><text:s/></text:span><text:span text:style-name="T1190">https://atricon.org.br/transparencia-e-a-regra-artigo-do-presidente/</text:span></text:p><text:p text:style-name="P1191"/></text:note-body></text:note></text:span>,<text:s/>a transparência é a regra<text:s/>para a administração pública, por essa razão, trata-se de importante escopo<text:s/>para a Municipalidade.</text:p>
            <text:p text:style-name="P1192"><text:span text:style-name="T1193"><draw:custom-shape svg:x="0.02875in" svg:y="0.16982in" svg:width="4.40903in" svg:height="2.06944in" draw:z-index="251732992" draw:id="id139" draw:style-name="a349" draw:name="Retângulo: Cantos Arredondados 19" text:anchor-type="paragraph"><svg:title/><svg:desc/><text:p text:style-name="P1194">Base Legal: Lei nº 7.367/2025<text:s/></text:p><text:p text:style-name="P1195"><text:span text:style-name="T1196">Art. 32.<text:s/></text:span><text:span text:style-name="T1197">A Controladoria-Geral do Município (CG) tem as seguintes atribuições:</text:span></text:p><text:p text:style-name="P1198">VIII - zelar pelo cumprimento dos princípios<text:s/>constitucionais e promover a integridade e a<text:s/>transparência pública, de modo a contribuir para os<text:s/>resultados da gestão;</text:p><draw:enhanced-geometry draw:type="non-primitive" svg:viewBox="0 0 21600 21600" draw:enhanced-path="M 0 0 L 21600 0 21600 21600 0 21600 Z N"/></draw:custom-shape></text:span></text:p>
            <text:p text:style-name="P1199"><text:span text:style-name="T1200"><draw:frame draw:z-index="251734016" draw:style-name="a350" draw:name="Imagem 25" text:anchor-type="paragraph" svg:x="4.98403in" svg:y="0.02027in" svg:width="1.82558in" svg:height="1.82558in" style:rel-width="scale" style:rel-height="scale"><draw:image xlink:href="media/image9.png" xlink:type="simple" xlink:show="embed" xlink:actuate="onLoad"/><svg:title/><svg:desc>Ícone

O conteúdo gerado por IA pode estar incorreto.</svg:desc></draw:frame></text:span></text:p>
            <text:p text:style-name="P1201"/>
            <text:p text:style-name="P1202"/>
            <text:p text:style-name="P1203"/>
            <text:p text:style-name="P1204"/>
            <text:p text:style-name="P1205"/>
            <text:p text:style-name="P1206"/>
            <text:p text:style-name="P1207"/>
            <text:p text:style-name="P1208">Atividades programadas para auxiliar a Administração no alcance desse objetivo:</text:p>
            <text:p text:style-name="P1209"><text:span text:style-name="T1210"><draw:custom-shape svg:x="5.48889in" svg:y="0.41319in" svg:width="1.3125in" svg:height="1.3125in" draw:z-index="251736064" draw:id="id140" draw:style-name="a351" draw:name="Elipse 23" text:anchor-type="paragraph"><svg:title/><svg:desc/><text:p text:style-name="P1211">SICOM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1212"><draw:g draw:name="Diagrama 22" draw:id="id147" draw:style-name="a364" text:anchor-type="as-char"><svg:title/><svg:desc/><draw:custom-shape svg:x="0in" svg:y="0.54732in" svg:width="6.80208in" svg:height="0.32964in" draw:id="id141" draw:style-name="a352"><svg:title/><svg:desc/><draw:enhanced-geometry draw:type="non-primitive" svg:viewBox="0 0 21600 21600" draw:enhanced-path="M 0 0 L 21600 0 21600 21600 0 21600 Z N"/></draw:custom-shape><draw:custom-shape svg:x="0.31497in" svg:y="0.41689in" svg:width="4.76146in" svg:height="0.35854in" draw:id="id142" draw:style-name="a355"><svg:title/><svg:desc/><text:p text:style-name="a354" text:class-names="" text:cond-style-name=""><text:span text:style-name="a353" text:class-names="">Avaliações Planejadas</text:span></text:p><draw:enhanced-geometry draw:type="non-primitive" svg:viewBox="0 0 4353877 327846" draw:enhanced-path="M 0 54642 C 0 24464 24464 0 54642 0 L 4299235 0 C 4329413 0 4353877 24464 4353877 54642 L 4353877 273204 C 4353877 303382 4329413 327846 4299235 327846 L 54642 327846 C 24464 327846 0 303382 0 273204 L 0 5464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53877"/><draw:equation draw:name="f7" draw:formula="?f4 / 327846"/><draw:equation draw:name="f8" draw:formula="0 * ?f5 / 4353877"/><draw:equation draw:name="f9" draw:formula="54642 * ?f4 / 327846"/><draw:equation draw:name="f10" draw:formula="54642 * ?f5 / 4353877"/><draw:equation draw:name="f11" draw:formula="0 * ?f4 / 327846"/><draw:equation draw:name="f12" draw:formula="4299235 * ?f5 / 4353877"/><draw:equation draw:name="f13" draw:formula="4353877 * ?f5 / 4353877"/><draw:equation draw:name="f14" draw:formula="273204 * ?f4 / 327846"/><draw:equation draw:name="f15" draw:formula="327846 * ?f4 / 327846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17491in" svg:width="6.80208in" svg:height="0.34839in" draw:id="id143" draw:style-name="a356"><svg:title/><svg:desc/><draw:enhanced-geometry draw:type="non-primitive" svg:viewBox="0 0 21600 21600" draw:enhanced-path="M 0 0 L 21600 0 21600 21600 0 21600 Z N"/></draw:custom-shape><draw:custom-shape svg:x="0.3401in" svg:y="1.02721in" svg:width="4.76146in" svg:height="0.36417in" draw:id="id144" draw:style-name="a359"><svg:title/><svg:desc/><text:p text:style-name="a358" text:class-names="" text:cond-style-name=""><text:span text:style-name="a357" text:class-names="">Avaliações Ordenadas</text:span></text:p><draw:enhanced-geometry draw:type="non-primitive" svg:viewBox="0 0 4353877 332995" draw:enhanced-path="M 0 55500 C 0 24848 24848 0 55500 0 L 4298377 0 C 4329029 0 4353877 24848 4353877 55500 L 4353877 277495 C 4353877 308147 4329029 332995 4298377 332995 L 55500 332995 C 24848 332995 0 308147 0 277495 L 0 55500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53877"/><draw:equation draw:name="f7" draw:formula="?f4 / 332995"/><draw:equation draw:name="f8" draw:formula="0 * ?f5 / 4353877"/><draw:equation draw:name="f9" draw:formula="55500 * ?f4 / 332995"/><draw:equation draw:name="f10" draw:formula="55500 * ?f5 / 4353877"/><draw:equation draw:name="f11" draw:formula="0 * ?f4 / 332995"/><draw:equation draw:name="f12" draw:formula="4298377 * ?f5 / 4353877"/><draw:equation draw:name="f13" draw:formula="4353877 * ?f5 / 4353877"/><draw:equation draw:name="f14" draw:formula="277495 * ?f4 / 332995"/><draw:equation draw:name="f15" draw:formula="332995 * ?f4 / 332995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75107in" svg:width="6.80208in" svg:height="0.34285in" draw:id="id145" draw:style-name="a360"><svg:title/><svg:desc/><draw:enhanced-geometry draw:type="non-primitive" svg:viewBox="0 0 21600 21600" draw:enhanced-path="M 0 0 L 21600 0 21600 21600 0 21600 Z N"/></draw:custom-shape><draw:custom-shape svg:x="0.35267in" svg:y="1.62955in" svg:width="4.76146in" svg:height="0.36193in" draw:id="id146" draw:style-name="a363"><svg:title/><svg:desc/><text:p text:style-name="a362" text:class-names="" text:cond-style-name=""><text:span text:style-name="a361" text:class-names="">Avaliações e Questionários de Órgãos Externos</text:span></text:p><draw:enhanced-geometry draw:type="non-primitive" svg:viewBox="0 0 4353877 330949" draw:enhanced-path="M 0 55159 C 0 24696 24696 0 55159 0 L 4298718 0 C 4329181 0 4353877 24696 4353877 55159 L 4353877 275790 C 4353877 306253 4329181 330949 4298718 330949 L 55159 330949 C 24696 330949 0 306253 0 275790 L 0 55159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53877"/><draw:equation draw:name="f7" draw:formula="?f4 / 330949"/><draw:equation draw:name="f8" draw:formula="0 * ?f5 / 4353877"/><draw:equation draw:name="f9" draw:formula="55159 * ?f4 / 330949"/><draw:equation draw:name="f10" draw:formula="55159 * ?f5 / 4353877"/><draw:equation draw:name="f11" draw:formula="0 * ?f4 / 330949"/><draw:equation draw:name="f12" draw:formula="4298718 * ?f5 / 4353877"/><draw:equation draw:name="f13" draw:formula="4353877 * ?f5 / 4353877"/><draw:equation draw:name="f14" draw:formula="275790 * ?f4 / 330949"/><draw:equation draw:name="f15" draw:formula="330949 * ?f4 / 330949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      <text:p text:style-name="P1213"/>
            <text:p text:style-name="P1214"/>
            <text:p text:style-name="P1215"/>
            <text:p text:style-name="P1216"/>
            <text:p text:style-name="P1217"/>
            <text:p text:style-name="P1218"/>
            <text:p text:style-name="P1219"/>
          </table:table-cell>
        </table:table-row>
      </table:table>
      <text:soft-page-break/>
      <text:p text:style-name="P1220"><text:span text:style-name="T1221"><draw:custom-shape svg:x="0.02442in" svg:y="-2.55848in" svg:width="6.95347in" svg:height="4.20903in" draw:z-index="251738112" draw:id="id148" draw:style-name="a365" draw:name="Retângulo: Cantos Arredondados 19" text:anchor-type="paragraph"><svg:title/><svg:desc/><text:p text:style-name="P1222">Avaliações<text:s/>Planejadas</text:p><text:list text:style-name="LFO2" text:continue-numbering="true"><text:list-item><text:p text:style-name="P1223">Abrangerão as seguintes áreas setoriais correlacionadas a este objetivo:</text:p></text:list-item></text:list><text:p text:style-name="P1224">18 - Acesso à Informação e Transparência das Contas Públicas:<text:s/>Secretaria de Administração</text:p><text:p text:style-name="P1225">52 - Acesso à Informação e Transparência das Contas Públicas:<text:s/>Departamento de Contabilidade e Custos</text:p><text:p text:style-name="P1226">53 - Acesso à Informação e Transparência das Contas Públicas:<text:s/>Divisão do Orçamento Público</text:p><text:p text:style-name="P1227">54 - Acesso à Informação e Transparência das Contas Públicas:<text:s/>Divisão de Gestão de Recursos Recebidos e Concedidos</text:p><text:p text:style-name="P1228">55 - Acesso à Informação e Transparência das Contas Públicas:<text:s/>Controladoria-Geral</text:p><text:list text:style-name="LFO2" text:continue-numbering="true"><text:list-item><text:p text:style-name="P1229">Periodicidade<text:s/>quadrimestr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1230"/>
      <text:p text:style-name="P1231"/>
      <text:p text:style-name="P1232"/>
      <text:p text:style-name="P1233"><text:span text:style-name="T1234"><draw:custom-shape svg:x="0.08198in" svg:y="0.30591in" svg:width="6.95347in" svg:height="1.47639in" draw:z-index="251740160" draw:id="id149" draw:style-name="a366" draw:name="Retângulo: Cantos Arredondados 19" text:anchor-type="paragraph"><svg:title/><svg:desc/><text:p text:style-name="P1235">Avaliações<text:s/>Ordenadas</text:p><text:list text:style-name="LFO2" text:continue-numbering="true"><text:list-item><text:p text:style-name="P1236">Abrangerão as seguintes áreas setoriais correlacionadas a este objetivo:</text:p></text:list-item></text:list><text:p text:style-name="P1237">400 a<text:s/>419<text:s/>–<text:s/>Diagnóstico da Transparência Municipal</text:p><text:list text:style-name="LFO2" text:continue-numbering="true"><text:list-item><text:p text:style-name="P1238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1239"/>
      <text:p text:style-name="P1240"/>
      <text:p text:style-name="P1241"/>
      <text:p text:style-name="P1242"/>
      <text:p text:style-name="P1243"><text:span text:style-name="T1244"><draw:custom-shape svg:x="0.08333in" svg:y="0.04514in" svg:width="6.95347in" svg:height="1.6875in" draw:z-index="251762688" draw:id="id150" draw:style-name="a367" draw:name="Retângulo: Cantos Arredondados 19" text:anchor-type="paragraph"><svg:title/><svg:desc/><text:p text:style-name="P1245">Avaliações<text:s/>e Questionários<text:s/>de Órgãos Externos</text:p><text:list text:style-name="LFO2" text:continue-numbering="true"><text:list-item><text:p text:style-name="P1246"><text:span text:style-name="T1247">Englobar</text:span><text:span text:style-name="T1248">ão</text:span><text:span text:style-name="T1249"><text:s/>avaliações e/ou questionários relacionados à Transparência e disponibilizados por órgãos<text:s/></text:span><text:span text:style-name="T1250">externos, como, por exemplo, a Controladoria-Geral da União</text:span><text:span text:style-name="T1251">;</text:span></text:p></text:list-item><text:list-item><text:p text:style-name="P1252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1253"/>
      <text:p text:style-name="P1254"/>
      <text:p text:style-name="P1255"/>
      <text:soft-page-break/>
      <text:h text:style-name="P1256" text:outline-level="1"><text:span text:style-name="T1257"><draw:frame draw:z-index="251743232" draw:style-name="a368" draw:name="Imagem 26" text:anchor-type="paragraph" svg:x="4.58236in" svg:y="5.31061in" svg:width="2.38584in" svg:height="1.2907in" style:rel-width="scale" style:rel-height="scale"><draw:image xlink:href="media/image10.jpg" xlink:type="simple" xlink:show="embed" xlink:actuate="onLoad"/><svg:title/><svg:desc>Desenho de um círculo

O conteúdo gerado por IA pode estar incorreto.</svg:desc></draw:frame></text:span><text:span text:style-name="T1258">6.<text:s/></text:span><text:span text:style-name="T1259">A</text:span><text:span text:style-name="T1260">perfeiçoar o Índice de Efetividade Municipal -<text:s/></text:span><text:span text:style-name="T1261">IEG-M</text:span></text:h>
      <table:table table:style-name="Table1262">
        <table:table-columns>
          <table:table-column table:style-name="TableColumn1263"/>
        </table:table-columns>
        <table:table-row table:style-name="TableRow1264">
          <table:table-cell table:style-name="TableCell1265">
            <text:p text:style-name="P1266"/>
            <text:p text:style-name="P1267">O Índice de Efetividade da Gestão Municipal – IEG-M<text:span text:style-name="T1268"><text:note text:note-class="footnote" text:id="_ftn10"><text:note-citation>11</text:note-citation><text:note-body><text:p text:style-name="Textodenotaderodapé"><text:span text:style-name="T1269"><text:s/></text:span><text:span text:style-name="T1270">Resultados do IEGM.<text:s/></text:span><text:span text:style-name="T1271">https://www.tce.sp.gov.br/transparencia-tcesp/resultados-iegm</text:span></text:p><text:p text:style-name="P1272"/></text:note-body></text:note></text:span>, auferido pelo Tribunal de Contas do Estado de São Paulo,<text:s/>procura<text:s/>aperfeiçoar as ações governamentais,<text:s/>está dividido em <text:s/>sete eixos temáticos<text:span text:style-name="T1273"><text:note text:note-class="footnote" text:id="_ftn11"><text:note-citation>12</text:note-citation><text:note-body><text:p text:style-name="Textodenotaderodapé"><text:span text:style-name="T1274"><text:s/></text:span><text:span text:style-name="T1275">Os índices temáticos.<text:s/></text:span><text:span text:style-name="T1276">https://painel.tce.sp.gov.br/pentaho/api/repos/%3Apublic%3Aieg_m%3Aiegm.wcdf/generatedContent?userid=anony&amp;password=zero</text:span></text:p><text:p text:style-name="P1277"/></text:note-body></text:note></text:span><text:s/>que envolvem toda a administração municipal: Planejamento, Gestão Fiscal, Educação, Saúde, Meio Ambiente, Proteção aos Cidadãos (Defesa Civil) e Tecnologia da Informação.<text:s/></text:p>
            <text:p text:style-name="P1278">Devido a sua abrangência, foi eleito como a ferramenta oficial da ONU para o monitoramento da Agenta 2030, sendo capaz de mensurar o quanto os municípios paulistas se aproximam do alcance das metas dos Objetivos de Desenvolvimento Sustentável – ODS<text:span text:style-name="T1279"><text:note text:note-class="footnote" text:id="_ftn12"><text:note-citation>13</text:note-citation><text:note-body><text:p text:style-name="Textodenotaderodapé"><text:span text:style-name="T1280"><text:s/></text:span><text:span text:style-name="T1281">O IEG-M e os Objetivos de Desenvolvimento Sustentável</text:span><text:span text:style-name="T1282">.</text:span></text:p><text:p text:style-name="Textodenotaderodapé"><text:span text:style-name="T1283">https://painel.tce.sp.gov.br/pentaho/api/repos/%3Apublic%3Aieg_m%3Aiegm.wcdf/generatedContent?userid=anony&amp;password=zero</text:span></text:p></text:note-body></text:note></text:span>.</text:p>
            <text:p text:style-name="P1284">Dessa forma, o aperfeiçoamento do IEG-M trata-se de importante escopo da administração.</text:p>
            <text:p text:style-name="P1285"><text:span text:style-name="T1286"><draw:custom-shape svg:x="-0.00336in" svg:y="0.00389in" svg:width="4.40903in" svg:height="3.53472in" draw:z-index="251742208" draw:id="id151" draw:style-name="a369" draw:name="Retângulo: Cantos Arredondados 19" text:anchor-type="paragraph"><svg:title/><svg:desc/><text:p text:style-name="P1287">Base Legal: Lei nº 7.367/2025<text:s/></text:p><text:p text:style-name="P1288">Art. 37. A Seção de Acompanhamento de Indicadores do TCESP (CG-011) tem as seguintes atribuições:</text:p><text:p text:style-name="P1289">I - acompanhar os Índices de Efetividade da Gestão Municipal (IEGM-M) do Tribunal de Contas do Estado de São Paulo;</text:p><text:p text:style-name="P1290">II - emitir relatórios sobre o acompanhamento dos índices temáticos do TCESP;</text:p><text:p text:style-name="P1291">III - analisar a progressão dos índices do TCESP; e</text:p><text:p text:style-name="P1292">IV - emitir alertas para as secretarias responsáveis pelos índices temáticos sobre variações nos indicadores do TCESP.</text:p><draw:enhanced-geometry draw:type="non-primitive" svg:viewBox="0 0 21600 21600" draw:enhanced-path="M 0 0 L 21600 0 21600 21600 0 21600 Z N"/></draw:custom-shape></text:span></text:p>
            <text:p text:style-name="P1293"/>
            <text:p text:style-name="P1294"/>
            <text:p text:style-name="P1295"/>
          </table:table-cell>
        </table:table-row>
      </table:table>
      <text:p text:style-name="P1296"/>
      <text:p text:style-name="P1297"/>
      <text:p text:style-name="P1298"/>
      <text:p text:style-name="P1299"/>
      <text:p text:style-name="P1300"/>
      <text:p text:style-name="P1301"/>
      <text:soft-page-break/>
      <text:p text:style-name="P1302">Planejamento para auxílio à Gestão no alcance desse objetivo:</text:p>
      <text:p text:style-name="P1303"><text:span text:style-name="T1304"><draw:custom-shape svg:x="5.27986in" svg:y="0.70208in" svg:width="1.33264in" svg:height="1.3375in" draw:z-index="251745280" draw:id="id152" draw:style-name="a370" draw:name="Elipse 23" text:anchor-type="paragraph"><svg:title/><svg:desc/><text:p text:style-name="P1305">SICOM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1306"><draw:g draw:name="Diagrama 22" draw:id="id159" draw:style-name="a383" text:anchor-type="as-char"><svg:title/><svg:desc/><draw:custom-shape svg:x="0in" svg:y="0.14919in" svg:width="6.75in" svg:height="0.34073in" draw:id="id153" draw:style-name="a371"><svg:title/><svg:desc/><draw:enhanced-geometry draw:type="non-primitive" svg:viewBox="0 0 21600 21600" draw:enhanced-path="M 0 0 L 21600 0 21600 21600 0 21600 Z N"/></draw:custom-shape><draw:custom-shape svg:x="0.34997in" svg:y="0in" svg:width="4.725in" svg:height="0.44228in" draw:id="id154" draw:style-name="a374"><svg:title/><svg:desc/><text:p text:style-name="a373" text:class-names="" text:cond-style-name=""><text:span text:style-name="a372" text:class-names="">Coordenação do Questionário IEG-M</text:span></text:p><draw:enhanced-geometry draw:type="non-primitive" svg:viewBox="0 0 4320540 404424" draw:enhanced-path="M 0 67405 C 0 30178 30178 0 67405 0 L 4253135 0 C 4290362 0 4320540 30178 4320540 67405 L 4320540 337019 C 4320540 374246 4290362 404424 4253135 404424 L 67405 404424 C 30178 404424 0 374246 0 337019 L 0 67405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20540"/><draw:equation draw:name="f7" draw:formula="?f4 / 404424"/><draw:equation draw:name="f8" draw:formula="0 * ?f5 / 4320540"/><draw:equation draw:name="f9" draw:formula="67405 * ?f4 / 404424"/><draw:equation draw:name="f10" draw:formula="67405 * ?f5 / 4320540"/><draw:equation draw:name="f11" draw:formula="0 * ?f4 / 404424"/><draw:equation draw:name="f12" draw:formula="4253135 * ?f5 / 4320540"/><draw:equation draw:name="f13" draw:formula="4320540 * ?f5 / 4320540"/><draw:equation draw:name="f14" draw:formula="337019 * ?f4 / 404424"/><draw:equation draw:name="f15" draw:formula="404424 * ?f4 / 40442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0.89523in" svg:width="6.75in" svg:height="0.32945in" draw:id="id155" draw:style-name="a375"><svg:title/><svg:desc/><draw:enhanced-geometry draw:type="non-primitive" svg:viewBox="0 0 21600 21600" draw:enhanced-path="M 0 0 L 21600 0 21600 21600 0 21600 Z N"/></draw:custom-shape><draw:custom-shape svg:x="0.30008in" svg:y="0.6693in" svg:width="4.725in" svg:height="0.42622in" draw:id="id156" draw:style-name="a378"><svg:title/><svg:desc/><text:p text:style-name="a377" text:class-names="" text:cond-style-name=""><text:span text:style-name="a376" text:class-names="">Avaliações Ordenadas</text:span></text:p><draw:enhanced-geometry draw:type="non-primitive" svg:viewBox="0 0 4320540 389734" draw:enhanced-path="M 0 64957 C 0 29082 29082 0 64957 0 L 4255583 0 C 4291458 0 4320540 29082 4320540 64957 L 4320540 324777 C 4320540 360652 4291458 389734 4255583 389734 L 64957 389734 C 29082 389734 0 360652 0 324777 L 0 64957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20540"/><draw:equation draw:name="f7" draw:formula="?f4 / 389734"/><draw:equation draw:name="f8" draw:formula="0 * ?f5 / 4320540"/><draw:equation draw:name="f9" draw:formula="64957 * ?f4 / 389734"/><draw:equation draw:name="f10" draw:formula="64957 * ?f5 / 4320540"/><draw:equation draw:name="f11" draw:formula="0 * ?f4 / 389734"/><draw:equation draw:name="f12" draw:formula="4255583 * ?f5 / 4320540"/><draw:equation draw:name="f13" draw:formula="4320540 * ?f5 / 4320540"/><draw:equation draw:name="f14" draw:formula="324777 * ?f4 / 389734"/><draw:equation draw:name="f15" draw:formula="389734 * ?f4 / 389734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0in" svg:y="1.63266in" svg:width="6.75in" svg:height="0.3494in" draw:id="id157" draw:style-name="a379"><svg:title/><svg:desc/><draw:enhanced-geometry draw:type="non-primitive" svg:viewBox="0 0 21600 21600" draw:enhanced-path="M 0 0 L 21600 0 21600 21600 0 21600 Z N"/></draw:custom-shape><draw:custom-shape svg:x="0.36244in" svg:y="1.39181in" svg:width="4.725in" svg:height="0.42888in" draw:id="id158" draw:style-name="a382"><svg:title/><svg:desc/><text:p text:style-name="a381" text:class-names="" text:cond-style-name=""><text:span text:style-name="a380" text:class-names="">Avaliações MPGov</text:span></text:p><draw:enhanced-geometry draw:type="non-primitive" svg:viewBox="0 0 4320540 392167" draw:enhanced-path="M 0 65362 C 0 29264 29264 0 65362 0 L 4255178 0 C 4291276 0 4320540 29264 4320540 65362 L 4320540 326805 C 4320540 362903 4291276 392167 4255178 392167 L 65362 392167 C 29264 392167 0 362903 0 326805 L 0 65362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20540"/><draw:equation draw:name="f7" draw:formula="?f4 / 392167"/><draw:equation draw:name="f8" draw:formula="0 * ?f5 / 4320540"/><draw:equation draw:name="f9" draw:formula="65362 * ?f4 / 392167"/><draw:equation draw:name="f10" draw:formula="65362 * ?f5 / 4320540"/><draw:equation draw:name="f11" draw:formula="0 * ?f4 / 392167"/><draw:equation draw:name="f12" draw:formula="4255178 * ?f5 / 4320540"/><draw:equation draw:name="f13" draw:formula="4320540 * ?f5 / 4320540"/><draw:equation draw:name="f14" draw:formula="326805 * ?f4 / 392167"/><draw:equation draw:name="f15" draw:formula="392167 * ?f4 / 392167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p text:style-name="P1307"><text:span text:style-name="T1308"><draw:custom-shape svg:x="-0.02256in" svg:y="0.26985in" svg:width="6.95347in" svg:height="5.06875in" draw:z-index="251747328" draw:id="id160" draw:style-name="a384" draw:name="Retângulo: Cantos Arredondados 19" text:anchor-type="paragraph"><svg:title/><svg:desc/><text:p text:style-name="P1309">Coordenação do Questionário IEG-M</text:p><text:list text:style-name="LFO2" text:continue-numbering="true"><text:list-item><text:p text:style-name="P1310">Estudo do questionário<text:s/>e respectivos documentos (manual, publicações, referenciais);</text:p></text:list-item><text:list-item><text:p text:style-name="P1311">Tabulação de cada uma das questões, até mesmo das alíneas, para encaminhamento às áreas;</text:p></text:list-item><text:list-item><text:p text:style-name="P1312">Análise das respostas ofertadas, conferência dos documentos comprobatórios enviados, correlação com as ações realizadas pela Municipalidade;</text:p></text:list-item><text:list-item><text:p text:style-name="P1313">Consolidação das informações e contabilização da nota prévia;</text:p></text:list-item><text:list-item><text:p text:style-name="P1314">Alerta para as questões nas quais o Município perde ou deixa de ganhar pontos;</text:p></text:list-item><text:list-item><text:p text:style-name="P1315">Recomendações para melhoria dos índices;</text:p></text:list-item><text:list-item><text:p text:style-name="P1316">Acompanhamento da fiscalização para confirmação das notas;</text:p></text:list-item><text:list-item><text:p text:style-name="P1317">Encaminhamento às áreas acerca dos resultados alcançados;</text:p></text:list-item><text:list-item><text:p text:style-name="P1318"><text:span text:style-name="T1319">Estudos para</text:span><text:span text:style-name="T1320"><text:s/>condução</text:span><text:span text:style-name="T1321"><text:s/></text:span><text:span text:style-name="T1322">d</text:span><text:span text:style-name="T1323">as melhorias necessárias</text:span><text:span text:style-name="T1324">;</text:span></text:p></text:list-item><text:list-item><text:p text:style-name="P1325">Periodicidade<text:s/>anua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1326"/>
      <text:p text:style-name="P1327"/>
      <text:p text:style-name="P1328"/>
      <text:soft-page-break/>
      <text:p text:style-name="P1329"><text:span text:style-name="T1330"><draw:custom-shape svg:x="0.05208in" svg:y="1.79861in" svg:width="6.95347in" svg:height="2.01042in" draw:z-index="251764736" draw:id="id161" draw:style-name="a385" draw:name="Retângulo: Cantos Arredondados 19" text:anchor-type="paragraph"><svg:title/><svg:desc/><text:p text:style-name="P1331">Avaliações<text:s/>MPGov</text:p><text:list text:style-name="LFO2" text:continue-numbering="true"><text:list-item><text:p text:style-name="P1332">Abrangerão todos os indicadores dos programas de governo e todas as metas das respectivas ações (todas as Secretarias), a fim de auxiliar a análise em especial do eixo temático<text:s/>i-Plan;</text:p></text:list-item><text:list-item><text:p text:style-name="P1333">Periodicidade mensal, bimestral, trimestral ou quadrimestral a depender da disponibilidade da Secretaria.</text:p></text:list-item><text:list-item><text:p text:style-name="P1334"/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335"><draw:custom-shape svg:x="0.04931in" svg:y="0.02014in" svg:width="6.95347in" svg:height="1.45347in" draw:z-index="251749376" draw:id="id162" draw:style-name="a386" draw:name="Retângulo: Cantos Arredondados 19" text:anchor-type="paragraph"><svg:title/><svg:desc/><text:p text:style-name="P1336">Avaliações<text:s/>Ordenadas</text:p><text:list text:style-name="LFO2" text:continue-numbering="true"><text:list-item><text:p text:style-name="P1337">Abrangerão as seguintes áreas setoriais correlacionadas a este objetivo:</text:p></text:list-item></text:list><text:p text:style-name="P1338">140<text:s/>a<text:s/>152<text:s/>–<text:s/>Recomendações IEG-M</text:p><text:list text:style-name="LFO2" text:continue-numbering="true"><text:list-item><text:p text:style-name="P1339">Periodicidade<text:s/>variável.</text:p></text:list-item></text:list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soft-page-break/>
      <text:h text:style-name="P1340" text:outline-level="1"><text:span text:style-name="T1341">Encaminhamento</text:span><text:span text:style-name="T1342"><text:s/>POACI - 2026</text:span></text:h>
      <text:p text:style-name="P1343"/>
      <text:p text:style-name="P1344">O presente POACI esboça o compromisso firmado por esta Controladoria-Geral para auxiliar o Município de São Bernardo do Campo no aperfeiçoamento da gestão pública, abrangendo<text:s/>ações que procuram fomentar o alcance dos principais objetivos da administração municipal.</text:p>
      <text:p text:style-name="P1345">Como apresentado, foram delineadas diversas atividades que garantem o cumprimento das atribuições da Controladoria, mas antes disso, alinham-se aos macro-objetivos do Município.</text:p>
      <text:p text:style-name="P1346">Assim, considera-se formalizado o Plano Operativo Anual de Controle Interno – POACI da Prefeitura de São Bernardo do Campo para o exercício de 2026, o qual<text:s/>foi desenvolvido e revisado pelos servidores da Controladoria-Geral do Município, conforme subscrição,<text:s/>os quais o<text:s/>submetem<text:s/>à apreciação e à aprovação do Sr. Prefeito.</text:p>
      <text:p text:style-name="P1347"/>
      <text:p text:style-name="P1348">São Bernardo do Campo,<text:s/>19<text:s/>de<text:s/>dezembro de 2025.</text:p>
      <text:p text:style-name="P1349"/>
      <text:p text:style-name="P1350"/>
      <text:p text:style-name="P1351"><text:span text:style-name="T1352">LETÍCIA RITA DE SOUZA</text:span></text:p>
      <text:p text:style-name="P1353">Contadora – CG.011</text:p>
      <text:p text:style-name="P1354"/>
      <text:p text:style-name="P1355"><text:span text:style-name="T1356">MARÍLIA GABRIELA FERRREIRA DE CAMARGO</text:span></text:p>
      <text:p text:style-name="P1357">Diretora de Seção de Acompanhamento de Indicadores do TCESP<text:s/>– CG.011</text:p>
      <text:p text:style-name="P1358"/>
      <text:p text:style-name="P1359"><text:span text:style-name="T1360">IGOR DE ALMEIDA DIAS</text:span></text:p>
      <text:p text:style-name="P1361">Diretor da Divisão de Atendimento ao Tribunal de Contas e Acompanhamento das Auditorias – CG.01</text:p>
      <text:p text:style-name="P1362"/>
      <text:p text:style-name="P1363">ALCIR PIRANI</text:p>
      <text:p text:style-name="P1364">Controlador-Geral do Município<text:s/>–<text:s/>CG</text:p>
      <text:p text:style-name="P1365"/>
      <text:p text:style-name="P1366"/>
      <text:p text:style-name="P1367"/>
      <text:p text:style-name="P1368"/>
      <text:p text:style-name="P1369"/>
      <text:soft-page-break/>
      <text:h text:style-name="P1370" text:outline-level="1"><text:span text:style-name="T1371">Ciência e Aprovação do Sr. Prefeito</text:span></text:h>
      <text:p text:style-name="P1372"/>
      <text:p text:style-name="P1373">Ciente do Plano Operativo Anual de Controle Interno – POACI elaborado pela Controladoria-Geral do Município para execução das atividades no decorrer do exercício de 2026,<text:s/><text:span text:style-name="T1374">APROVO</text:span><text:s/>pela prossecução dos trabalhos dessa unidade de controle.<text:s/></text:p>
      <text:p text:style-name="P1375"/>
      <text:p text:style-name="P1376"/>
      <text:p text:style-name="P1377"><text:span text:style-name="T1378">MARCELO DE LIMA FERNANDES</text:span></text:p>
      <text:p text:style-name="P1379">Prefeito de São Bernardo do Campo</text:p>
      <text:p text:style-name="P1380"/>
      <text:p text:style-name="P13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keep-with-next="always" fo:margin-top="0.1666in" fo:margin-bottom="0.0416in"/>
      <style:text-properties style:font-name="Arial" style:font-name-asian="MS Gothic" style:font-name-complex="Times New Roman" fo:color="#061F57" style:letter-kerning="true" fo:font-size="26pt" style:font-size-asian="2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bottom="0.1666in" fo:line-height="100%"/>
      <style:text-properties style:font-name-asian="MS Gothic" style:font-name-complex="Times New Roman" fo:font-weight="normal" style:font-weight-asian="normal" fo:font-size="18pt" style:font-size-asian="18pt" style:font-size-complex="13pt" fo:hyphenate="false"/>
    </style:style>
    <style:style style:name="Normal" style:display-name="Normal" style:family="paragraph">
      <style:paragraph-properties fo:margin-bottom="0in"/>
      <style:text-properties style:font-name-asian="MS Mincho" fo:font-weight="bold" style:font-weight-asian="bold" fo:color="#082A75" fo:font-size="14pt" style:font-size-asian="14pt" style:font-size-complex="11pt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" style:display-name="Título" style:family="paragraph" style:parent-style-name="Normal">
      <style:paragraph-properties fo:margin-bottom="0.1388in" fo:line-height="100%"/>
      <style:text-properties style:font-name="Arial" style:font-name-asian="MS Gothic" style:font-name-complex="Times New Roman" style:font-weight-complex="bold" fo:font-size="36pt" style:font-size-asian="36pt" style:font-size-complex="26pt" fo:hyphenate="false"/>
    </style:style>
    <style:style style:name="TítuloChar" style:display-name="Título Char" style:family="text" style:parent-style-name="Fonteparág.padrão">
      <style:text-properties style:font-name="Arial" style:font-name-asian="MS Gothic" style:font-name-complex="Times New Roman" fo:font-weight="bold" style:font-weight-asian="bold" style:font-weight-complex="bold" fo:color="#082A75" fo:font-size="36pt" style:font-size-asian="36pt" style:font-size-complex="26pt"/>
    </style:style>
    <style:style style:name="Subtítulo" style:display-name="Subtítulo" style:family="paragraph" style:parent-style-name="Normal">
      <style:text-properties fo:font-weight="normal" style:font-weight-asian="normal" fo:text-transform="uppercase" fo:letter-spacing="0.0138in" fo:font-size="16pt" style:font-size-asian="16pt" fo:hyphenate="false"/>
    </style:style>
    <style:style style:name="SubtítuloChar" style:display-name="Subtítulo Char" style:family="text" style:parent-style-name="Fonteparág.padrão">
      <style:text-properties style:font-name-asian="MS Mincho" fo:text-transform="uppercase" fo:color="#082A75" fo:letter-spacing="0.0138in" fo:font-size="16pt" style:font-size-asian="16pt" style:font-size-complex="11pt"/>
    </style:style>
    <style:style style:name="Título1Char" style:display-name="Título 1 Char" style:family="text" style:parent-style-name="Fonteparág.padrão">
      <style:text-properties style:font-name="Arial" style:font-name-asian="MS Gothic" style:font-name-complex="Times New Roman" fo:font-weight="bold" style:font-weight-asian="bold" fo:color="#061F57" style:letter-kerning="true" fo:font-size="26pt" style:font-size-asian="26pt" style:font-size-complex="16pt"/>
    </style:style>
    <style:style style:name="Cabeçalho" style:display-name="Cabeçalho" style:family="paragraph" style:parent-style-name="Normal"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text-properties fo:hyphenate="false"/>
    </style:style>
    <style:style style:name="RodapéChar" style:display-name="Rodapé Char" style:family="text" style:parent-style-name="Fonteparág.padrão">
      <style:text-properties fo:font-size="12pt" style:font-size-asian="12pt" style:font-size-complex="12pt"/>
    </style:style>
    <style:style style:name="Nome" style:display-name="Nome" style:family="paragraph" style:parent-style-name="Normal">
      <style:paragraph-properties fo:text-align="end" fo:line-height="100%"/>
      <style:text-properties fo:hyphenate="false"/>
    </style:style>
    <style:style style:name="Título2Char" style:display-name="Título 2 Char" style:family="text" style:parent-style-name="Fonteparág.padrão">
      <style:text-properties style:font-name-asian="MS Gothic" style:font-name-complex="Times New Roman" fo:color="#082A75" fo:font-size="18pt" style:font-size-asian="18pt" style:font-size-complex="13pt"/>
    </style:style>
    <style:style style:name="TextodoEspaçoReservado" style:display-name="Texto do Espaço Reservado" style:family="text" style:parent-style-name="Fonteparág.padrão">
      <style:text-properties fo:color="#808080"/>
    </style:style>
    <style:style style:name="Conteúdo" style:display-name="Conteúdo" style:family="paragraph" style:parent-style-name="Normal">
      <style:text-properties fo:font-weight="normal" style:font-weight-asian="normal" fo:hyphenate="false"/>
    </style:style>
    <style:style style:name="TextodeÊnfase" style:display-name="Texto de Ênfase" style:family="paragraph" style:parent-style-name="Normal">
      <style:text-properties fo:hyphenate="false"/>
    </style:style>
    <style:style style:name="CaracteresdoConteúdo" style:display-name="Caracteres do Conteúdo" style:family="text" style:parent-style-name="Fonteparág.padrão">
      <style:text-properties style:font-name-asian="MS Mincho" fo:color="#082A75" fo:font-size="14pt" style:font-size-asian="14pt" style:font-size-complex="11pt"/>
    </style:style>
    <style:style style:name="CaracteredoTextodeÊnfase" style:display-name="Caractere do Texto de Ênfase" style:family="text" style:parent-style-name="Fonteparág.padrão">
      <style:text-properties style:font-name-asian="MS Mincho" fo:font-weight="bold" style:font-weight-asian="bold" fo:color="#082A75" fo:font-size="14pt" style:font-size-asian="14pt" style:font-size-complex="11pt"/>
    </style:style>
    <style:style style:name="Textodenotaderodapé" style:display-name="Texto de nota de rodapé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style:font-name-asian="MS Mincho" fo:font-weight="bold" style:font-weight-asian="bold" fo:color="#082A75"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6.6%"/>
    </style:style>
    <style:style style:name="Hyperlink" style:display-name="Hyperlink" style:family="text" style:parent-style-name="Fonteparág.padrão">
      <style:text-properties fo:color="#3592C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Fonteparág.padrão">
      <style:text-properties fo:color="#605E5C" fo:background-color="#E1DFDD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/>
    </style:style>
    <style:style style:name="WW_CharLFO3LVL2" style:family="text">
      <style:text-properties style:font-name="Times New Roman"/>
    </style:style>
    <style:style style:name="WW_CharLFO3LVL3" style:family="text">
      <style:text-properties style:font-name="Times New Roman"/>
    </style:style>
    <style:style style:name="WW_CharLFO3LVL4" style:family="text">
      <style:text-properties style:font-name="Times New Roman"/>
    </style:style>
    <style:style style:name="WW_CharLFO3LVL5" style:family="text">
      <style:text-properties style:font-name="Times New Roman"/>
    </style:style>
    <style:style style:name="WW_CharLFO3LVL6" style:family="text">
      <style:text-properties style:font-name="Times New Roman"/>
    </style:style>
    <style:style style:name="WW_CharLFO3LVL7" style:family="text">
      <style:text-properties style:font-name="Times New Roman"/>
    </style:style>
    <style:style style:name="WW_CharLFO3LVL8" style:family="text">
      <style:text-properties style:font-name="Times New Roman"/>
    </style:style>
    <style:style style:name="WW_CharLFO3LVL9" style:family="text">
      <style:text-properties style:font-name="Times New Roman"/>
    </style:style>
    <style:style style:name="WW_CharLFO4LVL1" style:family="text">
      <style:text-properties style:font-name="Times New Roman"/>
    </style:style>
    <style:style style:name="WW_CharLFO4LVL2" style:family="text">
      <style:text-properties style:font-name="Times New Roman"/>
    </style:style>
    <style:style style:name="WW_CharLFO4LVL3" style:family="text">
      <style:text-properties style:font-name="Times New Roman"/>
    </style:style>
    <style:style style:name="WW_CharLFO4LVL4" style:family="text">
      <style:text-properties style:font-name="Times New Roman"/>
    </style:style>
    <style:style style:name="WW_CharLFO4LVL5" style:family="text">
      <style:text-properties style:font-name="Times New Roman"/>
    </style:style>
    <style:style style:name="WW_CharLFO4LVL6" style:family="text">
      <style:text-properties style:font-name="Times New Roman"/>
    </style:style>
    <style:style style:name="WW_CharLFO4LVL7" style:family="text">
      <style:text-properties style:font-name="Times New Roman"/>
    </style:style>
    <style:style style:name="WW_CharLFO4LVL8" style:family="text">
      <style:text-properties style:font-name="Times New Roman"/>
    </style:style>
    <style:style style:name="WW_CharLFO4LVL9" style:family="text">
      <style:text-properties style:font-name="Times New Roman"/>
    </style:style>
    <style:style style:name="WW_CharLFO5LVL1" style:family="text">
      <style:text-properties style:font-name="Times New Roman"/>
    </style:style>
    <style:style style:name="WW_CharLFO5LVL2" style:family="text">
      <style:text-properties style:font-name="Times New Roman"/>
    </style:style>
    <style:style style:name="WW_CharLFO5LVL3" style:family="text">
      <style:text-properties style:font-name="Times New Roman"/>
    </style:style>
    <style:style style:name="WW_CharLFO5LVL4" style:family="text">
      <style:text-properties style:font-name="Times New Roman"/>
    </style:style>
    <style:style style:name="WW_CharLFO5LVL5" style:family="text">
      <style:text-properties style:font-name="Times New Roman"/>
    </style:style>
    <style:style style:name="WW_CharLFO5LVL6" style:family="text">
      <style:text-properties style:font-name="Times New Roman"/>
    </style:style>
    <style:style style:name="WW_CharLFO5LVL7" style:family="text">
      <style:text-properties style:font-name="Times New Roman"/>
    </style:style>
    <style:style style:name="WW_CharLFO5LVL8" style:family="text">
      <style:text-properties style:font-name="Times New Roman"/>
    </style:style>
    <style:style style:name="WW_CharLFO5LVL9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024f75" draw:opacity="100%" draw:stroke="solid" svg:stroke-width="0.02778in" svg:stroke-color="#013854" svg:stroke-opacity="100%"/>
    </style:default-style>
    <draw:fill-image draw:name="a203" xlink:href="media/image11.jpg" xlink:show="embed" xlink:actuate="onLoad"/>
    <draw:fill-image draw:name="a144" xlink:href="media/image10.jpg" xlink:show="embed" xlink:actuate="onLoad"/>
    <draw:fill-image draw:name="a212" xlink:href="media/image7.jpeg" xlink:show="embed" xlink:actuate="onLoad"/>
    <draw:fill-image draw:name="a154" xlink:href="media/image12.png" xlink:show="embed" xlink:actuate="onLoad"/>
    <draw:fill-image draw:name="a96" xlink:href="media/image5.png" xlink:show="embed" xlink:actuate="onLoad"/>
    <draw:fill-image draw:name="a224" xlink:href="media/image8.png" xlink:show="embed" xlink:actuate="onLoad"/>
    <draw:fill-image draw:name="a165" xlink:href="media/image13.jpg" xlink:show="embed" xlink:actuate="onLoad"/>
    <draw:fill-image draw:name="a173" xlink:href="media/image14.png" xlink:show="embed" xlink:actuate="onLoad"/>
    <draw:fill-image draw:name="a110" xlink:href="media/image7.jpeg" xlink:show="embed" xlink:actuate="onLoad"/>
    <draw:fill-image draw:name="a181" xlink:href="media/image15.jpeg" xlink:show="embed" xlink:actuate="onLoad"/>
    <draw:fill-image draw:name="a236" xlink:href="media/image9.png" xlink:show="embed" xlink:actuate="onLoad"/>
    <draw:fill-image draw:name="a122" xlink:href="media/image16.png" xlink:show="embed" xlink:actuate="onLoad"/>
    <draw:fill-image draw:name="a194" xlink:href="media/image5.png" xlink:show="embed" xlink:actuate="onLoad"/>
    <draw:fill-image draw:name="a248" xlink:href="media/image10.jpg" xlink:show="embed" xlink:actuate="onLoad"/>
    <draw:fill-image draw:name="a71" xlink:href="media/image17.jpg" xlink:show="embed" xlink:actuate="onLoad"/>
    <draw:fill-image draw:name="a133" xlink:href="media/image18.png" xlink:show="embed" xlink:actuate="onLoad"/>
    <draw:fill-image draw:name="a82" xlink:href="media/image19.png" xlink:show="embed" xlink:actuate="onLoad"/>
  </office:style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5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5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5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5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5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0in" fo:margin-left="0.65in" fo:margin-bottom="0.2006in" fo:margin-right="0.65in" style:num-format="1" style:writing-mode="lr-tb">
        <style:footnote-sep style:width="0.007in" style:rel-width="33%" style:color="#082A75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2993in"/>
      </style:footer-style>
    </style:page-layout>
    <style:style style:name="TableColumn3" style:family="table-column">
      <style:table-column-properties style:column-width="6.9687in"/>
    </style:style>
    <style:style style:name="Table2" style:family="table">
      <style:table-properties style:width="6.9687in" fo:margin-left="0in" table:align="left"/>
    </style:style>
    <style:style style:name="TableRow4" style:family="table-row">
      <style:table-row-properties style:min-row-height="0.6791in"/>
    </style:style>
    <style:style style:name="TableCell5" style:family="table-cell">
      <style:table-cell-properties fo:border-top="none" fo:border-left="none" fo:border-bottom="0.0625in solid #34ABA2" fo:border-right="none" style:writing-mode="lr-tb" fo:padding-top="0in" fo:padding-left="0.075in" fo:padding-bottom="0in" fo:padding-right="0.075in"/>
    </style:style>
    <style:style style:name="P6" style:parent-style-name="Cabeçalho" style:family="paragraph">
      <style:text-properties fo:language="pt" fo:country="BR"/>
    </style:style>
    <style:style style:name="P7" style:parent-style-name="Cabeçalho" style:family="paragraph">
      <style:text-properties fo:language="pt" fo:country="BR"/>
    </style:style>
    <style:style style:name="T8" style:parent-style-name="Fonteparág.padrão" style:family="text">
      <style:text-properties fo:font-size="10pt" style:font-size-asian="10pt" style:font-size-complex="10pt" fo:language="pt" fo:country="BR" style:language-asian="pt" style:country-asian="BR"/>
    </style:style>
    <style:style style:name="P9" style:parent-style-name="Normal" style:family="paragraph">
      <style:paragraph-properties fo:text-align="center"/>
    </style:style>
    <style:style style:name="T10" style:parent-style-name="Fonteparág.padrão" style:family="text">
      <style:text-properties style:font-name="Arial" style:font-name-asian="MS Gothic" style:font-name-complex="Times New Roman" fo:color="#FFFFFF" fo:font-size="36pt" style:font-size-asian="36pt" style:font-size-complex="36pt" fo:language="pt" fo:country="BR"/>
    </style:style>
    <style:style style:name="T11" style:parent-style-name="Fonteparág.padrão" style:family="text">
      <style:text-properties fo:font-size="10pt" style:font-size-asian="10pt" style:font-size-complex="10pt" fo:language="pt" fo:country="BR"/>
    </style:style>
    <style:style style:name="T12" style:parent-style-name="Fonteparág.padrão" style:family="text">
      <style:text-properties fo:font-size="10pt" style:font-size-asian="10pt" style:font-size-complex="10pt" fo:language="pt" fo:country="BR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</table:table-columns>
          <table:table-row table:style-name="TableRow4">
            <table:table-cell table:style-name="TableCell5">
              <text:p text:style-name="P6"/>
            </table:table-cell>
          </table:table-row>
        </table:table>
        <text:p text:style-name="P7"/>
      </style:header>
      <style:footer>
        <text:p text:style-name="Rodapé"><text:span text:style-name="T8"><draw:custom-shape svg:x="0in" svg:y="0in" svg:width="2.325in" svg:height="2.24722in" draw:z-index="251659264" draw:id="id0" draw:style-name="a0" draw:name="Triângulo isósceles 10" text:anchor-type="paragraph"><svg:title/><svg:desc/><text:p text:style-name="P9"><text:span text:style-name="T10"><text:page-number text:fixed="false">1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text:span text:style-name="T11">Plano Operativo Anual do Controle Interno – POACI 2026</text:span><text:span text:style-name="T12"><text:s/>– Controladoria-Geral de SB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Leticia Rita de Souza</meta:initial-creator>
    <dc:creator>Priscilla Nishikawa ganden</dc:creator>
    <meta:creation-date>2025-12-30T13:40:00Z</meta:creation-date>
    <dc:date>2025-12-30T13:40:00Z</dc:date>
    <meta:print-date>2006-08-01T17:47:00Z</meta:print-date>
    <meta:template xlink:href="Relatório%20" xlink:type="simple"/>
    <meta:editing-cycles>2</meta:editing-cycles>
    <meta:editing-duration>PT60S</meta:editing-duration>
    <meta:user-defined meta:name="_TemplateID">TC100670409990</meta:user-defined>
    <meta:document-statistic meta:page-count="28" meta:paragraph-count="27" meta:word-count="2180" meta:character-count="13925" meta:row-count="98" meta:non-whitespace-character-count="11772"/>
  </office:meta>
</office:document-meta>
</file>